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BiauKai" svg:font-family="BiauKai" style:font-family-generic="roman" style:font-pitch="variable"/>
    <style:font-face style:name="BiauKai1" svg:font-family="BiauKai"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DejaVu Sans" svg:font-family="'DejaVu Sans'" style:font-family-generic="swiss"/>
    <style:font-face style:name="DejaVu Sans1" svg:font-family="'DejaVu San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Noto Sans CJK JP Regular" svg:font-family="'Noto Sans CJK JP Regular'" style:font-family-generic="roman" style:font-pitch="variable"/>
    <style:font-face style:name="Noto Sans CJK JP Regular1" svg:font-family="'Noto Sans CJK JP Regular'" style:font-family-generic="system" style:font-pitch="variable"/>
    <style:font-face style:name="Noto Sans CJK SC" svg:font-family="'Noto Sans CJK SC'" style:font-family-generic="system" style:font-pitch="variable"/>
    <style:font-face style:name="SimHei" svg:font-family="SimHei" style:font-family-generic="roman" style:font-pitch="variable"/>
    <style:font-face style:name="SimHei1" svg:font-family="SimHei" style:font-family-generic="system"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style:font-face style:name="新細明體" svg:font-family="新細明體"/>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Table1" style:family="table">
      <style:table-properties style:width="5.709in" fo:margin-top="0in" fo:margin-bottom="0in" table:align="center" style:writing-mode="page"/>
    </style:style>
    <style:style style:name="Table1.A" style:family="table-column">
      <style:table-column-properties style:column-width="1.8701in"/>
    </style:style>
    <style:style style:name="Table1.B" style:family="table-column">
      <style:table-column-properties style:column-width="1.9194in"/>
    </style:style>
    <style:style style:name="Table1.1" style:family="table-row">
      <style:table-row-properties style:min-row-height="0.0139in" fo:keep-together="auto"/>
    </style:style>
    <style:style style:name="Table1.A1" style:family="table-cell">
      <style:table-cell-properties style:vertical-align="middle" fo:padding-left="0.075in" fo:padding-right="0.075in" fo:padding-top="0in" fo:padding-bottom="0in" fo:border="1pt solid #000000"/>
    </style:style>
    <style:style style:name="Table1.C2" style:family="table-cell">
      <style:table-cell-properties fo:padding-left="0.075in" fo:padding-right="0.075in" fo:padding-top="0in" fo:padding-bottom="0in" fo:border="1pt solid #000000"/>
    </style:style>
    <style:style style:name="Table2" style:family="table">
      <style:table-properties style:width="5.709in" fo:margin-top="0in" fo:margin-bottom="0in" table:align="center" style:writing-mode="page"/>
    </style:style>
    <style:style style:name="Table2.A" style:family="table-column">
      <style:table-column-properties style:column-width="1.8701in"/>
    </style:style>
    <style:style style:name="Table2.B" style:family="table-column">
      <style:table-column-properties style:column-width="1.9194in"/>
    </style:style>
    <style:style style:name="Table2.1" style:family="table-row">
      <style:table-row-properties style:min-row-height="0.0181in" fo:keep-together="auto"/>
    </style:style>
    <style:style style:name="Table2.A1" style:family="table-cell">
      <style:table-cell-properties style:vertical-align="middle" fo:padding-left="0.075in" fo:padding-right="0.075in" fo:padding-top="0in" fo:padding-bottom="0in" fo:border="1pt solid #000000"/>
    </style:style>
    <style:style style:name="Table2.C2" style:family="table-cell">
      <style:table-cell-properties fo:padding-left="0.075in" fo:padding-right="0.075in" fo:padding-top="0in" fo:padding-bottom="0in" fo:border="1pt solid #000000"/>
    </style:style>
    <style:style style:name="Table3" style:family="table">
      <style:table-properties style:width="5.709in" fo:margin-top="0in" fo:margin-bottom="0in" table:align="center" style:writing-mode="page"/>
    </style:style>
    <style:style style:name="Table3.A" style:family="table-column">
      <style:table-column-properties style:column-width="1.8701in"/>
    </style:style>
    <style:style style:name="Table3.B" style:family="table-column">
      <style:table-column-properties style:column-width="1.9194in"/>
    </style:style>
    <style:style style:name="Table3.1" style:family="table-row">
      <style:table-row-properties style:min-row-height="0.0181in" fo:keep-together="auto"/>
    </style:style>
    <style:style style:name="Table3.A1" style:family="table-cell">
      <style:table-cell-properties style:vertical-align="middle" fo:padding-left="0.075in" fo:padding-right="0.075in" fo:padding-top="0in" fo:padding-bottom="0in" fo:border="1pt solid #000000"/>
    </style:style>
    <style:style style:name="Table3.C2" style:family="table-cell">
      <style:table-cell-properties fo:padding-left="0.075in" fo:padding-right="0.075in" fo:padding-top="0in" fo:padding-bottom="0in" fo:border="1pt solid #000000"/>
    </style:style>
    <style:style style:name="Table4" style:family="table">
      <style:table-properties style:width="5.709in" fo:margin-top="0in" fo:margin-bottom="0in" table:align="center" style:writing-mode="page"/>
    </style:style>
    <style:style style:name="Table4.A" style:family="table-column">
      <style:table-column-properties style:column-width="1.8701in"/>
    </style:style>
    <style:style style:name="Table4.B" style:family="table-column">
      <style:table-column-properties style:column-width="1.9194in"/>
    </style:style>
    <style:style style:name="Table4.1" style:family="table-row">
      <style:table-row-properties style:min-row-height="0.0181in" fo:keep-together="auto"/>
    </style:style>
    <style:style style:name="Table4.A1" style:family="table-cell">
      <style:table-cell-properties style:vertical-align="middle" fo:padding-left="0.075in" fo:padding-right="0.075in" fo:padding-top="0in" fo:padding-bottom="0in" fo:border="1pt solid #000000"/>
    </style:style>
    <style:style style:name="Table4.C2" style:family="table-cell">
      <style:table-cell-properties fo:padding-left="0.075in" fo:padding-right="0.075in" fo:padding-top="0in" fo:padding-bottom="0in" fo:border="1pt solid #000000"/>
    </style:style>
    <style:style style:name="Table5" style:family="table">
      <style:table-properties style:width="5.709in" fo:margin-top="0in" fo:margin-bottom="0in" table:align="center" style:writing-mode="page"/>
    </style:style>
    <style:style style:name="Table5.A" style:family="table-column">
      <style:table-column-properties style:column-width="1.8701in"/>
    </style:style>
    <style:style style:name="Table5.B" style:family="table-column">
      <style:table-column-properties style:column-width="1.9194in"/>
    </style:style>
    <style:style style:name="Table5.1" style:family="table-row">
      <style:table-row-properties style:min-row-height="0.0181in" fo:keep-together="auto"/>
    </style:style>
    <style:style style:name="Table5.A1" style:family="table-cell">
      <style:table-cell-properties style:vertical-align="middle" fo:padding-left="0.075in" fo:padding-right="0.075in" fo:padding-top="0in" fo:padding-bottom="0in" fo:border="1pt solid #000000"/>
    </style:style>
    <style:style style:name="Table5.C2" style:family="table-cell">
      <style:table-cell-properties fo:padding-left="0.075in" fo:padding-right="0.075in" fo:padding-top="0in" fo:padding-bottom="0in" fo:border="1pt solid #000000"/>
    </style:style>
    <style:style style:name="Table6" style:family="table">
      <style:table-properties style:width="5.709in" fo:margin-top="0in" fo:margin-bottom="0in" table:align="center" style:writing-mode="page"/>
    </style:style>
    <style:style style:name="Table6.A" style:family="table-column">
      <style:table-column-properties style:column-width="1.8701in"/>
    </style:style>
    <style:style style:name="Table6.B" style:family="table-column">
      <style:table-column-properties style:column-width="1.9194in"/>
    </style:style>
    <style:style style:name="Table6.1" style:family="table-row">
      <style:table-row-properties style:min-row-height="0.0181in" fo:keep-together="auto"/>
    </style:style>
    <style:style style:name="Table6.A1" style:family="table-cell">
      <style:table-cell-properties style:vertical-align="middle" fo:padding-left="0.075in" fo:padding-right="0.075in" fo:padding-top="0in" fo:padding-bottom="0in" fo:border="1pt solid #000000"/>
    </style:style>
    <style:style style:name="Table6.C2" style:family="table-cell">
      <style:table-cell-properties fo:padding-left="0.075in" fo:padding-right="0.075in" fo:padding-top="0in" fo:padding-bottom="0in" fo:border="1pt solid #000000"/>
    </style:style>
    <style:style style:name="Table7" style:family="table">
      <style:table-properties style:width="5.709in" fo:margin-top="0in" fo:margin-bottom="0in" table:align="center" style:writing-mode="page"/>
    </style:style>
    <style:style style:name="Table7.A" style:family="table-column">
      <style:table-column-properties style:column-width="1.8701in"/>
    </style:style>
    <style:style style:name="Table7.B" style:family="table-column">
      <style:table-column-properties style:column-width="1.9194in"/>
    </style:style>
    <style:style style:name="Table7.1" style:family="table-row">
      <style:table-row-properties style:min-row-height="0.0181in" fo:keep-together="auto"/>
    </style:style>
    <style:style style:name="Table7.A1" style:family="table-cell">
      <style:table-cell-properties style:vertical-align="middle" fo:padding-left="0.075in" fo:padding-right="0.075in" fo:padding-top="0in" fo:padding-bottom="0in" fo:border="1pt solid #000000"/>
    </style:style>
    <style:style style:name="Table7.C2" style:family="table-cell">
      <style:table-cell-properties fo:padding-left="0.075in" fo:padding-right="0.075in" fo:padding-top="0in" fo:padding-bottom="0in" fo:border="1pt solid #000000"/>
    </style:style>
    <style:style style:name="Table8" style:family="table">
      <style:table-properties style:width="6.6806in" fo:margin-left="0in" fo:margin-top="0in" fo:margin-bottom="0in" table:align="left" style:writing-mode="page"/>
    </style:style>
    <style:style style:name="Table8.A" style:family="table-column">
      <style:table-column-properties style:column-width="2.3618in"/>
    </style:style>
    <style:style style:name="Table8.B" style:family="table-column">
      <style:table-column-properties style:column-width="4.3181in"/>
    </style:style>
    <style:style style:name="Table8.1" style:family="table-row">
      <style:table-row-properties style:min-row-height="0.8028in" fo:keep-together="auto"/>
    </style:style>
    <style:style style:name="Table8.A1" style:family="table-cell">
      <style:table-cell-properties style:vertical-align="middle" fo:background-color="#d5dce4" fo:padding-left="0.075in" fo:padding-right="0.075in" fo:padding-top="0in" fo:padding-bottom="0in" fo:border="0.5pt solid #000000">
        <style:background-image/>
      </style:table-cell-properties>
    </style:style>
    <style:style style:name="Table8.A2" style:family="table-cell">
      <style:table-cell-properties style:vertical-align="middle" fo:background-color="#d9e2f3" fo:padding-left="0.075in" fo:padding-right="0.075in" fo:padding-top="0in" fo:padding-bottom="0in" fo:border="0.5pt solid #000000">
        <style:background-image/>
      </style:table-cell-properties>
    </style:style>
    <style:style style:name="Table8.B2" style:family="table-cell">
      <style:table-cell-properties style:vertical-align="middle" fo:padding-left="0.075in" fo:padding-right="0.075in" fo:padding-top="0in" fo:padding-bottom="0in" fo:border="0.5pt solid #000000"/>
    </style:style>
    <style:style style:name="Table8.B3" style:family="table-cell">
      <style:table-cell-properties style:vertical-align="middle" fo:padding-left="0.075in" fo:padding-right="0.075in" fo:padding-top="0in" fo:padding-bottom="0in" fo:border="0.5pt solid #000000"/>
    </style:style>
    <style:style style:name="Table8.B4" style:family="table-cell">
      <style:table-cell-properties style:vertical-align="middle" fo:padding-left="0.075in" fo:padding-right="0.075in" fo:padding-top="0in" fo:padding-bottom="0in" fo:border="0.5pt solid #000000"/>
    </style:style>
    <style:style style:name="Table8.B5" style:family="table-cell">
      <style:table-cell-properties style:vertical-align="middle" fo:padding-left="0.075in" fo:padding-right="0.075in" fo:padding-top="0in" fo:padding-bottom="0in" fo:border="0.5pt solid #000000"/>
    </style:style>
    <style:style style:name="Table8.B6" style:family="table-cell">
      <style:table-cell-properties style:vertical-align="middle" fo:padding-left="0.075in" fo:padding-right="0.075in" fo:padding-top="0in" fo:padding-bottom="0in" fo:border="0.5pt solid #000000"/>
    </style:style>
    <style:style style:name="Table8.B7" style:family="table-cell">
      <style:table-cell-properties style:vertical-align="middle" fo:padding-left="0.075in" fo:padding-right="0.075in" fo:padding-top="0in" fo:padding-bottom="0in" fo:border="0.5pt solid #000000"/>
    </style:style>
    <style:style style:name="Table9" style:family="table">
      <style:table-properties style:width="6.7854in" fo:margin-left="0in" fo:margin-top="0in" fo:margin-bottom="0in" table:align="left" style:writing-mode="page"/>
    </style:style>
    <style:style style:name="Table9.A" style:family="table-column">
      <style:table-column-properties style:column-width="0.584in"/>
    </style:style>
    <style:style style:name="Table9.B" style:family="table-column">
      <style:table-column-properties style:column-width="0.984in"/>
    </style:style>
    <style:style style:name="Table9.C" style:family="table-column">
      <style:table-column-properties style:column-width="0.7868in"/>
    </style:style>
    <style:style style:name="Table9.D" style:family="table-column">
      <style:table-column-properties style:column-width="0.9854in"/>
    </style:style>
    <style:style style:name="Table9.E" style:family="table-column">
      <style:table-column-properties style:column-width="1.0819in"/>
    </style:style>
    <style:style style:name="Table9.F" style:family="table-column">
      <style:table-column-properties style:column-width="1.0833in"/>
    </style:style>
    <style:style style:name="Table9.G" style:family="table-column">
      <style:table-column-properties style:column-width="1.2792in"/>
    </style:style>
    <style:style style:name="Table9.1" style:family="table-row">
      <style:table-row-properties style:min-row-height="0.5743in" fo:keep-together="always"/>
    </style:style>
    <style:style style:name="Table9.A1" style:family="table-cell">
      <style:table-cell-properties style:vertical-align="middle" fo:background-color="#e2efd9" fo:padding-left="0.0194in" fo:padding-right="0.0194in" fo:padding-top="0in" fo:padding-bottom="0in" fo:border="1pt solid #000000">
        <style:background-image/>
      </style:table-cell-properties>
    </style:style>
    <style:style style:name="Table9.B1"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9.2" style:family="table-row">
      <style:table-row-properties style:min-row-height="0.0139in" fo:keep-together="always"/>
    </style:style>
    <style:style style:name="Table9.B2"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9.C2"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9.B3"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9.C3"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9.E3"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9.F3"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9.4" style:family="table-row">
      <style:table-row-properties style:min-row-height="0.0417in" fo:keep-together="always"/>
    </style:style>
    <style:style style:name="Table9.A4" style:family="table-cell">
      <style:table-cell-properties style:vertical-align="middle" fo:background-color="#e2efd9" fo:padding-left="0.0194in" fo:padding-right="0.0194in" fo:padding-top="0in" fo:padding-bottom="0in" fo:border="1pt solid #000000" style:writing-mode="tb-rl">
        <style:background-image/>
      </style:table-cell-properties>
    </style:style>
    <style:style style:name="Table9.B4" style:family="table-cell">
      <style:table-cell-properties style:vertical-align="middle" fo:padding-left="0.0194in" fo:padding-right="0.0194in" fo:padding-top="0in" fo:padding-bottom="0in" fo:border="1pt solid #000000"/>
    </style:style>
    <style:style style:name="Table9.C4" style:family="table-cell">
      <style:table-cell-properties style:vertical-align="middle" fo:padding-left="0.0194in" fo:padding-right="0.0194in" fo:padding-top="0in" fo:padding-bottom="0in" fo:border="1pt solid #000000"/>
    </style:style>
    <style:style style:name="Table9.E4" style:family="table-cell">
      <style:table-cell-properties style:vertical-align="middle" fo:padding-left="0.0194in" fo:padding-right="0.0194in" fo:padding-top="0in" fo:padding-bottom="0in" fo:border="1pt solid #000000"/>
    </style:style>
    <style:style style:name="Table9.F4" style:family="table-cell">
      <style:table-cell-properties style:vertical-align="middle" fo:padding-left="0.0194in" fo:padding-right="0.0194in" fo:padding-top="0in" fo:padding-bottom="0in" fo:border="1pt solid #000000"/>
    </style:style>
    <style:style style:name="Table9.B5" style:family="table-cell">
      <style:table-cell-properties style:vertical-align="middle" fo:padding-left="0.0194in" fo:padding-right="0.0194in" fo:padding-top="0in" fo:padding-bottom="0in" fo:border="1pt solid #000000"/>
    </style:style>
    <style:style style:name="Table9.C5" style:family="table-cell">
      <style:table-cell-properties style:vertical-align="middle" fo:padding-left="0.0194in" fo:padding-right="0.0194in" fo:padding-top="0in" fo:padding-bottom="0in" fo:border="1pt solid #000000"/>
    </style:style>
    <style:style style:name="Table9.6" style:family="table-row">
      <style:table-row-properties style:min-row-height="0.1458in" fo:keep-together="always"/>
    </style:style>
    <style:style style:name="Table9.B6" style:family="table-cell">
      <style:table-cell-properties style:vertical-align="middle" fo:padding-left="0.0194in" fo:padding-right="0.0194in" fo:padding-top="0in" fo:padding-bottom="0in" fo:border="1pt solid #000000"/>
    </style:style>
    <style:style style:name="Table9.C6" style:family="table-cell">
      <style:table-cell-properties style:vertical-align="middle" fo:padding-left="0.0194in" fo:padding-right="0.0194in" fo:padding-top="0in" fo:padding-bottom="0in" fo:border="1pt solid #000000"/>
    </style:style>
    <style:style style:name="Table9.E6" style:family="table-cell">
      <style:table-cell-properties style:vertical-align="middle" fo:padding-left="0.0194in" fo:padding-right="0.0194in" fo:padding-top="0in" fo:padding-bottom="0in" fo:border="1pt solid #000000"/>
    </style:style>
    <style:style style:name="Table9.F6" style:family="table-cell">
      <style:table-cell-properties style:vertical-align="middle" fo:padding-left="0.0194in" fo:padding-right="0.0194in" fo:padding-top="0in" fo:padding-bottom="0in" fo:border="1pt solid #000000"/>
    </style:style>
    <style:style style:name="Table9.G6" style:family="table-cell">
      <style:table-cell-properties style:vertical-align="middle" fo:padding-left="0.0194in" fo:padding-right="0.0194in" fo:padding-top="0in" fo:padding-bottom="0in" fo:border="1pt solid #000000"/>
    </style:style>
    <style:style style:name="Table9.7" style:family="table-row">
      <style:table-row-properties style:min-row-height="0.3799in" fo:keep-together="always"/>
    </style:style>
    <style:style style:name="Table9.B7" style:family="table-cell">
      <style:table-cell-properties style:vertical-align="middle" fo:padding-left="0.0194in" fo:padding-right="0.0194in" fo:padding-top="0in" fo:padding-bottom="0in" fo:border="1pt solid #000000"/>
    </style:style>
    <style:style style:name="Table9.C7" style:family="table-cell">
      <style:table-cell-properties style:vertical-align="middle" fo:padding-left="0.0194in" fo:padding-right="0.0194in" fo:padding-top="0in" fo:padding-bottom="0in" fo:border="1pt solid #000000"/>
    </style:style>
    <style:style style:name="Table9.D7" style:family="table-cell">
      <style:table-cell-properties style:vertical-align="middle" fo:padding-left="0.0194in" fo:padding-right="0.0194in" fo:padding-top="0in" fo:padding-bottom="0in" fo:border="1pt solid #000000"/>
    </style:style>
    <style:style style:name="Table9.E7" style:family="table-cell">
      <style:table-cell-properties style:vertical-align="middle" fo:padding-left="0.0194in" fo:padding-right="0.0194in" fo:padding-top="0in" fo:padding-bottom="0in" fo:border="1pt solid #000000"/>
    </style:style>
    <style:style style:name="Table9.F7" style:family="table-cell">
      <style:table-cell-properties style:vertical-align="middle" fo:padding-left="0.0194in" fo:padding-right="0.0194in" fo:padding-top="0in" fo:padding-bottom="0in" fo:border="1pt solid #000000"/>
    </style:style>
    <style:style style:name="Table9.G7" style:family="table-cell">
      <style:table-cell-properties style:vertical-align="middle" fo:padding-left="0.0194in" fo:padding-right="0.0194in" fo:padding-top="0in" fo:padding-bottom="0in" fo:border="1pt solid #000000"/>
    </style:style>
    <style:style style:name="Table9.8" style:family="table-row">
      <style:table-row-properties style:min-row-height="0.375in" fo:keep-together="always"/>
    </style:style>
    <style:style style:name="Table9.B8" style:family="table-cell">
      <style:table-cell-properties style:vertical-align="middle" fo:padding-left="0.0194in" fo:padding-right="0.0194in" fo:padding-top="0in" fo:padding-bottom="0in" fo:border="1pt solid #000000"/>
    </style:style>
    <style:style style:name="Table9.C8" style:family="table-cell">
      <style:table-cell-properties style:vertical-align="middle" fo:padding-left="0.0194in" fo:padding-right="0.0194in" fo:padding-top="0in" fo:padding-bottom="0in" fo:border="1pt solid #000000"/>
    </style:style>
    <style:style style:name="Table9.D8" style:family="table-cell">
      <style:table-cell-properties style:vertical-align="middle" fo:padding-left="0.0194in" fo:padding-right="0.0194in" fo:padding-top="0in" fo:padding-bottom="0in" fo:border="1pt solid #000000"/>
    </style:style>
    <style:style style:name="Table9.E8" style:family="table-cell">
      <style:table-cell-properties style:vertical-align="middle" fo:padding-left="0.0194in" fo:padding-right="0.0194in" fo:padding-top="0in" fo:padding-bottom="0in" fo:border="1pt solid #000000"/>
    </style:style>
    <style:style style:name="Table9.F8" style:family="table-cell">
      <style:table-cell-properties style:vertical-align="middle" fo:padding-left="0.0194in" fo:padding-right="0.0194in" fo:padding-top="0in" fo:padding-bottom="0in" fo:border="1pt solid #000000"/>
    </style:style>
    <style:style style:name="Table9.G8" style:family="table-cell">
      <style:table-cell-properties style:vertical-align="middle" fo:padding-left="0.0194in" fo:padding-right="0.0194in" fo:padding-top="0in" fo:padding-bottom="0in" fo:border="1pt solid #000000"/>
    </style:style>
    <style:style style:name="Table9.9" style:family="table-row">
      <style:table-row-properties style:min-row-height="0.3813in" fo:keep-together="always"/>
    </style:style>
    <style:style style:name="Table9.B9" style:family="table-cell">
      <style:table-cell-properties style:vertical-align="middle" fo:padding-left="0.0194in" fo:padding-right="0.0194in" fo:padding-top="0in" fo:padding-bottom="0in" fo:border="1pt solid #000000"/>
    </style:style>
    <style:style style:name="Table9.C9" style:family="table-cell">
      <style:table-cell-properties style:vertical-align="middle" fo:padding-left="0.0194in" fo:padding-right="0.0194in" fo:padding-top="0in" fo:padding-bottom="0in" fo:border="1pt solid #000000"/>
    </style:style>
    <style:style style:name="Table9.D9" style:family="table-cell">
      <style:table-cell-properties style:vertical-align="middle" fo:padding-left="0.0194in" fo:padding-right="0.0194in" fo:padding-top="0in" fo:padding-bottom="0in" fo:border="1pt solid #000000"/>
    </style:style>
    <style:style style:name="Table9.E9" style:family="table-cell">
      <style:table-cell-properties style:vertical-align="middle" fo:padding-left="0.0194in" fo:padding-right="0.0194in" fo:padding-top="0in" fo:padding-bottom="0in" fo:border="1pt solid #000000"/>
    </style:style>
    <style:style style:name="Table9.F9" style:family="table-cell">
      <style:table-cell-properties style:vertical-align="middle" fo:padding-left="0.0194in" fo:padding-right="0.0194in" fo:padding-top="0in" fo:padding-bottom="0in" fo:border="1pt solid #000000"/>
    </style:style>
    <style:style style:name="Table9.G9" style:family="table-cell">
      <style:table-cell-properties style:vertical-align="middle" fo:padding-left="0.0194in" fo:padding-right="0.0194in" fo:padding-top="0in" fo:padding-bottom="0in" fo:border="1pt solid #000000"/>
    </style:style>
    <style:style style:name="Table9.10" style:family="table-row">
      <style:table-row-properties style:min-row-height="0.3861in" fo:keep-together="always"/>
    </style:style>
    <style:style style:name="Table9.B10" style:family="table-cell">
      <style:table-cell-properties style:vertical-align="middle" fo:padding-left="0.0194in" fo:padding-right="0.0194in" fo:padding-top="0in" fo:padding-bottom="0in" fo:border="1pt solid #000000"/>
    </style:style>
    <style:style style:name="Table9.C10" style:family="table-cell">
      <style:table-cell-properties style:vertical-align="middle" fo:padding-left="0.0194in" fo:padding-right="0.0194in" fo:padding-top="0in" fo:padding-bottom="0in" fo:border="1pt solid #000000"/>
    </style:style>
    <style:style style:name="Table9.D10" style:family="table-cell">
      <style:table-cell-properties style:vertical-align="middle" fo:padding-left="0.0194in" fo:padding-right="0.0194in" fo:padding-top="0in" fo:padding-bottom="0in" fo:border="1pt solid #000000"/>
    </style:style>
    <style:style style:name="Table9.E10" style:family="table-cell">
      <style:table-cell-properties style:vertical-align="middle" fo:padding-left="0.0194in" fo:padding-right="0.0194in" fo:padding-top="0in" fo:padding-bottom="0in" fo:border="1pt solid #000000"/>
    </style:style>
    <style:style style:name="Table9.F10" style:family="table-cell">
      <style:table-cell-properties style:vertical-align="middle" fo:padding-left="0.0194in" fo:padding-right="0.0194in" fo:padding-top="0in" fo:padding-bottom="0in" fo:border="1pt solid #000000"/>
    </style:style>
    <style:style style:name="Table9.G10" style:family="table-cell">
      <style:table-cell-properties style:vertical-align="middle" fo:padding-left="0.0194in" fo:padding-right="0.0194in" fo:padding-top="0in" fo:padding-bottom="0in" fo:border="1pt solid #000000"/>
    </style:style>
    <style:style style:name="Table9.11" style:family="table-row">
      <style:table-row-properties style:min-row-height="0.3819in" fo:keep-together="always"/>
    </style:style>
    <style:style style:name="Table9.B11" style:family="table-cell">
      <style:table-cell-properties style:vertical-align="middle" fo:padding-left="0.0194in" fo:padding-right="0.0194in" fo:padding-top="0in" fo:padding-bottom="0in" fo:border="1pt solid #000000"/>
    </style:style>
    <style:style style:name="Table9.C11" style:family="table-cell">
      <style:table-cell-properties style:vertical-align="middle" fo:padding-left="0.0194in" fo:padding-right="0.0194in" fo:padding-top="0in" fo:padding-bottom="0in" fo:border="1pt solid #000000"/>
    </style:style>
    <style:style style:name="Table9.D11" style:family="table-cell">
      <style:table-cell-properties style:vertical-align="middle" fo:padding-left="0.0194in" fo:padding-right="0.0194in" fo:padding-top="0in" fo:padding-bottom="0in" fo:border="1pt solid #000000"/>
    </style:style>
    <style:style style:name="Table9.E11" style:family="table-cell">
      <style:table-cell-properties style:vertical-align="middle" fo:padding-left="0.0194in" fo:padding-right="0.0194in" fo:padding-top="0in" fo:padding-bottom="0in" fo:border="1pt solid #000000"/>
    </style:style>
    <style:style style:name="Table9.F11" style:family="table-cell">
      <style:table-cell-properties style:vertical-align="middle" fo:padding-left="0.0194in" fo:padding-right="0.0194in" fo:padding-top="0in" fo:padding-bottom="0in" fo:border="1pt solid #000000"/>
    </style:style>
    <style:style style:name="Table9.G11" style:family="table-cell">
      <style:table-cell-properties style:vertical-align="middle" fo:padding-left="0.0194in" fo:padding-right="0.0194in" fo:padding-top="0in" fo:padding-bottom="0in" fo:border="1pt solid #000000"/>
    </style:style>
    <style:style style:name="Table9.12" style:family="table-row">
      <style:table-row-properties style:min-row-height="0.3681in" fo:keep-together="always"/>
    </style:style>
    <style:style style:name="Table9.B12" style:family="table-cell">
      <style:table-cell-properties style:vertical-align="middle" fo:padding-left="0.0194in" fo:padding-right="0.0194in" fo:padding-top="0in" fo:padding-bottom="0in" fo:border="1pt solid #000000"/>
    </style:style>
    <style:style style:name="Table9.C12" style:family="table-cell">
      <style:table-cell-properties style:vertical-align="middle" fo:padding-left="0.0194in" fo:padding-right="0.0194in" fo:padding-top="0in" fo:padding-bottom="0in" fo:border="1pt solid #000000"/>
    </style:style>
    <style:style style:name="Table9.D12" style:family="table-cell">
      <style:table-cell-properties style:vertical-align="middle" fo:padding-left="0.0194in" fo:padding-right="0.0194in" fo:padding-top="0in" fo:padding-bottom="0in" fo:border="1pt solid #000000"/>
    </style:style>
    <style:style style:name="Table9.E12" style:family="table-cell">
      <style:table-cell-properties style:vertical-align="middle" fo:padding-left="0.0194in" fo:padding-right="0.0194in" fo:padding-top="0in" fo:padding-bottom="0in" fo:border="1pt solid #000000"/>
    </style:style>
    <style:style style:name="Table9.F12" style:family="table-cell">
      <style:table-cell-properties style:vertical-align="middle" fo:padding-left="0.0194in" fo:padding-right="0.0194in" fo:padding-top="0in" fo:padding-bottom="0in" fo:border="1pt solid #000000"/>
    </style:style>
    <style:style style:name="Table9.G12" style:family="table-cell">
      <style:table-cell-properties style:vertical-align="middle" fo:padding-left="0.0194in" fo:padding-right="0.0194in" fo:padding-top="0in" fo:padding-bottom="0in" fo:border="1pt solid #000000"/>
    </style:style>
    <style:style style:name="Table9.13" style:family="table-row">
      <style:table-row-properties style:min-row-height="0.066in" fo:keep-together="always"/>
    </style:style>
    <style:style style:name="Table9.B13" style:family="table-cell">
      <style:table-cell-properties style:vertical-align="middle" fo:padding-left="0.0194in" fo:padding-right="0.0194in" fo:padding-top="0in" fo:padding-bottom="0in" fo:border="1pt solid #000000"/>
    </style:style>
    <style:style style:name="Table9.C13" style:family="table-cell">
      <style:table-cell-properties style:vertical-align="middle" fo:padding-left="0.0194in" fo:padding-right="0.0194in" fo:padding-top="0in" fo:padding-bottom="0in" fo:border="1pt solid #000000"/>
    </style:style>
    <style:style style:name="Table9.14" style:family="table-row">
      <style:table-row-properties style:min-row-height="0.1833in" fo:keep-together="always"/>
    </style:style>
    <style:style style:name="Table9.B14" style:family="table-cell">
      <style:table-cell-properties style:vertical-align="middle" fo:padding-left="0.0194in" fo:padding-right="0.0194in" fo:padding-top="0in" fo:padding-bottom="0in" fo:border="1pt solid #000000"/>
    </style:style>
    <style:style style:name="Table9.C14" style:family="table-cell">
      <style:table-cell-properties style:vertical-align="middle" fo:padding-left="0.0194in" fo:padding-right="0.0194in" fo:padding-top="0in" fo:padding-bottom="0in" fo:border="1pt solid #000000"/>
    </style:style>
    <style:style style:name="Table9.15" style:family="table-row">
      <style:table-row-properties style:min-row-height="0.4743in" fo:keep-together="always"/>
    </style:style>
    <style:style style:name="Table9.B15" style:family="table-cell">
      <style:table-cell-properties style:vertical-align="middle" fo:padding-left="0.0194in" fo:padding-right="0.0194in" fo:padding-top="0in" fo:padding-bottom="0in" fo:border="1pt solid #000000"/>
    </style:style>
    <style:style style:name="Table9.C15" style:family="table-cell">
      <style:table-cell-properties style:vertical-align="middle" fo:padding-left="0.0194in" fo:padding-right="0.0194in" fo:padding-top="0in" fo:padding-bottom="0in" fo:border="1pt solid #000000"/>
    </style:style>
    <style:style style:name="Table9.16" style:family="table-row">
      <style:table-row-properties style:min-row-height="1.1292in" fo:keep-together="always"/>
    </style:style>
    <style:style style:name="Table9.B16" style:family="table-cell">
      <style:table-cell-properties style:vertical-align="middle" fo:background-color="transparent" fo:padding-left="0.0194in" fo:padding-right="0.0194in" fo:padding-top="0in" fo:padding-bottom="0in" fo:border="1pt solid #000000">
        <style:background-image/>
      </style:table-cell-properties>
    </style:style>
    <style:style style:name="Table9.17" style:family="table-row">
      <style:table-row-properties style:min-row-height="5.2583in" fo:keep-together="always"/>
    </style:style>
    <style:style style:name="Table9.A17" style:family="table-cell">
      <style:table-cell-properties fo:background-color="#ffffff" fo:padding-left="0.0194in" fo:padding-right="0.0194in" fo:padding-top="0in" fo:padding-bottom="0in" fo:border="1pt solid #000000">
        <style:background-image/>
      </style:table-cell-properties>
    </style:style>
    <style:style style:name="Table9.18" style:family="table-row">
      <style:table-row-properties style:min-row-height="0.5319in" fo:keep-together="always"/>
    </style:style>
    <style:style style:name="Table9.A18" style:family="table-cell">
      <style:table-cell-properties style:vertical-align="middle" fo:padding="0in" fo:border="1pt solid #000000"/>
    </style:style>
    <style:style style:name="Table9.B18" style:family="table-cell">
      <style:table-cell-properties style:vertical-align="middle" fo:padding="0in" fo:border="1pt solid #000000"/>
    </style:style>
    <style:style style:name="Table10" style:family="table">
      <style:table-properties style:width="6.7854in" fo:margin-left="0in" fo:margin-top="0in" fo:margin-bottom="0in" table:align="left" style:writing-mode="page"/>
    </style:style>
    <style:style style:name="Table10.A" style:family="table-column">
      <style:table-column-properties style:column-width="0.9778in"/>
    </style:style>
    <style:style style:name="Table10.B" style:family="table-column">
      <style:table-column-properties style:column-width="1.1813in"/>
    </style:style>
    <style:style style:name="Table10.C" style:family="table-column">
      <style:table-column-properties style:column-width="0.0979in"/>
    </style:style>
    <style:style style:name="Table10.D" style:family="table-column">
      <style:table-column-properties style:column-width="0.2236in"/>
    </style:style>
    <style:style style:name="Table10.E" style:family="table-column">
      <style:table-column-properties style:column-width="0.8861in"/>
    </style:style>
    <style:style style:name="Table10.F" style:family="table-column">
      <style:table-column-properties style:column-width="1.1549in"/>
    </style:style>
    <style:style style:name="Table10.G" style:family="table-column">
      <style:table-column-properties style:column-width="0.984in"/>
    </style:style>
    <style:style style:name="Table10.H" style:family="table-column">
      <style:table-column-properties style:column-width="1.2792in"/>
    </style:style>
    <style:style style:name="Table10.1" style:family="table-row">
      <style:table-row-properties style:min-row-height="0.1833in" fo:keep-together="always"/>
    </style:style>
    <style:style style:name="Table10.A1" style:family="table-cell">
      <style:table-cell-properties style:vertical-align="middle" fo:background-color="#e2efd9" fo:padding-left="0.0194in" fo:padding-right="0.0194in" fo:padding-top="0in" fo:padding-bottom="0in" fo:border="1pt solid #000000">
        <style:background-image/>
      </style:table-cell-properties>
    </style:style>
    <style:style style:name="Table10.B1"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10.2" style:family="table-row">
      <style:table-row-properties style:min-row-height="0.0139in" fo:keep-together="always"/>
    </style:style>
    <style:style style:name="Table10.B2"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10.C2"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10.B3"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10.C3"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10.F3"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10.G3" style:family="table-cell">
      <style:table-cell-properties style:vertical-align="middle" fo:padding-left="0.0194in" fo:padding-right="0.0194in" fo:padding-top="0in" fo:padding-bottom="0in" fo:border-left="1pt solid #000000" fo:border-right="1pt solid #000000" fo:border-top="0.5pt solid #000000" fo:border-bottom="1pt solid #000000"/>
    </style:style>
    <style:style style:name="Table10.4" style:family="table-row">
      <style:table-row-properties style:min-row-height="0.0396in" fo:keep-together="always"/>
    </style:style>
    <style:style style:name="Table10.A4" style:family="table-cell">
      <style:table-cell-properties style:vertical-align="middle" fo:background-color="#e2efd9" fo:padding-left="0.0194in" fo:padding-right="0.0194in" fo:padding-top="0in" fo:padding-bottom="0in" fo:border="1pt solid #000000" style:writing-mode="tb-rl">
        <style:background-image/>
      </style:table-cell-properties>
    </style:style>
    <style:style style:name="Table10.B4" style:family="table-cell">
      <style:table-cell-properties style:vertical-align="middle" fo:padding-left="0.0194in" fo:padding-right="0.0194in" fo:padding-top="0in" fo:padding-bottom="0in" fo:border="1pt solid #000000"/>
    </style:style>
    <style:style style:name="Table10.C4" style:family="table-cell">
      <style:table-cell-properties style:vertical-align="middle" fo:padding-left="0.0194in" fo:padding-right="0.0194in" fo:padding-top="0in" fo:padding-bottom="0in" fo:border="1pt solid #000000"/>
    </style:style>
    <style:style style:name="Table10.F4" style:family="table-cell">
      <style:table-cell-properties style:vertical-align="middle" fo:padding-left="0.0194in" fo:padding-right="0.0194in" fo:padding-top="0in" fo:padding-bottom="0in" fo:border="1pt solid #000000"/>
    </style:style>
    <style:style style:name="Table10.G4" style:family="table-cell">
      <style:table-cell-properties style:vertical-align="middle" fo:padding-left="0.0194in" fo:padding-right="0.0194in" fo:padding-top="0in" fo:padding-bottom="0in" fo:border="1pt solid #000000"/>
    </style:style>
    <style:style style:name="Table10.5" style:family="table-row">
      <style:table-row-properties style:min-row-height="0.0417in" fo:keep-together="always"/>
    </style:style>
    <style:style style:name="Table10.B5" style:family="table-cell">
      <style:table-cell-properties style:vertical-align="middle" fo:padding-left="0.0194in" fo:padding-right="0.0194in" fo:padding-top="0in" fo:padding-bottom="0in" fo:border="1pt solid #000000"/>
    </style:style>
    <style:style style:name="Table10.C5" style:family="table-cell">
      <style:table-cell-properties style:vertical-align="middle" fo:padding-left="0.0194in" fo:padding-right="0.0194in" fo:padding-top="0in" fo:padding-bottom="0in" fo:border="1pt solid #000000"/>
    </style:style>
    <style:style style:name="Table10.6" style:family="table-row">
      <style:table-row-properties style:min-row-height="0.1458in" fo:keep-together="always"/>
    </style:style>
    <style:style style:name="Table10.B6" style:family="table-cell">
      <style:table-cell-properties style:vertical-align="middle" fo:padding-left="0.0194in" fo:padding-right="0.0194in" fo:padding-top="0in" fo:padding-bottom="0in" fo:border="1pt solid #000000"/>
    </style:style>
    <style:style style:name="Table10.C6" style:family="table-cell">
      <style:table-cell-properties style:vertical-align="middle" fo:padding-left="0.0194in" fo:padding-right="0.0194in" fo:padding-top="0in" fo:padding-bottom="0in" fo:border="1pt solid #000000"/>
    </style:style>
    <style:style style:name="Table10.F6" style:family="table-cell">
      <style:table-cell-properties style:vertical-align="middle" fo:padding-left="0.0194in" fo:padding-right="0.0194in" fo:padding-top="0in" fo:padding-bottom="0in" fo:border="1pt solid #000000"/>
    </style:style>
    <style:style style:name="Table10.G6" style:family="table-cell">
      <style:table-cell-properties style:vertical-align="middle" fo:padding-left="0.0194in" fo:padding-right="0.0194in" fo:padding-top="0in" fo:padding-bottom="0in" fo:border="1pt solid #000000"/>
    </style:style>
    <style:style style:name="Table10.H6" style:family="table-cell">
      <style:table-cell-properties style:vertical-align="middle" fo:padding-left="0.0194in" fo:padding-right="0.0194in" fo:padding-top="0in" fo:padding-bottom="0in" fo:border="1pt solid #000000"/>
    </style:style>
    <style:style style:name="Table10.7" style:family="table-row">
      <style:table-row-properties style:min-row-height="1.5486in" fo:keep-together="always"/>
    </style:style>
    <style:style style:name="Table10.B7" style:family="table-cell">
      <style:table-cell-properties style:vertical-align="middle" fo:padding-left="0.0194in" fo:padding-right="0.0194in" fo:padding-top="0in" fo:padding-bottom="0in" fo:border="1pt solid #000000"/>
    </style:style>
    <style:style style:name="Table10.C7" style:family="table-cell">
      <style:table-cell-properties style:vertical-align="middle" fo:padding-left="0.0194in" fo:padding-right="0.0194in" fo:padding-top="0in" fo:padding-bottom="0in" fo:border="1pt solid #000000" style:writing-mode="tb-rl"/>
    </style:style>
    <style:style style:name="Table10.E7" style:family="table-cell">
      <style:table-cell-properties style:vertical-align="middle" fo:padding-left="0.0194in" fo:padding-right="0.0194in" fo:padding-top="0in" fo:padding-bottom="0in" fo:border="1pt solid #000000"/>
    </style:style>
    <style:style style:name="Table10.F7" style:family="table-cell">
      <style:table-cell-properties style:vertical-align="middle" fo:padding-left="0.0194in" fo:padding-right="0.0194in" fo:padding-top="0in" fo:padding-bottom="0in" fo:border="1pt solid #000000"/>
    </style:style>
    <style:style style:name="Table10.G7" style:family="table-cell">
      <style:table-cell-properties style:vertical-align="middle" fo:padding-left="0.0194in" fo:padding-right="0.0194in" fo:padding-top="0in" fo:padding-bottom="0in" fo:border="1pt solid #000000"/>
    </style:style>
    <style:style style:name="Table10.H7" style:family="table-cell">
      <style:table-cell-properties style:vertical-align="middle" fo:padding-left="0.0194in" fo:padding-right="0.0194in" fo:padding-top="0in" fo:padding-bottom="0in" fo:border="1pt solid #000000"/>
    </style:style>
    <style:style style:name="Table10.8" style:family="table-row">
      <style:table-row-properties style:min-row-height="0.9708in" fo:keep-together="always"/>
    </style:style>
    <style:style style:name="Table10.B8" style:family="table-cell">
      <style:table-cell-properties style:vertical-align="middle" fo:padding-left="0.0194in" fo:padding-right="0.0194in" fo:padding-top="0in" fo:padding-bottom="0in" fo:border="1pt solid #000000"/>
    </style:style>
    <style:style style:name="Table10.C8" style:family="table-cell">
      <style:table-cell-properties style:vertical-align="middle" fo:padding-left="0.0194in" fo:padding-right="0.0194in" fo:padding-top="0in" fo:padding-bottom="0in" fo:border="1pt solid #000000" style:writing-mode="tb-rl"/>
    </style:style>
    <style:style style:name="Table10.E8" style:family="table-cell">
      <style:table-cell-properties style:vertical-align="middle" fo:padding-left="0.0194in" fo:padding-right="0.0194in" fo:padding-top="0in" fo:padding-bottom="0in" fo:border="1pt solid #000000"/>
    </style:style>
    <style:style style:name="Table10.F8" style:family="table-cell">
      <style:table-cell-properties style:vertical-align="middle" fo:padding-left="0.0194in" fo:padding-right="0.0194in" fo:padding-top="0in" fo:padding-bottom="0in" fo:border="1pt solid #000000"/>
    </style:style>
    <style:style style:name="Table10.G8" style:family="table-cell">
      <style:table-cell-properties style:vertical-align="middle" fo:padding-left="0.0194in" fo:padding-right="0.0194in" fo:padding-top="0in" fo:padding-bottom="0in" fo:border="1pt solid #000000"/>
    </style:style>
    <style:style style:name="Table10.H8" style:family="table-cell">
      <style:table-cell-properties style:vertical-align="middle" fo:padding-left="0.0194in" fo:padding-right="0.0194in" fo:padding-top="0in" fo:padding-bottom="0in" fo:border="1pt solid #000000"/>
    </style:style>
    <style:style style:name="Table10.9" style:family="table-row">
      <style:table-row-properties style:min-row-height="0.975in" fo:keep-together="always"/>
    </style:style>
    <style:style style:name="Table10.B9" style:family="table-cell">
      <style:table-cell-properties style:vertical-align="middle" fo:padding-left="0.0194in" fo:padding-right="0.0194in" fo:padding-top="0in" fo:padding-bottom="0in" fo:border="1pt solid #000000"/>
    </style:style>
    <style:style style:name="Table10.C9" style:family="table-cell">
      <style:table-cell-properties style:vertical-align="middle" fo:padding-left="0.0194in" fo:padding-right="0.0194in" fo:padding-top="0in" fo:padding-bottom="0in" fo:border="1pt solid #000000" style:writing-mode="tb-rl"/>
    </style:style>
    <style:style style:name="Table10.E9" style:family="table-cell">
      <style:table-cell-properties style:vertical-align="middle" fo:padding-left="0.0194in" fo:padding-right="0.0194in" fo:padding-top="0in" fo:padding-bottom="0in" fo:border="1pt solid #000000"/>
    </style:style>
    <style:style style:name="Table10.F9" style:family="table-cell">
      <style:table-cell-properties style:vertical-align="middle" fo:padding-left="0.0194in" fo:padding-right="0.0194in" fo:padding-top="0in" fo:padding-bottom="0in" fo:border="1pt solid #000000"/>
    </style:style>
    <style:style style:name="Table10.G9" style:family="table-cell">
      <style:table-cell-properties style:vertical-align="middle" fo:padding-left="0.0194in" fo:padding-right="0.0194in" fo:padding-top="0in" fo:padding-bottom="0in" fo:border="1pt solid #000000"/>
    </style:style>
    <style:style style:name="Table10.H9" style:family="table-cell">
      <style:table-cell-properties style:vertical-align="middle" fo:padding-left="0.0194in" fo:padding-right="0.0194in" fo:padding-top="0in" fo:padding-bottom="0in" fo:border="1pt solid #000000"/>
    </style:style>
    <style:style style:name="Table10.10" style:family="table-row">
      <style:table-row-properties style:min-row-height="1.0278in" fo:keep-together="always"/>
    </style:style>
    <style:style style:name="Table10.B10" style:family="table-cell">
      <style:table-cell-properties style:vertical-align="middle" fo:padding-left="0.0194in" fo:padding-right="0.0194in" fo:padding-top="0in" fo:padding-bottom="0in" fo:border="1pt solid #000000"/>
    </style:style>
    <style:style style:name="Table10.C10" style:family="table-cell">
      <style:table-cell-properties style:vertical-align="middle" fo:padding-left="0.0194in" fo:padding-right="0.0194in" fo:padding-top="0in" fo:padding-bottom="0in" fo:border="1pt solid #000000" style:writing-mode="tb-rl"/>
    </style:style>
    <style:style style:name="Table10.E10" style:family="table-cell">
      <style:table-cell-properties style:vertical-align="middle" fo:padding-left="0.0194in" fo:padding-right="0.0194in" fo:padding-top="0in" fo:padding-bottom="0in" fo:border="1pt solid #000000"/>
    </style:style>
    <style:style style:name="Table10.F10" style:family="table-cell">
      <style:table-cell-properties style:vertical-align="middle" fo:padding-left="0.0194in" fo:padding-right="0.0194in" fo:padding-top="0in" fo:padding-bottom="0in" fo:border="1pt solid #000000"/>
    </style:style>
    <style:style style:name="Table10.G10" style:family="table-cell">
      <style:table-cell-properties style:vertical-align="middle" fo:padding-left="0.0194in" fo:padding-right="0.0194in" fo:padding-top="0in" fo:padding-bottom="0in" fo:border="1pt solid #000000"/>
    </style:style>
    <style:style style:name="Table10.H10" style:family="table-cell">
      <style:table-cell-properties style:vertical-align="middle" fo:padding-left="0.0194in" fo:padding-right="0.0194in" fo:padding-top="0in" fo:padding-bottom="0in" fo:border="1pt solid #000000"/>
    </style:style>
    <style:style style:name="Table10.11" style:family="table-row">
      <style:table-row-properties style:min-row-height="1.0694in" fo:keep-together="always"/>
    </style:style>
    <style:style style:name="Table10.B11" style:family="table-cell">
      <style:table-cell-properties style:vertical-align="middle" fo:padding-left="0.0194in" fo:padding-right="0.0194in" fo:padding-top="0in" fo:padding-bottom="0in" fo:border="1pt solid #000000"/>
    </style:style>
    <style:style style:name="Table10.C11" style:family="table-cell">
      <style:table-cell-properties style:vertical-align="middle" fo:padding-left="0.0194in" fo:padding-right="0.0194in" fo:padding-top="0in" fo:padding-bottom="0in" fo:border="1pt solid #000000" style:writing-mode="tb-rl"/>
    </style:style>
    <style:style style:name="Table10.E11" style:family="table-cell">
      <style:table-cell-properties style:vertical-align="middle" fo:padding-left="0.0194in" fo:padding-right="0.0194in" fo:padding-top="0in" fo:padding-bottom="0in" fo:border="1pt solid #000000"/>
    </style:style>
    <style:style style:name="Table10.F11" style:family="table-cell">
      <style:table-cell-properties style:vertical-align="middle" fo:padding-left="0.0194in" fo:padding-right="0.0194in" fo:padding-top="0in" fo:padding-bottom="0in" fo:border="1pt solid #000000"/>
    </style:style>
    <style:style style:name="Table10.G11" style:family="table-cell">
      <style:table-cell-properties style:vertical-align="middle" fo:padding-left="0.0194in" fo:padding-right="0.0194in" fo:padding-top="0in" fo:padding-bottom="0in" fo:border="1pt solid #000000"/>
    </style:style>
    <style:style style:name="Table10.H11" style:family="table-cell">
      <style:table-cell-properties style:vertical-align="middle" fo:padding-left="0.0194in" fo:padding-right="0.0194in" fo:padding-top="0in" fo:padding-bottom="0in" fo:border="1pt solid #000000"/>
    </style:style>
    <style:style style:name="Table10.12" style:family="table-row">
      <style:table-row-properties style:min-row-height="0.966in" fo:keep-together="always"/>
    </style:style>
    <style:style style:name="Table10.B12" style:family="table-cell">
      <style:table-cell-properties style:vertical-align="middle" fo:padding-left="0.0194in" fo:padding-right="0.0194in" fo:padding-top="0in" fo:padding-bottom="0in" fo:border="1pt solid #000000"/>
    </style:style>
    <style:style style:name="Table10.C12" style:family="table-cell">
      <style:table-cell-properties style:vertical-align="middle" fo:padding-left="0.0194in" fo:padding-right="0.0194in" fo:padding-top="0in" fo:padding-bottom="0in" fo:border="1pt solid #000000" style:writing-mode="tb-rl"/>
    </style:style>
    <style:style style:name="Table10.E12" style:family="table-cell">
      <style:table-cell-properties style:vertical-align="middle" fo:padding-left="0.0194in" fo:padding-right="0.0194in" fo:padding-top="0in" fo:padding-bottom="0in" fo:border="1pt solid #000000"/>
    </style:style>
    <style:style style:name="Table10.F12" style:family="table-cell">
      <style:table-cell-properties style:vertical-align="middle" fo:padding-left="0.0194in" fo:padding-right="0.0194in" fo:padding-top="0in" fo:padding-bottom="0in" fo:border="1pt solid #000000"/>
    </style:style>
    <style:style style:name="Table10.G12" style:family="table-cell">
      <style:table-cell-properties style:vertical-align="middle" fo:padding-left="0.0194in" fo:padding-right="0.0194in" fo:padding-top="0in" fo:padding-bottom="0in" fo:border="1pt solid #000000"/>
    </style:style>
    <style:style style:name="Table10.H12" style:family="table-cell">
      <style:table-cell-properties style:vertical-align="middle" fo:padding-left="0.0194in" fo:padding-right="0.0194in" fo:padding-top="0in" fo:padding-bottom="0in" fo:border="1pt solid #000000"/>
    </style:style>
    <style:style style:name="Table10.13" style:family="table-row">
      <style:table-row-properties style:min-row-height="0.066in" fo:keep-together="always"/>
    </style:style>
    <style:style style:name="Table10.B13" style:family="table-cell">
      <style:table-cell-properties style:vertical-align="middle" fo:padding-left="0.0194in" fo:padding-right="0.0194in" fo:padding-top="0in" fo:padding-bottom="0in" fo:border="1pt solid #000000"/>
    </style:style>
    <style:style style:name="Table10.C13" style:family="table-cell">
      <style:table-cell-properties fo:padding-left="0.0194in" fo:padding-right="0.0194in" fo:padding-top="0in" fo:padding-bottom="0in" fo:border="1pt solid #000000"/>
    </style:style>
    <style:style style:name="Table10.B14" style:family="table-cell">
      <style:table-cell-properties style:vertical-align="middle" fo:padding-left="0.0194in" fo:padding-right="0.0194in" fo:padding-top="0in" fo:padding-bottom="0in" fo:border="1pt solid #000000"/>
    </style:style>
    <style:style style:name="Table10.C14" style:family="table-cell">
      <style:table-cell-properties style:vertical-align="middle" fo:padding-left="0.0194in" fo:padding-right="0.0194in" fo:padding-top="0in" fo:padding-bottom="0in" fo:border="1pt solid #000000"/>
    </style:style>
    <style:style style:name="Table10.15" style:family="table-row">
      <style:table-row-properties style:min-row-height="0.2674in" fo:keep-together="always"/>
    </style:style>
    <style:style style:name="Table10.B15" style:family="table-cell">
      <style:table-cell-properties style:vertical-align="middle" fo:padding-left="0.0194in" fo:padding-right="0.0194in" fo:padding-top="0in" fo:padding-bottom="0in" fo:border="1pt solid #000000"/>
    </style:style>
    <style:style style:name="Table10.C15" style:family="table-cell">
      <style:table-cell-properties fo:padding-left="0.0194in" fo:padding-right="0.0194in" fo:padding-top="0in" fo:padding-bottom="0in" fo:border="1pt solid #000000"/>
    </style:style>
    <style:style style:name="Table10.16" style:family="table-row">
      <style:table-row-properties style:min-row-height="1.5972in" fo:keep-together="always"/>
    </style:style>
    <style:style style:name="Table10.B16" style:family="table-cell">
      <style:table-cell-properties style:vertical-align="middle" fo:background-color="transparent" fo:padding-left="0.0194in" fo:padding-right="0.0194in" fo:padding-top="0in" fo:padding-bottom="0in" fo:border="1pt solid #000000">
        <style:background-image/>
      </style:table-cell-properties>
    </style:style>
    <style:style style:name="Table10.A17" style:family="table-cell">
      <style:table-cell-properties fo:background-color="#ffffff" fo:padding-left="0.0194in" fo:padding-right="0.0194in" fo:padding-top="0in" fo:padding-bottom="0in" fo:border="1pt solid #000000">
        <style:background-image/>
      </style:table-cell-properties>
    </style:style>
    <style:style style:name="Table10.18" style:family="table-row">
      <style:table-row-properties style:min-row-height="0.9868in" fo:keep-together="always"/>
    </style:style>
    <style:style style:name="Table10.A18" style:family="table-cell">
      <style:table-cell-properties style:vertical-align="middle" fo:padding="0in" fo:border="1pt solid #000000"/>
    </style:style>
    <style:style style:name="Table10.D18" style:family="table-cell">
      <style:table-cell-properties style:vertical-align="middle" fo:padding="0in" fo:border="1pt solid #000000"/>
    </style:style>
    <style:style style:name="P1" style:family="paragraph" style:parent-style-name="Contents_20_1">
      <style:paragraph-properties>
        <style:tab-stops>
          <style:tab-stop style:position="0.5555in"/>
          <style:tab-stop style:position="0.7957in"/>
          <style:tab-stop style:position="6.4972in" style:type="right" style:leader-style="dotted" style:leader-text="."/>
        </style:tab-stops>
      </style:paragraph-properties>
    </style:style>
    <style:style style:name="P2" style:family="paragraph" style:parent-style-name="Contents_20_1">
      <style:paragraph-properties>
        <style:tab-stops>
          <style:tab-stop style:position="0.5555in"/>
          <style:tab-stop style:position="0.9626in"/>
          <style:tab-stop style:position="6.4972in" style:type="right" style:leader-style="dotted" style:leader-text="."/>
        </style:tab-stops>
      </style:paragraph-properties>
    </style:style>
    <style:style style:name="P3" style:family="paragraph" style:parent-style-name="Contents_20_Heading">
      <style:paragraph-properties fo:margin-top="0in" fo:margin-bottom="0in" style:contextual-spacing="false" fo:text-align="center" style:justify-single-word="false" fo:break-before="page"/>
    </style:style>
    <style:style style:name="P4" style:family="paragraph" style:parent-style-name="Footer">
      <style:paragraph-properties fo:text-align="center" style:justify-single-word="false"/>
    </style:style>
    <style:style style:name="P5" style:family="paragraph" style:parent-style-name="Footer">
      <style:paragraph-properties fo:text-align="center" style:justify-single-word="false"/>
    </style:style>
    <style:style style:name="P6" style:family="paragraph" style:parent-style-name="Footer">
      <style:paragraph-properties fo:text-align="center" style:justify-single-word="false"/>
    </style:style>
    <style:style style:name="P7" style:family="paragraph" style:parent-style-name="Footer">
      <style:paragraph-properties fo:text-align="center" style:justify-single-word="false"/>
    </style:style>
    <style:style style:name="P8" style:family="paragraph" style:parent-style-name="Footer">
      <style:paragraph-properties fo:text-align="center" style:justify-single-word="false"/>
    </style:style>
    <style:style style:name="P9" style:family="paragraph" style:parent-style-name="Header">
      <style:paragraph-properties fo:text-align="end" style:justify-single-word="false"/>
    </style:style>
    <style:style style:name="P10" style:family="paragraph" style:parent-style-name="Heading_20_1">
      <style:paragraph-properties fo:margin-right="-0.0236in" fo:margin-top="0in" fo:margin-bottom="0.1252in" style:contextual-spacing="false" style:line-height-at-least="0in" fo:text-align="center" style:justify-single-word="false" fo:break-before="page">
        <style:tab-stops>
          <style:tab-stop style:position="5.4146in"/>
        </style:tab-stops>
      </style:paragraph-properties>
    </style:style>
    <style:style style:name="P11" style:family="paragraph" style:parent-style-name="Heading_20_1">
      <style:paragraph-properties fo:margin-right="0.1902in" style:line-height-at-least="0in" fo:text-align="center" style:justify-single-word="false"/>
    </style:style>
    <style:style style:name="P12" style:family="paragraph" style:parent-style-name="List_20_Paragraph" style:list-style-name="WWNum23">
      <style:paragraph-properties fo:margin-top="0in" fo:margin-bottom="0in" style:contextual-spacing="false" fo:line-height="150%" fo:text-align="justify" style:justify-single-word="false"/>
    </style:style>
    <style:style style:name="P13" style:family="paragraph" style:parent-style-name="List_20_Paragraph" style:list-style-name="WWNum24">
      <style:paragraph-properties fo:margin-top="0in" fo:margin-bottom="0in" style:contextual-spacing="false" fo:line-height="150%" fo:text-align="justify" style:justify-single-word="false"/>
    </style:style>
    <style:style style:name="P14" style:family="paragraph" style:parent-style-name="List_20_Paragraph" style:list-style-name="WWNum2">
      <style:paragraph-properties fo:margin-top="0in" fo:margin-bottom="0in" style:contextual-spacing="false" fo:line-height="150%" fo:text-align="justify" style:justify-single-word="false"/>
    </style:style>
    <style:style style:name="P15" style:family="paragraph" style:parent-style-name="List_20_Paragraph" style:list-style-name="WWNum2">
      <style:paragraph-properties fo:margin-left="1.0591in" fo:margin-top="0in" fo:margin-bottom="0in" style:contextual-spacing="false" fo:line-height="150%" fo:text-align="justify" style:justify-single-word="false" fo:text-indent="-0.3937in" style:auto-text-indent="false"/>
    </style:style>
    <style:style style:name="P16" style:family="paragraph" style:parent-style-name="List_20_Paragraph" style:list-style-name="WWNum25">
      <style:paragraph-properties fo:margin-top="0in" fo:margin-bottom="0in" style:contextual-spacing="false" fo:line-height="150%" fo:text-align="justify" style:justify-single-word="false"/>
    </style:style>
    <style:style style:name="P17" style:family="paragraph" style:parent-style-name="List_20_Paragraph" style:list-style-name="WWNum25" style:master-page-name="Converted1">
      <style:paragraph-properties fo:margin-top="0in" fo:margin-bottom="0in" style:contextual-spacing="false" fo:line-height="150%" fo:text-align="justify" style:justify-single-word="false" style:page-number="auto"/>
    </style:style>
    <style:style style:name="P18" style:family="paragraph" style:parent-style-name="List_20_Paragraph" style:list-style-name="WWNum3">
      <style:paragraph-properties fo:margin-left="1.0591in" fo:margin-top="0in" fo:margin-bottom="0in" style:contextual-spacing="true" fo:line-height="150%" fo:text-align="justify" style:justify-single-word="false" fo:text-indent="-0.3937in" style:auto-text-indent="false"/>
    </style:style>
    <style:style style:name="P19" style:family="paragraph" style:parent-style-name="List_20_Paragraph">
      <style:paragraph-properties fo:margin-left="1.4173in" fo:margin-top="0in" fo:margin-bottom="0in" style:contextual-spacing="true" fo:line-height="150%" fo:text-align="justify" style:justify-single-word="false" fo:text-indent="-0.3346in" style:auto-text-indent="false"/>
    </style:style>
    <style:style style:name="P20" style:family="paragraph" style:parent-style-name="List_20_Paragraph" style:list-style-name="WWNum5">
      <style:paragraph-properties fo:margin-top="0in" fo:margin-bottom="0in" style:contextual-spacing="true" fo:line-height="150%" fo:text-align="justify" style:justify-single-word="false"/>
    </style:style>
    <style:style style:name="P21" style:family="paragraph" style:parent-style-name="List_20_Paragraph">
      <style:paragraph-properties fo:margin-left="1.4161in" fo:margin-top="0in" fo:margin-bottom="0in" style:contextual-spacing="true" fo:line-height="150%" fo:text-align="justify" style:justify-single-word="false"/>
    </style:style>
    <style:style style:name="P22" style:family="paragraph" style:parent-style-name="List_20_Paragraph" style:list-style-name="WWNum4">
      <style:paragraph-properties fo:margin-top="0in" fo:margin-bottom="0in" style:contextual-spacing="true" fo:line-height="150%" fo:text-align="justify" style:justify-single-word="false"/>
    </style:style>
    <style:style style:name="P23" style:family="paragraph" style:parent-style-name="List_20_Paragraph" style:list-style-name="WWNum4">
      <style:paragraph-properties fo:margin-top="0in" fo:margin-bottom="0in" style:contextual-spacing="true" fo:line-height="150%" fo:text-align="justify" style:justify-single-word="false" fo:break-before="page"/>
    </style:style>
    <style:style style:name="P24" style:family="paragraph" style:parent-style-name="List_20_Paragraph" style:list-style-name="WWNum26">
      <style:paragraph-properties fo:margin-top="0in" fo:margin-bottom="0in" style:contextual-spacing="true" fo:line-height="150%" fo:text-align="justify" style:justify-single-word="false"/>
    </style:style>
    <style:style style:name="P25" style:family="paragraph" style:parent-style-name="List_20_Paragraph">
      <style:paragraph-properties fo:margin-left="0.6665in" fo:margin-top="0in" fo:margin-bottom="0in" style:contextual-spacing="true" fo:line-height="150%" fo:text-align="justify" style:justify-single-word="false"/>
    </style:style>
    <style:style style:name="P26" style:family="paragraph" style:parent-style-name="List_20_Paragraph" style:list-style-name="WWNum6">
      <style:paragraph-properties fo:margin-top="0in" fo:margin-bottom="0in" style:contextual-spacing="true" fo:line-height="150%" fo:text-align="justify" style:justify-single-word="false"/>
    </style:style>
    <style:style style:name="P27" style:family="paragraph" style:parent-style-name="List_20_Paragraph" style:list-style-name="WWNum7">
      <style:paragraph-properties fo:margin-top="0in" fo:margin-bottom="0in" style:contextual-spacing="true" fo:line-height="150%" fo:text-align="justify" style:justify-single-word="false"/>
    </style:style>
    <style:style style:name="P28" style:family="paragraph" style:parent-style-name="List_20_Paragraph" style:list-style-name="WWNum27">
      <style:paragraph-properties fo:margin-top="0in" fo:margin-bottom="0in" style:contextual-spacing="false" fo:line-height="150%" fo:text-align="justify" style:justify-single-word="false"/>
    </style:style>
    <style:style style:name="P29" style:family="paragraph" style:parent-style-name="List_20_Paragraph" style:list-style-name="WWNum8">
      <style:paragraph-properties fo:margin-top="0in" fo:margin-bottom="0in" style:contextual-spacing="true" fo:line-height="150%" fo:text-align="justify" style:justify-single-word="false"/>
    </style:style>
    <style:style style:name="P30" style:family="paragraph" style:parent-style-name="List_20_Paragraph" style:list-style-name="WWNum9">
      <style:paragraph-properties fo:margin-top="0in" fo:margin-bottom="0in" style:contextual-spacing="true" fo:line-height="150%" fo:text-align="justify" style:justify-single-word="false"/>
    </style:style>
    <style:style style:name="P31" style:family="paragraph" style:parent-style-name="List_20_Paragraph" style:list-style-name="WWNum10">
      <style:paragraph-properties fo:margin-top="0in" fo:margin-bottom="0in" style:contextual-spacing="true" fo:line-height="150%" fo:text-align="justify" style:justify-single-word="false"/>
    </style:style>
    <style:style style:name="P32" style:family="paragraph" style:parent-style-name="List_20_Paragraph" style:list-style-name="WWNum28">
      <style:paragraph-properties fo:margin-top="0in" fo:margin-bottom="0in" style:contextual-spacing="false" fo:line-height="150%" fo:text-align="justify" style:justify-single-word="false"/>
    </style:style>
    <style:style style:name="P33" style:family="paragraph" style:parent-style-name="List_20_Paragraph" style:list-style-name="WWNum28">
      <style:paragraph-properties fo:margin-top="0in" fo:margin-bottom="0in" style:contextual-spacing="false" fo:line-height="150%" fo:text-align="justify" style:justify-single-word="false" fo:break-before="page"/>
    </style:style>
    <style:style style:name="P34" style:family="paragraph" style:parent-style-name="List_20_Paragraph" style:list-style-name="WWNum29">
      <style:paragraph-properties fo:margin-top="0in" fo:margin-bottom="0in" style:contextual-spacing="false" fo:line-height="150%" fo:text-align="justify" style:justify-single-word="false"/>
    </style:style>
    <style:style style:name="P35" style:family="paragraph" style:parent-style-name="List_20_Paragraph" style:list-style-name="WWNum11">
      <style:paragraph-properties fo:margin-top="0in" fo:margin-bottom="0in" style:contextual-spacing="false" fo:line-height="150%" fo:text-align="justify" style:justify-single-word="false"/>
    </style:style>
    <style:style style:name="P36" style:family="paragraph" style:parent-style-name="List_20_Paragraph" style:list-style-name="WWNum12">
      <style:paragraph-properties fo:margin-left="1in" fo:margin-top="0in" fo:margin-bottom="0in" style:contextual-spacing="false" fo:line-height="150%" fo:text-align="justify" style:justify-single-word="false" fo:text-indent="-0.3346in" style:auto-text-indent="false"/>
    </style:style>
    <style:style style:name="P37" style:family="paragraph" style:parent-style-name="List_20_Paragraph" style:list-style-name="WWNum30">
      <style:paragraph-properties fo:margin-top="0in" fo:margin-bottom="0in" style:contextual-spacing="false" fo:line-height="150%" fo:text-align="justify" style:justify-single-word="false"/>
    </style:style>
    <style:style style:name="P38" style:family="paragraph" style:parent-style-name="List_20_Paragraph" style:list-style-name="WWNum32">
      <style:paragraph-properties fo:margin-top="0in" fo:margin-bottom="0in" style:contextual-spacing="false" fo:line-height="150%" fo:text-align="justify" style:justify-single-word="false"/>
    </style:style>
    <style:style style:name="P39" style:family="paragraph" style:parent-style-name="List_20_Paragraph" style:list-style-name="WWNum14">
      <style:paragraph-properties fo:margin-top="0in" fo:margin-bottom="0in" style:contextual-spacing="false" fo:line-height="150%" fo:text-align="justify" style:justify-single-word="false"/>
    </style:style>
    <style:style style:name="P40" style:family="paragraph" style:parent-style-name="List_20_Paragraph">
      <style:paragraph-properties fo:margin-top="0in" fo:margin-bottom="0in" style:contextual-spacing="false" fo:line-height="150%" fo:text-align="justify" style:justify-single-word="false"/>
    </style:style>
    <style:style style:name="P41" style:family="paragraph" style:parent-style-name="List_20_Paragraph" style:list-style-name="WWNum18">
      <style:paragraph-properties fo:margin-top="0in" fo:margin-bottom="0in" style:contextual-spacing="false" fo:line-height="150%" fo:text-align="justify" style:justify-single-word="false" style:snap-to-layout-grid="false">
        <style:tab-stops>
          <style:tab-stop style:position="6.0161in"/>
        </style:tab-stops>
      </style:paragraph-properties>
    </style:style>
    <style:style style:name="P42" style:family="paragraph" style:parent-style-name="List_20_Paragraph">
      <style:paragraph-properties fo:margin-left="1.4161in" fo:margin-top="0in" fo:margin-bottom="0in" style:contextual-spacing="true" fo:line-height="150%" fo:text-align="justify" style:justify-single-word="false"/>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P43" style:family="paragraph" style:parent-style-name="List_20_Paragraph">
      <style:paragraph-properties fo:margin-left="0.5in" fo:margin-top="0in" fo:margin-bottom="0in" style:contextual-spacing="false" fo:line-height="150%" fo:text-align="justify" style:justify-single-word="false"/>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P44" style:family="paragraph" style:parent-style-name="List_20_Paragraph" style:list-style-name="WWNum20">
      <style:paragraph-properties fo:margin-left="0.3346in" fo:margin-top="0in" fo:margin-bottom="0in" style:contextual-spacing="false" fo:line-height="0.3055in" fo:text-align="justify" style:justify-single-word="false" fo:text-indent="-0.3346in" style:auto-text-indent="false" style:snap-to-layout-grid="false">
        <style:tab-stops>
          <style:tab-stop style:position="6.0161in"/>
        </style:tab-stops>
      </style:paragraph-properties>
    </style:style>
    <style:style style:name="P45" style:family="paragraph" style:parent-style-name="List_20_Paragraph" style:list-style-name="WWNum15">
      <style:paragraph-properties fo:margin-top="0in" fo:margin-bottom="0in" style:contextual-spacing="false" fo:line-height="100%" style:snap-to-layout-grid="false"/>
    </style:style>
    <style:style style:name="P46" style:family="paragraph" style:parent-style-name="List_20_Paragraph" style:list-style-name="WWNum16">
      <style:paragraph-properties fo:margin-top="0in" fo:margin-bottom="0in" style:contextual-spacing="false" fo:line-height="100%" style:snap-to-layout-grid="false"/>
    </style:style>
    <style:style style:name="P47" style:family="paragraph" style:parent-style-name="List_20_Paragraph" style:list-style-name="WWNum17">
      <style:paragraph-properties fo:margin-top="0in" fo:margin-bottom="0in" style:contextual-spacing="false" fo:line-height="100%" style:snap-to-layout-grid="false"/>
    </style:style>
    <style:style style:name="P48" style:family="paragraph" style:parent-style-name="List_20_Paragraph" style:list-style-name="WWNum42">
      <style:paragraph-properties fo:margin-top="0in" fo:margin-bottom="0in" style:contextual-spacing="false" fo:line-height="100%" style:snap-to-layout-grid="false"/>
    </style:style>
    <style:style style:name="P49" style:family="paragraph" style:parent-style-name="List_20_Paragraph">
      <style:paragraph-properties fo:margin-top="0in" fo:margin-bottom="0in" style:contextual-spacing="false" fo:line-height="100%" fo:text-align="justify" style:justify-single-word="false" style:snap-to-layout-grid="false"/>
    </style:style>
    <style:style style:name="P50" style:family="paragraph" style:parent-style-name="List_20_Paragraph" style:list-style-name="WWNum43">
      <style:paragraph-properties fo:margin-top="0in" fo:margin-bottom="0in" style:contextual-spacing="false" fo:line-height="100%" style:snap-to-layout-grid="false"/>
    </style:style>
    <style:style style:name="P51" style:family="paragraph" style:parent-style-name="List_20_Paragraph" style:list-style-name="WWNum41">
      <style:paragraph-properties fo:margin-top="0in" fo:margin-bottom="0in" style:contextual-spacing="false" fo:line-height="100%" style:snap-to-layout-grid="false"/>
    </style:style>
    <style:style style:name="P52" style:family="paragraph" style:parent-style-name="List_20_Paragraph">
      <style:paragraph-properties fo:text-align="justify" style:justify-single-word="false" style:snap-to-layout-grid="false"/>
    </style:style>
    <style:style style:name="P53" style:family="paragraph" style:parent-style-name="List_20_Paragraph">
      <style:paragraph-properties style:snap-to-layout-grid="false"/>
    </style:style>
    <style:style style:name="P54" style:family="paragraph" style:parent-style-name="List_20_Paragraph">
      <style:paragraph-properties fo:margin-left="0.25in" style:snap-to-layout-grid="false"/>
    </style:style>
    <style:style style:name="P55" style:family="paragraph" style:parent-style-name="List_20_Paragraph">
      <style:paragraph-properties fo:margin-left="0in" fo:margin-top="0.1665in" fo:margin-bottom="0.0835in" style:contextual-spacing="false"/>
    </style:style>
    <style:style style:name="P56" style:family="paragraph" style:parent-style-name="List_20_Paragraph">
      <style:paragraph-properties fo:margin-left="0in" fo:margin-top="0.25in" fo:margin-bottom="0.0835in" style:contextual-spacing="false"/>
    </style:style>
    <style:style style:name="P57" style:family="paragraph" style:parent-style-name="List_20_Paragraph" style:list-style-name="WWNum34">
      <style:paragraph-properties fo:margin-top="0in" fo:margin-bottom="0in" style:contextual-spacing="false" style:line-height-at-least="0in" style:snap-to-layout-grid="false"/>
    </style:style>
    <style:style style:name="P58" style:family="paragraph" style:parent-style-name="List_20_Paragraph" style:list-style-name="WWNum33">
      <style:paragraph-properties fo:margin-top="0in" fo:margin-bottom="0in" style:contextual-spacing="false" style:line-height-at-least="0in" style:snap-to-layout-grid="false"/>
    </style:style>
    <style:style style:name="P59" style:family="paragraph" style:parent-style-name="List_20_Paragraph" style:list-style-name="WWNum18">
      <style:paragraph-properties fo:margin-top="0in" fo:margin-bottom="0in" style:contextual-spacing="false" style:line-height-at-least="0in" fo:text-align="justify" style:justify-single-word="false" style:snap-to-layout-grid="false">
        <style:tab-stops>
          <style:tab-stop style:position="6.0161in"/>
        </style:tab-stops>
      </style:paragraph-properties>
    </style:style>
    <style:style style:name="P60" style:family="paragraph" style:parent-style-name="List_20_Paragraph" style:list-style-name="WWNum20">
      <style:paragraph-properties fo:margin-top="0in" fo:margin-bottom="0in" style:contextual-spacing="false" style:line-height-at-least="0in" fo:text-align="justify" style:justify-single-word="false" style:snap-to-layout-grid="false">
        <style:tab-stops>
          <style:tab-stop style:position="6.0161in"/>
        </style:tab-stops>
      </style:paragraph-properties>
    </style:style>
    <style:style style:name="P61" style:family="paragraph" style:parent-style-name="List_20_Paragraph" style:list-style-name="WWNum35">
      <style:paragraph-properties fo:margin-top="0in" fo:margin-bottom="0in" style:contextual-spacing="false" style:line-height-at-least="0in" fo:text-align="justify" style:justify-single-word="false" style:snap-to-layout-grid="false">
        <style:tab-stops>
          <style:tab-stop style:position="6.0161in"/>
        </style:tab-stops>
      </style:paragraph-properties>
    </style:style>
    <style:style style:name="P62" style:family="paragraph" style:parent-style-name="List_20_Paragraph">
      <style:paragraph-properties style:line-height-at-least="0in"/>
      <style:text-properties style:font-name="Times New Roman" fo:font-size="20pt" style:font-size-asian="20pt" style:font-name-complex="Times New Roman1" style:language-complex="en" style:country-complex="US"/>
    </style:style>
    <style:style style:name="P63" style:family="paragraph" style:parent-style-name="Standard">
      <style:paragraph-properties fo:margin-left="0.1654in" fo:line-height="0.5693in" fo:text-align="center" style:justify-single-word="false"/>
      <style:text-properties style:font-name="Times New Roman" fo:font-size="32pt" style:font-name-asian="標楷體1" style:font-size-asian="32pt" style:font-name-complex="Times New Roman1"/>
    </style:style>
    <style:style style:name="P64" style:family="paragraph" style:parent-style-name="Standard" style:master-page-name="Standard">
      <style:paragraph-properties fo:margin-left="0.1654in" fo:line-height="0.5693in" fo:text-align="center" style:justify-single-word="false" style:page-number="0"/>
      <style:text-properties style:font-name="Times New Roman" fo:font-size="32pt" style:font-name-asian="標楷體1" style:font-size-asian="32pt" style:font-name-complex="Times New Roman1"/>
    </style:style>
    <style:style style:name="P65" style:family="paragraph" style:parent-style-name="Standard">
      <style:paragraph-properties fo:line-height="0.5693in"/>
      <style:text-properties style:font-name="Times New Roman" fo:font-size="32pt" fo:font-weight="bold" style:font-name-asian="標楷體1" style:font-size-asian="32pt" style:font-weight-asian="bold" style:font-name-complex="Times New Roman1"/>
    </style:style>
    <style:style style:name="P66" style:family="paragraph" style:parent-style-name="Standard">
      <style:paragraph-properties fo:orphans="2" fo:widows="2"/>
      <style:text-properties style:font-name="Times New Roman" fo:font-size="20pt" fo:font-weight="bold" style:font-name-asian="標楷體1" style:font-size-asian="20pt" style:font-weight-asian="bold" style:font-name-complex="Times New Roman1"/>
    </style:style>
    <style:style style:name="P67" style:family="paragraph" style:parent-style-name="Standard">
      <style:paragraph-properties fo:orphans="2" fo:widows="2"/>
      <style:text-properties style:font-name="Times New Roman" fo:font-size="20pt" fo:font-weight="bold" style:font-size-asian="20pt" style:font-weight-asian="bold" style:font-name-complex="Times New Roman1" style:language-complex="en" style:country-complex="US"/>
    </style:style>
    <style:style style:name="P68" style:family="paragraph" style:parent-style-name="Standard">
      <style:paragraph-properties fo:text-align="center" style:justify-single-word="false" fo:orphans="2" fo:widows="2"/>
      <style:text-properties style:font-name="Times New Roman" fo:font-size="20pt" fo:font-weight="bold" style:font-size-asian="20pt" style:font-weight-asian="bold" style:font-name-complex="Times New Roman1" style:language-complex="en" style:country-complex="US"/>
    </style:style>
    <style:style style:name="P69" style:family="paragraph" style:parent-style-name="Standard">
      <style:paragraph-properties style:snap-to-layout-grid="false"/>
      <style:text-properties style:font-name="Times New Roman" fo:font-size="20pt" style:font-name-asian="標楷體1" style:font-size-asian="20pt" style:font-name-complex="Times New Roman1" style:font-size-complex="10pt"/>
    </style:style>
    <style:style style:name="P70" style:family="paragraph" style:parent-style-name="Standard">
      <style:paragraph-properties style:line-height-at-least="0in" fo:text-align="center" style:justify-single-word="false" style:snap-to-layout-grid="false"/>
      <style:text-properties style:font-name="Times New Roman" fo:font-size="20pt" style:font-name-asian="新細明體1" style:font-size-asian="20pt" style:font-name-complex="Times New Roman1" style:font-size-complex="10pt"/>
    </style:style>
    <style:style style:name="P71" style:family="paragraph" style:parent-style-name="Standard">
      <style:paragraph-properties style:line-height-at-least="0in" fo:text-align="center" style:justify-single-word="false" style:snap-to-layout-grid="false"/>
      <style:text-properties style:font-name="Times New Roman" fo:font-size="20pt" style:font-size-asian="20pt" style:font-name-complex="Times New Roman1" style:language-complex="en" style:country-complex="US"/>
    </style:style>
    <style:style style:name="P72" style:family="paragraph" style:parent-style-name="Standard">
      <style:paragraph-properties fo:orphans="2" fo:widows="2"/>
      <style:text-properties style:font-name="Times New Roman" fo:font-size="18pt" fo:language="zh" fo:country="TW" fo:font-weight="bold" style:letter-kerning="false" style:font-name-asian="標楷體1" style:font-size-asian="18pt" style:font-weight-asian="bold" style:font-name-complex="Times New Roman1" style:font-size-complex="18pt" style:language-complex="zh" style:country-complex="TW" style:font-weight-complex="bold"/>
    </style:style>
    <style:style style:name="P73" style:family="paragraph" style:parent-style-name="Standard">
      <style:paragraph-properties fo:margin-top="0in" fo:margin-bottom="0in" style:contextual-spacing="false" fo:line-height="150%" fo:orphans="2" fo:widows="2"/>
      <style:text-properties style:font-name="Times New Roman" fo:font-size="18pt" fo:language="zh" fo:country="TW" fo:font-weight="bold" style:letter-kerning="false" style:font-name-asian="標楷體1" style:font-size-asian="18pt" style:font-weight-asian="bold" style:font-name-complex="Times New Roman1" style:font-size-complex="18pt" style:language-complex="zh" style:country-complex="TW" style:font-weight-complex="bold"/>
    </style:style>
    <style:style style:name="P74" style:family="paragraph" style:parent-style-name="Standard">
      <style:paragraph-properties fo:text-align="center" style:justify-single-word="false"/>
      <style:text-properties style:font-name="Times New Roman" fo:font-size="18pt" fo:language="zh" fo:country="TW" fo:font-weight="bold" style:letter-kerning="false" style:font-name-asian="標楷體1" style:font-size-asian="18pt" style:font-weight-asian="bold" style:font-name-complex="Times New Roman1" style:font-size-complex="18pt" style:language-complex="zh" style:country-complex="TW"/>
    </style:style>
    <style:style style:name="P75" style:family="paragraph" style:parent-style-name="Standard">
      <style:paragraph-properties style:snap-to-layout-grid="false"/>
      <style:text-properties style:font-name="Times New Roman" fo:font-size="18pt" fo:language="zh" fo:country="TW" fo:font-weight="bold" style:letter-kerning="false" style:font-name-asian="標楷體1" style:font-size-asian="18pt" style:font-weight-asian="bold" style:font-name-complex="Times New Roman1" style:font-size-complex="18pt" style:language-complex="zh" style:country-complex="TW"/>
    </style:style>
    <style:style style:name="P76" style:family="paragraph" style:parent-style-name="Standard" style:master-page-name="Converted4">
      <style:paragraph-properties style:page-number="auto" style:snap-to-layout-grid="false"/>
      <style:text-properties style:font-name="Times New Roman" fo:font-size="18pt" fo:language="zh" fo:country="TW" fo:font-weight="bold" style:letter-kerning="false" style:font-name-asian="標楷體1" style:font-size-asian="18pt" style:font-weight-asian="bold" style:font-name-complex="Times New Roman1" style:font-size-complex="18pt" style:language-complex="zh" style:country-complex="TW"/>
    </style:style>
    <style:style style:name="P77" style:family="paragraph" style:parent-style-name="Standard" style:master-page-name="Converted6">
      <style:paragraph-properties style:page-number="auto" style:snap-to-layout-grid="false"/>
      <style:text-properties style:font-name="Times New Roman" fo:font-size="18pt" fo:language="zh" fo:country="TW" fo:font-weight="bold" style:letter-kerning="false" style:font-name-asian="標楷體1" style:font-size-asian="18pt" style:font-weight-asian="bold" style:font-name-complex="Times New Roman1" style:font-size-complex="18pt" style:language-complex="zh" style:country-complex="TW"/>
    </style:style>
    <style:style style:name="P78" style:family="paragraph" style:parent-style-name="Standard">
      <style:paragraph-properties fo:line-height="0.3193in" fo:text-indent="1.2402in" style:auto-text-indent="false" style:snap-to-layout-grid="false"/>
      <style:text-properties style:font-name="Times New Roman" fo:font-size="18pt" style:font-name-asian="標楷體1" style:font-size-asian="18pt" style:font-name-complex="Times New Roman1" style:font-size-complex="18pt"/>
    </style:style>
    <style:style style:name="P79" style:family="paragraph" style:parent-style-name="Standard">
      <style:paragraph-properties fo:line-height="0.3193in" style:snap-to-layout-grid="false"/>
      <style:text-properties style:font-name="Times New Roman" fo:font-size="18pt" style:font-name-asian="標楷體1" style:font-size-asian="18pt" style:font-name-complex="Times New Roman1" style:font-size-complex="18pt"/>
    </style:style>
    <style:style style:name="P80" style:family="paragraph" style:parent-style-name="Standard">
      <style:paragraph-properties fo:line-height="0.3193in" fo:text-align="center" style:justify-single-word="false" style:snap-to-layout-grid="false"/>
      <style:text-properties style:font-name="Times New Roman" fo:font-size="18pt" style:font-name-asian="標楷體1" style:font-size-asian="18pt" style:font-name-complex="Times New Roman1" style:font-size-complex="18pt"/>
    </style:style>
    <style:style style:name="P81" style:family="paragraph" style:parent-style-name="Standard">
      <style:paragraph-properties fo:margin-top="0in" fo:margin-bottom="0in" style:contextual-spacing="false" fo:line-height="0.3055in" fo:text-align="center" style:justify-single-word="false" style:snap-to-layout-grid="false"/>
      <style:text-properties style:font-name="Times New Roman" fo:font-size="14pt" style:font-name-asian="標楷體1" style:font-size-asian="14pt" style:font-name-complex="Times New Roman1" style:font-size-complex="14pt"/>
    </style:style>
    <style:style style:name="P82" style:family="paragraph" style:parent-style-name="Standard">
      <style:paragraph-properties fo:margin-left="0.0984in" fo:margin-right="-0.0484in" fo:margin-top="0.1665in" fo:margin-bottom="0.0835in" style:contextual-spacing="false" fo:line-height="150%" fo:text-align="justify" style:justify-single-word="false" style:snap-to-layout-grid="false">
        <style:tab-stops>
          <style:tab-stop style:position="0.3335in"/>
          <style:tab-stop style:position="0.7874in"/>
        </style:tab-stops>
      </style:paragraph-properties>
      <style:text-properties style:font-name="Times New Roman" fo:font-size="14pt" style:font-name-asian="標楷體1" style:font-size-asian="14pt" style:font-name-complex="Times New Roman1" style:font-size-complex="14pt"/>
    </style:style>
    <style:style style:name="P83" style:family="paragraph" style:parent-style-name="Standard">
      <style:paragraph-properties fo:margin-right="-0.0484in" fo:margin-top="0.1665in" fo:margin-bottom="0.0835in" style:contextual-spacing="false" fo:line-height="150%" fo:text-align="justify" style:justify-single-word="false" style:snap-to-layout-grid="false">
        <style:tab-stops>
          <style:tab-stop style:position="0.3335in"/>
          <style:tab-stop style:position="0.7874in"/>
        </style:tab-stops>
      </style:paragraph-properties>
      <style:text-properties style:font-name="Times New Roman" fo:font-size="14pt" style:font-name-asian="標楷體1" style:font-size-asian="14pt" style:font-name-complex="Times New Roman1" style:font-size-complex="14pt"/>
    </style:style>
    <style:style style:name="P84" style:family="paragraph" style:parent-style-name="Standard">
      <style:paragraph-properties fo:text-align="center" style:justify-single-word="false" fo:orphans="2" fo:widows="2"/>
      <style:text-properties style:font-name="Times New Roman" fo:font-size="14pt" fo:font-weight="bold" style:font-size-asian="14pt" style:font-weight-asian="bold" style:font-name-complex="Times New Roman1" style:font-size-complex="8pt" style:language-complex="en" style:country-complex="US"/>
    </style:style>
    <style:style style:name="P85" style:family="paragraph" style:parent-style-name="Standard">
      <style:paragraph-properties fo:margin-left="0.0984in" fo:margin-right="-0.0484in" fo:margin-top="0.1665in" fo:margin-bottom="0.0835in" style:contextual-spacing="false" style:line-height-at-least="0in" fo:text-align="justify" style:justify-single-word="false" style:snap-to-layout-grid="false">
        <style:tab-stops>
          <style:tab-stop style:position="0.3335in"/>
          <style:tab-stop style:position="0.7874in"/>
        </style:tab-stops>
      </style:paragraph-properties>
      <style:text-properties style:font-name="Times New Roman" fo:font-size="14pt" style:font-name-asian="新細明體1" style:font-size-asian="14pt" style:font-name-complex="Times New Roman1" style:font-size-complex="14pt"/>
    </style:style>
    <style:style style:name="P86" style:family="paragraph" style:parent-style-name="Standard">
      <style:paragraph-properties fo:margin-top="0in" fo:margin-bottom="0.0835in" style:contextual-spacing="false" style:line-height-at-least="0in" fo:break-before="page"/>
      <style:text-properties style:font-name="Times New Roman" fo:font-size="14pt" style:font-size-asian="14pt" style:font-name-complex="Times New Roman1" style:language-complex="en" style:country-complex="US"/>
    </style:style>
    <style:style style:name="P87" style:family="paragraph" style:parent-style-name="Standard">
      <style:paragraph-properties style:snap-to-layout-grid="false"/>
      <style:text-properties style:font-name="Times New Roman" fo:font-size="28pt" style:font-name-asian="標楷體1" style:font-size-asian="28pt" style:font-name-complex="Times New Roman1" style:font-size-complex="16pt"/>
    </style:style>
    <style:style style:name="P88" style:family="paragraph" style:parent-style-name="Standard">
      <style:paragraph-properties style:snap-to-layout-grid="false"/>
      <style:text-properties style:font-name="Times New Roman" style:font-name-asian="標楷體1" style:font-name-complex="Times New Roman1"/>
    </style:style>
    <style:style style:name="P89" style:family="paragraph" style:parent-style-name="Standard">
      <style:paragraph-properties fo:margin-top="0.1945in" fo:margin-bottom="0.1945in" style:contextual-spacing="false" fo:orphans="2" fo:widows="2"/>
      <style:text-properties style:font-name="Times New Roman" style:font-name-asian="標楷體1" style:font-name-complex="Times New Roman1"/>
    </style:style>
    <style:style style:name="P90" style:family="paragraph" style:parent-style-name="Standard">
      <style:paragraph-properties fo:orphans="2" fo:widows="2"/>
      <style:text-properties style:font-name="Times New Roman" style:font-name-asian="標楷體1" style:font-name-complex="Times New Roman1"/>
    </style:style>
    <style:style style:name="P91" style:family="paragraph" style:parent-style-name="Standard">
      <style:paragraph-properties fo:text-align="justify" fo:text-align-last="justify" style:justify-single-word="false" style:snap-to-layout-grid="false"/>
      <style:text-properties style:font-name="Times New Roman" style:font-name-asian="標楷體1" style:font-name-complex="Times New Roman1"/>
    </style:style>
    <style:style style:name="P92" style:family="paragraph" style:parent-style-name="Standard">
      <style:paragraph-properties style:line-height-at-least="0in" fo:text-align="center" style:justify-single-word="false" fo:text-indent="-0.0193in" style:auto-text-indent="false" style:snap-to-layout-grid="false"/>
      <style:text-properties style:font-name="Times New Roman" fo:font-weight="bold" style:font-name-asian="新細明體1" style:font-weight-asian="bold" style:font-name-complex="Times New Roman1" style:font-size-complex="12pt"/>
    </style:style>
    <style:style style:name="P93" style:family="paragraph" style:parent-style-name="Standard">
      <style:paragraph-properties fo:margin-right="0.0783in" style:line-height-at-least="0in" fo:text-align="center" style:justify-single-word="false" fo:text-indent="-0.0193in" style:auto-text-indent="false" style:snap-to-layout-grid="false"/>
      <style:text-properties style:font-name="Times New Roman" fo:font-weight="bold" style:font-name-asian="新細明體1" style:font-weight-asian="bold" style:font-name-complex="Times New Roman1" style:font-size-complex="12pt"/>
    </style:style>
    <style:style style:name="P94" style:family="paragraph" style:parent-style-name="Standard">
      <style:paragraph-properties style:line-height-at-least="0in" fo:text-align="center" style:justify-single-word="false" fo:orphans="2" fo:widows="2" style:snap-to-layout-grid="false"/>
      <style:text-properties style:font-name="Times New Roman" fo:font-weight="bold" style:font-name-asian="新細明體1" style:font-weight-asian="bold" style:font-name-complex="Times New Roman1" style:font-size-complex="12pt"/>
    </style:style>
    <style:style style:name="P95" style:family="paragraph" style:parent-style-name="Standard">
      <style:paragraph-properties style:line-height-at-least="0in" fo:text-align="justify" style:justify-single-word="false" style:snap-to-layout-grid="false"/>
      <style:text-properties style:font-name="Times New Roman" fo:font-weight="bold" style:font-name-asian="新細明體1" style:font-weight-asian="bold" style:font-name-complex="Times New Roman1" style:font-size-complex="12pt"/>
    </style:style>
    <style:style style:name="P96" style:family="paragraph" style:parent-style-name="Standard">
      <style:paragraph-properties style:line-height-at-least="0in" fo:text-align="justify" style:justify-single-word="false" style:snap-to-layout-grid="false">
        <style:tab-stops>
          <style:tab-stop style:position="6.7472in" style:type="right"/>
        </style:tab-stops>
      </style:paragraph-properties>
      <style:text-properties style:font-name="Times New Roman" fo:font-weight="bold" style:font-name-asian="新細明體1" style:font-weight-asian="bold" style:font-name-complex="Times New Roman1" style:font-size-complex="12pt"/>
    </style:style>
    <style:style style:name="P97" style:family="paragraph" style:parent-style-name="Standard">
      <style:paragraph-properties style:line-height-at-least="0in" style:snap-to-layout-grid="false"/>
      <style:text-properties style:font-name="Times New Roman" style:font-name-asian="新細明體1" style:font-name-complex="Times New Roman1" style:font-size-complex="12pt"/>
    </style:style>
    <style:style style:name="P98" style:family="paragraph" style:parent-style-name="Standard">
      <style:paragraph-properties style:line-height-at-least="0in" fo:text-align="center" style:justify-single-word="false" style:snap-to-layout-grid="false"/>
      <style:text-properties style:font-name="Times New Roman" style:font-name-asian="新細明體1" style:font-name-complex="Times New Roman1" style:font-size-complex="12pt"/>
    </style:style>
    <style:style style:name="P99" style:family="paragraph" style:parent-style-name="Standard">
      <style:paragraph-properties style:line-height-at-least="0in" fo:text-align="justify" style:justify-single-word="false" style:snap-to-layout-grid="false"/>
      <style:text-properties style:font-name="Times New Roman" style:font-name-asian="新細明體1" style:font-name-complex="Times New Roman1" style:font-size-complex="12pt"/>
    </style:style>
    <style:style style:name="P100" style:family="paragraph" style:parent-style-name="Standard">
      <style:paragraph-properties style:line-height-at-least="0in" fo:text-align="justify" style:justify-single-word="false">
        <style:tab-stops>
          <style:tab-stop style:position="6.0161in"/>
        </style:tab-stops>
      </style:paragraph-properties>
      <style:text-properties style:font-name="Times New Roman" style:font-name-asian="新細明體1" style:font-name-complex="Times New Roman1" style:font-size-complex="12pt"/>
    </style:style>
    <style:style style:name="P101" style:family="paragraph" style:parent-style-name="Standard">
      <style:paragraph-properties fo:margin-top="0.1945in" fo:margin-bottom="0.1945in" style:contextual-spacing="false" style:line-height-at-least="0in" fo:orphans="2" fo:widows="2"/>
      <style:text-properties style:font-name="Times New Roman" style:font-name-asian="新細明體1" style:font-name-complex="Times New Roman1" style:font-size-complex="12pt"/>
    </style:style>
    <style:style style:name="P102" style:family="paragraph" style:parent-style-name="Standard">
      <style:paragraph-properties style:line-height-at-least="0in" fo:orphans="2" fo:widows="2"/>
      <style:text-properties style:font-name="Times New Roman" style:font-name-asian="新細明體1" style:font-name-complex="Times New Roman1" style:font-size-complex="12pt"/>
    </style:style>
    <style:style style:name="P103" style:family="paragraph" style:parent-style-name="Standard">
      <style:paragraph-properties style:line-height-at-least="0in" fo:text-align="justify" style:justify-single-word="false" style:snap-to-layout-grid="false"/>
      <style:text-properties style:font-name="Times New Roman" fo:font-style="italic" style:font-style-asian="italic" style:font-name-complex="Times New Roman1" style:font-size-complex="12pt" style:language-complex="en" style:country-complex="US"/>
    </style:style>
    <style:style style:name="P104" style:family="paragraph" style:parent-style-name="Standard">
      <style:text-properties style:font-name="Times New Roman" style:font-name-complex="Times New Roman1" style:language-complex="en" style:country-complex="US"/>
    </style:style>
    <style:style style:name="P105" style:family="paragraph" style:parent-style-name="Standard">
      <style:paragraph-properties fo:margin-right="-0.0484in" fo:margin-top="0.1665in" fo:margin-bottom="0in" style:contextual-spacing="false" style:line-height-at-least="0in" fo:text-align="justify" style:justify-single-word="false" style:snap-to-layout-grid="false">
        <style:tab-stops>
          <style:tab-stop style:position="0.3335in"/>
          <style:tab-stop style:position="0.7874in"/>
        </style:tab-stops>
      </style:paragraph-properties>
      <style:text-properties style:font-name="Times New Roman" fo:font-size="16pt" fo:font-weight="bold" style:font-size-asian="16pt" style:font-weight-asian="bold" style:font-name-complex="Times New Roman1" style:language-complex="en" style:country-complex="US"/>
    </style:style>
    <style:style style:name="P106" style:family="paragraph" style:parent-style-name="Standard">
      <style:paragraph-properties fo:margin-left="0.1654in" fo:line-height="0.5693in" fo:text-align="center" style:justify-single-word="false"/>
    </style:style>
    <style:style style:name="P107" style:family="paragraph" style:parent-style-name="Standard">
      <style:paragraph-properties fo:margin-left="0.1654in" fo:line-height="0.4165in"/>
    </style:style>
    <style:style style:name="P108" style:family="paragraph" style:parent-style-name="Standard">
      <style:text-properties fo:language="zh" fo:country="TW"/>
    </style:style>
    <style:style style:name="P109" style:family="paragraph" style:parent-style-name="Standard">
      <style:paragraph-properties fo:margin-top="0in" fo:margin-bottom="0in" style:contextual-spacing="false" fo:line-height="150%" fo:text-align="justify" style:justify-single-word="false"/>
      <style:text-properties fo:color="#000000" loext:opacity="100%" style:font-name="Times New Roman" fo:font-weight="bold" style:font-name-asian="標楷體1" style:font-weight-asian="bold" style:font-name-complex="Times New Roman1" style:font-size-complex="12pt" style:font-weight-complex="bold">
        <loext:char-complex-color loext:theme-type="dark1" loext:color-type="theme"/>
      </style:text-properties>
    </style:style>
    <style:style style:name="P110" style:family="paragraph" style:parent-style-name="Standard">
      <style:paragraph-properties fo:orphans="2" fo:widows="2"/>
      <style:text-properties fo:color="#000000" loext:opacity="100%" style:font-name="Times New Roman" fo:font-weight="bold" style:font-name-asian="標楷體1" style:font-weight-asian="bold" style:font-name-complex="Times New Roman1" style:font-size-complex="12pt" style:font-weight-complex="bold">
        <loext:char-complex-color loext:theme-type="dark1" loext:color-type="theme"/>
      </style:text-properties>
    </style:style>
    <style:style style:name="P111" style:family="paragraph" style:parent-style-name="Standard">
      <style:paragraph-properties fo:margin-top="0in" fo:margin-bottom="0in" style:contextual-spacing="false" fo:line-height="100%" fo:orphans="2" fo:widows="2"/>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P112" style:family="paragraph" style:parent-style-name="Standard">
      <style:paragraph-properties fo:margin-top="0in" fo:margin-bottom="0in" style:contextual-spacing="false" fo:line-height="150%" fo:orphans="2" fo:widows="2"/>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P113" style:family="paragraph" style:parent-style-name="Standard">
      <style:paragraph-properties fo:margin-top="0in" fo:margin-bottom="0in" style:contextual-spacing="false" fo:line-height="150%" fo:orphans="2" fo:widows="2" fo:break-before="page"/>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P114" style:family="paragraph" style:parent-style-name="Standard">
      <style:paragraph-properties fo:margin-top="0in" fo:margin-bottom="0in" style:contextual-spacing="false" fo:line-height="150%" fo:text-align="justify" style:justify-single-word="false"/>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P115" style:family="paragraph" style:parent-style-name="Standard">
      <style:paragraph-properties fo:orphans="2" fo:widows="2"/>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P116" style:family="paragraph" style:parent-style-name="Standard">
      <style:paragraph-properties fo:margin-top="0in" fo:margin-bottom="0in" style:contextual-spacing="false" fo:line-height="150%" fo:text-align="justify" style:justify-single-word="false" fo:text-indent="0.3335in" style:auto-text-indent="false"/>
    </style:style>
    <style:style style:name="P117" style:family="paragraph" style:parent-style-name="Standard">
      <style:paragraph-properties fo:margin-top="0in" fo:margin-bottom="0in" style:contextual-spacing="false" fo:line-height="150%" fo:text-align="justify" style:justify-single-word="false"/>
    </style:style>
    <style:style style:name="P118" style:family="paragraph" style:parent-style-name="Standard">
      <style:paragraph-properties fo:margin-left="0.6654in" fo:margin-top="0in" fo:margin-bottom="0in" style:contextual-spacing="false" fo:line-height="150%" fo:text-align="justify" style:justify-single-word="false"/>
    </style:style>
    <style:style style:name="P119" style:family="paragraph" style:parent-style-name="Standard">
      <style:paragraph-properties fo:margin-top="0in" fo:margin-bottom="0in" style:contextual-spacing="false" fo:line-height="150%" fo:text-align="justify" style:justify-single-word="false" style:snap-to-layout-grid="false"/>
    </style:style>
    <style:style style:name="P120" style:family="paragraph" style:parent-style-name="Standard" style:list-style-name="WWNum22">
      <style:paragraph-properties fo:margin-left="0.5835in" fo:margin-right="-0.0484in" fo:margin-top="0.1665in" fo:margin-bottom="0in" style:contextual-spacing="false" fo:line-height="150%" fo:text-align="justify" style:justify-single-word="false" fo:text-indent="-0.25in" style:auto-text-indent="false" style:snap-to-layout-grid="false">
        <style:tab-stops>
          <style:tab-stop style:position="0.3335in"/>
          <style:tab-stop style:position="0.7874in"/>
        </style:tab-stops>
      </style:paragraph-properties>
    </style:style>
    <style:style style:name="P121" style:family="paragraph" style:parent-style-name="Standard">
      <style:paragraph-properties fo:margin-left="0.0984in" fo:margin-right="-0.0484in" fo:margin-top="0.1665in" fo:margin-bottom="0.0835in" style:contextual-spacing="false" fo:line-height="150%" fo:text-align="justify" style:justify-single-word="false" style:snap-to-layout-grid="false">
        <style:tab-stops>
          <style:tab-stop style:position="0.3335in"/>
          <style:tab-stop style:position="0.7874in"/>
        </style:tab-stops>
      </style:paragraph-properties>
    </style:style>
    <style:style style:name="P122" style:family="paragraph" style:parent-style-name="Standard" style:list-style-name="WWNum40">
      <style:paragraph-properties fo:margin-left="0.0398in" fo:margin-right="-0.0484in" fo:margin-top="0.1665in" fo:margin-bottom="0in" style:contextual-spacing="false" fo:line-height="150%" fo:text-align="justify" style:justify-single-word="false" fo:text-indent="0.2937in" style:auto-text-indent="false" style:snap-to-layout-grid="false">
        <style:tab-stops>
          <style:tab-stop style:position="0.3335in"/>
          <style:tab-stop style:position="0.7874in"/>
        </style:tab-stops>
      </style:paragraph-properties>
    </style:style>
    <style:style style:name="P123" style:family="paragraph" style:parent-style-name="Standard">
      <style:paragraph-properties fo:margin-top="0in" fo:margin-bottom="0in" style:contextual-spacing="false" fo:line-height="150%" fo:text-align="center" style:justify-single-word="false" fo:text-indent="-0.0193in" style:auto-text-indent="false" style:snap-to-layout-grid="false"/>
    </style:style>
    <style:style style:name="P124" style:family="paragraph" style:parent-style-name="Standard">
      <style:paragraph-properties fo:margin-top="0in" fo:margin-bottom="0in" style:contextual-spacing="false" fo:line-height="150%" fo:text-align="center" style:justify-single-word="false" style:snap-to-layout-grid="false"/>
    </style:style>
    <style:style style:name="P125" style:family="paragraph" style:parent-style-name="Standard">
      <style:paragraph-properties fo:margin-top="0in" fo:margin-bottom="0in" style:contextual-spacing="false" fo:line-height="150%" fo:text-align="center" style:justify-single-word="false" style:snap-to-layout-grid="false">
        <style:tab-stops>
          <style:tab-stop style:position="6.0161in"/>
        </style:tab-stops>
      </style:paragraph-properties>
    </style:style>
    <style:style style:name="P126" style:family="paragraph" style:parent-style-name="Standard">
      <style:paragraph-properties fo:margin-top="0in" fo:margin-bottom="0in" style:contextual-spacing="false" fo:line-height="150%" style:snap-to-layout-grid="false"/>
    </style:style>
    <style:style style:name="P127" style:family="paragraph" style:parent-style-name="Standard">
      <style:paragraph-properties fo:margin-top="0in" fo:margin-bottom="0in" style:contextual-spacing="false" fo:line-height="150%" fo:text-align="justify" fo:text-align-last="justify" style:justify-single-word="false" style:snap-to-layout-grid="false"/>
    </style:style>
    <style:style style:name="P128" style:family="paragraph" style:parent-style-name="Standard">
      <style:paragraph-properties fo:margin-top="0in" fo:margin-bottom="0in" style:contextual-spacing="false" fo:line-height="0.3055in" fo:text-align="center" style:justify-single-word="false" style:snap-to-layout-grid="false"/>
    </style:style>
    <style:style style:name="P129" style:family="paragraph" style:parent-style-name="Standard">
      <style:paragraph-properties fo:margin-top="0in" fo:margin-bottom="0in" style:contextual-spacing="false" fo:line-height="0.3055in" fo:text-align="justify" style:justify-single-word="false" style:snap-to-layout-grid="false">
        <style:tab-stops>
          <style:tab-stop style:position="6.0161in"/>
        </style:tab-stops>
      </style:paragraph-properties>
    </style:style>
    <style:style style:name="P130" style:family="paragraph" style:parent-style-name="Standard">
      <style:paragraph-properties fo:line-height="0.3055in" fo:text-align="justify" style:justify-single-word="false" style:snap-to-layout-grid="false">
        <style:tab-stops>
          <style:tab-stop style:position="6.0161in"/>
        </style:tab-stops>
      </style:paragraph-properties>
    </style:style>
    <style:style style:name="P131" style:family="paragraph" style:parent-style-name="Standard">
      <style:paragraph-properties fo:margin-top="0in" fo:margin-bottom="0in" style:contextual-spacing="false" fo:line-height="0.3055in" fo:text-align="justify" style:justify-single-word="false" style:snap-to-layout-grid="false"/>
    </style:style>
    <style:style style:name="P132" style:family="paragraph" style:parent-style-name="Standard">
      <style:paragraph-properties fo:margin-top="0in" fo:margin-bottom="0in" style:contextual-spacing="false" fo:line-height="150%" fo:text-align="center" style:justify-single-word="false" fo:text-indent="-0.0193in" style:auto-text-indent="false" style:snap-to-layout-grid="false"/>
      <style:text-properties style:font-name="標楷體" fo:font-size="14pt" fo:font-weight="bold" style:font-name-asian="標楷體1" style:font-size-asian="14pt" style:font-weight-asian="bold" style:font-name-complex="Times New Roman1" style:font-size-complex="14pt"/>
    </style:style>
    <style:style style:name="P133" style:family="paragraph" style:parent-style-name="Standard">
      <style:paragraph-properties fo:margin-right="0.0783in" fo:margin-top="0in" fo:margin-bottom="0in" style:contextual-spacing="false" fo:line-height="150%" fo:text-align="center" style:justify-single-word="false" fo:text-indent="-0.0193in" style:auto-text-indent="false" style:snap-to-layout-grid="false"/>
      <style:text-properties style:font-name="標楷體" fo:font-size="14pt" fo:font-weight="bold" style:font-name-asian="標楷體1" style:font-size-asian="14pt" style:font-weight-asian="bold" style:font-name-complex="Times New Roman1" style:font-size-complex="14pt"/>
    </style:style>
    <style:style style:name="P134" style:family="paragraph" style:parent-style-name="Standard">
      <style:paragraph-properties fo:margin-top="0in" fo:margin-bottom="0in" style:contextual-spacing="false" fo:line-height="150%" fo:text-align="center" style:justify-single-word="false" fo:orphans="2" fo:widows="2" style:snap-to-layout-grid="false"/>
      <style:text-properties style:font-name="標楷體" fo:font-size="14pt" fo:font-weight="bold" style:font-name-asian="標楷體1" style:font-size-asian="14pt" style:font-weight-asian="bold" style:font-name-complex="Times New Roman1" style:font-size-complex="14pt"/>
    </style:style>
    <style:style style:name="P135" style:family="paragraph" style:parent-style-name="Standard">
      <style:paragraph-properties fo:line-height="0.3193in" fo:text-align="center" style:justify-single-word="false" fo:orphans="2" fo:widows="2" style:snap-to-layout-grid="false"/>
      <style:text-properties style:font-name="標楷體" fo:font-size="14pt" fo:font-weight="bold" style:font-name-asian="標楷體1" style:font-size-asian="14pt" style:font-weight-asian="bold" style:font-name-complex="Times New Roman1" style:font-size-complex="14pt"/>
    </style:style>
    <style:style style:name="P136" style:family="paragraph" style:parent-style-name="Standard">
      <style:paragraph-properties fo:margin-top="0in" fo:margin-bottom="0in" style:contextual-spacing="false" fo:line-height="150%" style:snap-to-layout-grid="false"/>
      <style:text-properties style:font-name="標楷體" fo:font-size="14pt" style:font-name-asian="標楷體1" style:font-size-asian="14pt" style:font-name-complex="Times New Roman1" style:font-size-complex="14pt"/>
    </style:style>
    <style:style style:name="P137" style:family="paragraph" style:parent-style-name="Standard">
      <style:paragraph-properties fo:margin-top="0in" fo:margin-bottom="0in" style:contextual-spacing="false" fo:line-height="150%" fo:text-align="center" style:justify-single-word="false" style:snap-to-layout-grid="false"/>
      <style:text-properties style:font-name="標楷體" fo:font-size="14pt" style:font-name-asian="標楷體1" style:font-size-asian="14pt" style:font-name-complex="Times New Roman1" style:font-size-complex="14pt"/>
    </style:style>
    <style:style style:name="P138" style:family="paragraph" style:parent-style-name="Standard">
      <style:paragraph-properties fo:margin-top="0in" fo:margin-bottom="0in" style:contextual-spacing="false" fo:line-height="150%" fo:text-align="justify" style:justify-single-word="false" style:snap-to-layout-grid="false"/>
      <style:text-properties fo:color="#a6a6a6" loext:opacity="100%" style:font-name="標楷體" fo:font-size="14pt" fo:font-style="italic" style:font-name-asian="標楷體1" style:font-size-asian="14pt" style:font-style-asian="italic" style:font-name-complex="Times New Roman1" style:font-size-complex="14pt">
        <loext:char-complex-color loext:theme-type="light1" loext:color-type="theme">
          <loext:transformation loext:type="shade" loext:value="3490"/>
        </loext:char-complex-color>
      </style:text-properties>
    </style:style>
    <style:style style:name="P139" style:family="paragraph" style:parent-style-name="Standard">
      <style:paragraph-properties fo:line-height="0.3193in" fo:text-align="justify" style:justify-single-word="false" style:snap-to-layout-grid="false"/>
    </style:style>
    <style:style style:name="P140" style:family="paragraph" style:parent-style-name="Standard">
      <style:paragraph-properties fo:line-height="0.3193in" style:snap-to-layout-grid="false"/>
    </style:style>
    <style:style style:name="P141" style:family="paragraph" style:parent-style-name="Standard">
      <style:paragraph-properties fo:line-height="0.3193in" fo:text-indent="1.2402in" style:auto-text-indent="false" style:snap-to-layout-grid="false"/>
    </style:style>
    <style:style style:name="P142" style:family="paragraph" style:parent-style-name="Standard">
      <style:paragraph-properties fo:line-height="0.3193in" fo:text-align="center" style:justify-single-word="false" style:snap-to-layout-grid="false"/>
    </style:style>
    <style:style style:name="P143" style:family="paragraph" style:parent-style-name="Standard">
      <style:paragraph-properties fo:text-align="center" style:justify-single-word="false" style:snap-to-layout-grid="false"/>
    </style:style>
    <style:style style:name="P144" style:family="paragraph" style:parent-style-name="Standard">
      <style:paragraph-properties fo:margin-left="-0.0984in" fo:text-align="center" style:justify-single-word="false" style:snap-to-layout-grid="false"/>
    </style:style>
    <style:style style:name="P145" style:family="paragraph" style:parent-style-name="Standard">
      <style:paragraph-properties fo:text-align="center" style:justify-single-word="false"/>
    </style:style>
    <style:style style:name="P146" style:family="paragraph" style:parent-style-name="Standard">
      <style:paragraph-properties fo:text-align="center" style:justify-single-word="false" fo:orphans="2" fo:widows="2"/>
    </style:style>
    <style:style style:name="P147" style:family="paragraph" style:parent-style-name="Standard">
      <style:paragraph-properties fo:text-align="justify" style:justify-single-word="false"/>
    </style:style>
    <style:style style:name="P148" style:family="paragraph" style:parent-style-name="Standard">
      <style:paragraph-properties fo:text-align="justify" style:justify-single-word="false" fo:orphans="2" fo:widows="2">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style>
    <style:style style:name="P149" style:family="paragraph" style:parent-style-name="Standard">
      <style:paragraph-properties fo:text-align="justify" style:justify-single-word="false" style:snap-to-layout-grid="false"/>
    </style:style>
    <style:style style:name="P150" style:family="paragraph" style:parent-style-name="Standard">
      <style:paragraph-properties fo:text-align="end" style:justify-single-word="false" style:snap-to-layout-grid="false"/>
    </style:style>
    <style:style style:name="P151" style:family="paragraph" style:parent-style-name="Standard">
      <style:paragraph-properties style:snap-to-layout-grid="false"/>
    </style:style>
    <style:style style:name="P152" style:family="paragraph" style:parent-style-name="Standard">
      <style:paragraph-properties fo:margin-left="0.2953in" fo:text-indent="-0.2953in" style:auto-text-indent="false" style:snap-to-layout-grid="false"/>
    </style:style>
    <style:style style:name="P153" style:family="paragraph" style:parent-style-name="Standard">
      <style:paragraph-properties fo:margin-top="0.1945in" fo:margin-bottom="0.1945in" style:contextual-spacing="false" fo:orphans="2" fo:widows="2"/>
    </style:style>
    <style:style style:name="P154" style:family="paragraph" style:parent-style-name="Standard">
      <style:paragraph-properties fo:orphans="2" fo:widows="2"/>
    </style:style>
    <style:style style:name="P155" style:family="paragraph" style:parent-style-name="Standard" style:list-style-name="WWNum19">
      <style:paragraph-properties fo:margin-top="0.1945in" fo:margin-bottom="0in" style:contextual-spacing="false" fo:line-height="100%" fo:orphans="2" fo:widows="2"/>
    </style:style>
    <style:style style:name="P156" style:family="paragraph" style:parent-style-name="Standard" style:list-style-name="WWNum19">
      <style:paragraph-properties fo:margin-top="0in" fo:margin-bottom="0.1945in" style:contextual-spacing="false" fo:line-height="100%" fo:orphans="2" fo:widows="2"/>
    </style:style>
    <style:style style:name="P157" style:family="paragraph" style:parent-style-name="Standard">
      <style:paragraph-properties fo:text-align="justify" fo:text-align-last="justify" style:justify-single-word="false" style:snap-to-layout-grid="false"/>
    </style:style>
    <style:style style:name="P158" style:family="paragraph" style:parent-style-name="Standard">
      <style:paragraph-properties style:line-height-at-least="0in" fo:text-align="center" style:justify-single-word="false" fo:text-indent="-0.0193in" style:auto-text-indent="false" style:snap-to-layout-grid="false"/>
    </style:style>
    <style:style style:name="P159" style:family="paragraph" style:parent-style-name="Standard">
      <style:paragraph-properties style:line-height-at-least="0in" fo:text-align="center" style:justify-single-word="false" style:snap-to-layout-grid="false"/>
    </style:style>
    <style:style style:name="P160" style:family="paragraph" style:parent-style-name="Standard">
      <style:paragraph-properties fo:margin-left="0.0783in" fo:margin-right="0.0783in" style:line-height-at-least="0in" fo:text-align="center" style:justify-single-word="false" style:snap-to-layout-grid="false"/>
    </style:style>
    <style:style style:name="P161" style:family="paragraph" style:parent-style-name="Standard">
      <style:paragraph-properties style:line-height-at-least="0in" fo:text-align="center" style:justify-single-word="false" style:snap-to-layout-grid="false">
        <style:tab-stops>
          <style:tab-stop style:position="6.0161in"/>
        </style:tab-stops>
      </style:paragraph-properties>
    </style:style>
    <style:style style:name="P162" style:family="paragraph" style:parent-style-name="Standard">
      <style:paragraph-properties fo:margin-right="0.1902in" fo:margin-top="0in" fo:margin-bottom="0.0835in" style:contextual-spacing="false" style:line-height-at-least="0in" fo:text-align="center" style:justify-single-word="false" fo:text-indent="0in" style:auto-text-indent="false" fo:break-before="page"/>
    </style:style>
    <style:style style:name="P163" style:family="paragraph" style:parent-style-name="Standard">
      <style:paragraph-properties fo:margin-top="0.1945in" fo:margin-bottom="0.1945in" style:contextual-spacing="false" style:line-height-at-least="0in" fo:text-align="center" style:justify-single-word="false" fo:orphans="2" fo:widows="2"/>
    </style:style>
    <style:style style:name="P164" style:family="paragraph" style:parent-style-name="Standard">
      <style:paragraph-properties style:line-height-at-least="0in" style:snap-to-layout-grid="false"/>
    </style:style>
    <style:style style:name="P165" style:family="paragraph" style:parent-style-name="Standard">
      <style:paragraph-properties style:line-height-at-least="0in" fo:text-align="justify" style:justify-single-word="false" style:snap-to-layout-grid="false"/>
    </style:style>
    <style:style style:name="P166" style:family="paragraph" style:parent-style-name="Standard">
      <style:paragraph-properties style:line-height-at-least="0in" fo:text-align="justify" style:justify-single-word="false" style:snap-to-layout-grid="false">
        <style:tab-stops>
          <style:tab-stop style:position="6.7472in" style:type="right"/>
        </style:tab-stops>
      </style:paragraph-properties>
    </style:style>
    <style:style style:name="P167" style:family="paragraph" style:parent-style-name="Standard" style:list-style-name="WWNum36">
      <style:paragraph-properties fo:margin-left="-0.1972in" fo:margin-right="-0.0484in" fo:margin-top="0.1665in" fo:margin-bottom="0in" style:contextual-spacing="false" style:line-height-at-least="0in" fo:text-align="justify" style:justify-single-word="false" fo:text-indent="0.5126in" style:auto-text-indent="false" style:snap-to-layout-grid="false">
        <style:tab-stops>
          <style:tab-stop style:position="0.3335in"/>
          <style:tab-stop style:position="0.7874in"/>
        </style:tab-stops>
      </style:paragraph-properties>
    </style:style>
    <style:style style:name="P168" style:family="paragraph" style:parent-style-name="Standard">
      <style:paragraph-properties fo:margin-left="0.0984in" fo:margin-right="-0.0484in" fo:margin-top="0.1665in" fo:margin-bottom="0.0835in" style:contextual-spacing="false" style:line-height-at-least="0in" fo:text-align="justify" style:justify-single-word="false" style:snap-to-layout-grid="false">
        <style:tab-stops>
          <style:tab-stop style:position="0.3335in"/>
          <style:tab-stop style:position="0.7874in"/>
        </style:tab-stops>
      </style:paragraph-properties>
    </style:style>
    <style:style style:name="P169" style:family="paragraph" style:parent-style-name="Standard">
      <style:paragraph-properties fo:margin-left="0.2957in" fo:margin-right="-0.0484in" fo:margin-top="0.1665in" fo:margin-bottom="0.0835in" style:contextual-spacing="false" style:line-height-at-least="0in" fo:text-align="justify" style:justify-single-word="false" style:snap-to-layout-grid="false">
        <style:tab-stops>
          <style:tab-stop style:position="0.3335in"/>
          <style:tab-stop style:position="0.6898in"/>
          <style:tab-stop style:position="0.7874in"/>
        </style:tab-stops>
      </style:paragraph-properties>
    </style:style>
    <style:style style:name="P170" style:family="paragraph" style:parent-style-name="Standard">
      <style:paragraph-properties fo:margin-top="0.1945in" fo:margin-bottom="0.1945in" style:contextual-spacing="false" style:line-height-at-least="0in" fo:text-align="justify" style:justify-single-word="false" fo:orphans="2" fo:widows="2"/>
    </style:style>
    <style:style style:name="P171" style:family="paragraph" style:parent-style-name="Standard" style:list-style-name="WWNum19">
      <style:paragraph-properties fo:margin-top="0.1945in" fo:margin-bottom="0in" style:contextual-spacing="false" style:line-height-at-least="0in" fo:text-align="justify" style:justify-single-word="false" fo:orphans="2" fo:widows="2"/>
    </style:style>
    <style:style style:name="P172" style:family="paragraph" style:parent-style-name="Standard" style:list-style-name="WWNum19">
      <style:paragraph-properties fo:margin-top="0in" fo:margin-bottom="0.1945in" style:contextual-spacing="false" style:line-height-at-least="0in" fo:text-align="justify" style:justify-single-word="false" fo:orphans="2" fo:widows="2"/>
    </style:style>
    <style:style style:name="P173" style:family="paragraph" style:parent-style-name="Standard">
      <style:paragraph-properties style:line-height-at-least="0in" fo:text-align="justify" style:justify-single-word="false" fo:orphans="2" fo:widows="2">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style>
    <style:style style:name="P174" style:family="paragraph" style:parent-style-name="Text_20_body">
      <style:paragraph-properties fo:text-align="center" style:justify-single-word="false"/>
    </style:style>
    <style:style style:name="P175" style:family="paragraph" style:parent-style-name="Text_20_body" style:list-style-name="WWNum1">
      <style:paragraph-properties fo:margin-top="0in" fo:margin-bottom="0in" style:contextual-spacing="false" fo:line-height="150%" fo:break-before="page"/>
    </style:style>
    <style:style style:name="P176" style:family="paragraph" style:parent-style-name="Text_20_body" style:list-style-name="WWNum1">
      <style:paragraph-properties fo:margin-top="0in" fo:margin-bottom="0in" style:contextual-spacing="false" fo:line-height="150%" fo:break-before="page"/>
    </style:style>
    <style:style style:name="P177" style:family="paragraph" style:parent-style-name="Text_20_body" style:list-style-name="WWNum1">
      <style:paragraph-properties fo:margin-top="0in" fo:margin-bottom="0in" style:contextual-spacing="false" fo:line-height="150%"/>
    </style:style>
    <style:style style:name="P178" style:family="paragraph" style:parent-style-name="Text_20_body" style:list-style-name="WWNum1" style:master-page-name="Converted2">
      <style:paragraph-properties fo:margin-top="0in" fo:margin-bottom="0in" style:contextual-spacing="false" fo:line-height="150%" style:page-number="auto"/>
    </style:style>
    <style:style style:name="P179" style:family="paragraph" style:parent-style-name="Text_20_body" style:list-style-name="WWNum1">
      <style:paragraph-properties fo:margin-left="0.3346in" fo:margin-top="0in" fo:margin-bottom="0in" style:contextual-spacing="false" fo:line-height="150%" fo:text-indent="-0.3346in" style:auto-text-indent="false" fo:break-before="page"/>
    </style:style>
    <style:style style:name="P180" style:family="paragraph" style:parent-style-name="Text_20_body" style:list-style-name="" style:master-page-name="Converted3">
      <style:paragraph-properties fo:margin-top="0in" fo:margin-bottom="0.0835in" style:contextual-spacing="false" fo:line-height="0.3193in" fo:text-align="center" style:justify-single-word="false" style:page-number="auto" fo:break-before="page"/>
    </style:style>
    <style:style style:name="P181" style:family="paragraph" style:parent-style-name="Text_20_body" style:list-style-name="">
      <style:paragraph-properties fo:margin-top="0.1665in" fo:margin-bottom="0.0835in" style:contextual-spacing="false" fo:line-height="0.3193in" fo:text-align="center" style:justify-single-word="false"/>
    </style:style>
    <style:style style:name="P182" style:family="paragraph" style:parent-style-name="Text_20_body" style:list-style-name="">
      <style:paragraph-properties fo:line-height="0.3193in" fo:text-align="center" style:justify-single-word="false"/>
    </style:style>
    <style:style style:name="P183" style:family="paragraph" style:parent-style-name="Text_20_body" style:list-style-name="" style:master-page-name="Converted5">
      <style:paragraph-properties fo:line-height="0.3193in" fo:text-align="center" style:justify-single-word="false" style:page-number="auto"/>
    </style:style>
    <style:style style:name="P184" style:family="paragraph" style:parent-style-name="Text_20_body" style:list-style-name="">
      <style:paragraph-properties fo:line-height="0.3193in" fo:text-align="justify" fo:text-align-last="justify" style:justify-single-word="false"/>
    </style:style>
    <style:style style:name="P185" style:family="paragraph" style:parent-style-name="Text_20_body" style:list-style-name="">
      <style:paragraph-properties fo:line-height="0.3193in" fo:text-align="center" style:justify-single-word="false"/>
      <style:text-properties style:font-name="Times New Roman" fo:language="en" fo:country="US" style:font-name-asian="標楷體1" style:font-name-complex="Times New Roman1"/>
    </style:style>
    <style:style style:name="P186" style:family="paragraph">
      <loext:graphic-properties draw:fill="solid" draw:fill-color="#000000"/>
      <style:paragraph-properties fo:text-align="start"/>
      <style:text-properties fo:font-size="18pt"/>
    </style:style>
    <style:style style:name="T1" style:family="text">
      <style:text-properties style:font-name="Times New Roman" fo:font-size="32pt" style:font-name-asian="標楷體1" style:font-size-asian="32pt" style:font-name-complex="Times New Roman1"/>
    </style:style>
    <style:style style:name="T2" style:family="text">
      <style:text-properties style:font-name="Times New Roman" fo:font-size="32pt" fo:font-weight="bold" style:font-name-asian="標楷體1" style:font-size-asian="32pt" style:font-weight-asian="bold" style:font-name-complex="Times New Roman1"/>
    </style:style>
    <style:style style:name="T3" style:family="text">
      <style:text-properties style:font-name="Times New Roman" fo:font-size="18pt" fo:font-weight="bold" style:font-name-asian="標楷體1" style:font-size-asian="18pt" style:font-weight-asian="bold" style:font-name-complex="Times New Roman1" style:font-size-complex="10pt"/>
    </style:style>
    <style:style style:name="T4" style:family="text">
      <style:text-properties style:font-name="Times New Roman" fo:font-size="18pt" fo:font-weight="bold" style:font-name-asian="標楷體1" style:font-size-asian="18pt" style:font-weight-asian="bold" style:font-name-complex="Times New Roman1" style:font-size-complex="18pt" style:font-weight-complex="bold"/>
    </style:style>
    <style:style style:name="T5" style:family="text">
      <style:text-properties style:font-name="Times New Roman" fo:font-size="18pt" fo:font-weight="bold" style:font-size-asian="18pt" style:font-weight-asian="bold" style:font-name-complex="Times New Roman1" style:font-size-complex="10pt" style:language-complex="en" style:country-complex="US"/>
    </style:style>
    <style:style style:name="T6" style:family="text">
      <style:text-properties style:font-name="Times New Roman" fo:font-size="18pt" fo:language="zh" fo:country="TW" fo:font-weight="bold" style:letter-kerning="false" style:font-name-asian="標楷體1" style:font-size-asian="18pt" style:font-weight-asian="bold" style:font-name-complex="Times New Roman1" style:font-size-complex="18pt" style:language-complex="zh" style:country-complex="TW"/>
    </style:style>
    <style:style style:name="T7" style:family="text">
      <style:text-properties style:font-name="Times New Roman" fo:font-size="18pt" fo:language="zh" fo:country="TW" fo:font-weight="bold" style:letter-kerning="false" style:font-name-asian="標楷體1" style:font-size-asian="18pt" style:font-weight-asian="bold" style:font-name-complex="Times New Roman1" style:font-size-complex="18pt" style:language-complex="zh" style:country-complex="TW" style:font-weight-complex="bold"/>
    </style:style>
    <style:style style:name="T8" style:family="text">
      <style:text-properties style:font-name="Times New Roman" fo:font-size="18pt" style:font-name-asian="標楷體1" style:font-size-asian="18pt" style:font-name-complex="Times New Roman1" style:font-size-complex="18pt"/>
    </style:style>
    <style:style style:name="T9" style:family="text">
      <style:text-properties style:font-name="Times New Roman" fo:font-size="18pt" style:font-size-asian="18pt" style:font-name-complex="Times New Roman1" style:font-size-complex="18pt"/>
    </style:style>
    <style:style style:name="T10" style:family="text">
      <style:text-properties style:font-name="Times New Roman" fo:font-size="18pt" style:font-size-asian="18pt" style:font-name-complex="Times New Roman1" style:font-size-complex="18pt" style:language-complex="en" style:country-complex="US"/>
    </style:style>
    <style:style style:name="T11" style:family="text">
      <style:text-properties style:font-name="Times New Roman" fo:font-size="18pt" style:font-size-asian="18pt" style:font-name-complex="Times New Roman1" style:language-complex="en" style:country-complex="US"/>
    </style:style>
    <style:style style:name="T12" style:family="text">
      <style:text-properties style:font-name="Times New Roman" fo:font-size="18pt" style:font-name-asian="新細明體1" style:font-size-asian="18pt" style:font-name-complex="Times New Roman1" style:language-complex="en" style:country-complex="US"/>
    </style:style>
    <style:style style:name="T13" style:family="text">
      <style:text-properties style:font-name="Times New Roman" fo:font-size="18pt" style:letter-kerning="true" style:font-name-asian="新細明體1" style:font-size-asian="18pt" style:font-name-complex="Times New Roman1" style:font-size-complex="18pt" style:language-complex="en" style:country-complex="US" style:font-weight-complex="bold"/>
    </style:style>
    <style:style style:name="T14" style:family="text">
      <style:text-properties style:font-name="Times New Roman" fo:font-size="20pt" fo:font-weight="bold" style:font-name-asian="標楷體1" style:font-size-asian="20pt" style:font-weight-asian="bold" style:font-name-complex="Times New Roman1"/>
    </style:style>
    <style:style style:name="T15" style:family="text">
      <style:text-properties style:font-name="Times New Roman" fo:font-size="20pt" fo:font-weight="bold" style:font-name-asian="標楷體1" style:font-size-asian="20pt" style:font-weight-asian="bold" style:font-name-complex="Times New Roman1" style:font-size-complex="11pt"/>
    </style:style>
    <style:style style:name="T16" style:family="text">
      <style:text-properties style:font-name="Times New Roman" fo:font-size="20pt" fo:font-weight="bold" style:font-size-asian="20pt" style:font-weight-asian="bold" style:font-name-complex="Times New Roman1" style:language-complex="en" style:country-complex="US"/>
    </style:style>
    <style:style style:name="T17" style:family="text">
      <style:text-properties style:font-name="Times New Roman" fo:font-size="20pt" style:font-name-asian="標楷體1" style:font-size-asian="20pt" style:font-name-complex="Times New Roman1" style:font-size-complex="10pt"/>
    </style:style>
    <style:style style:name="T18" style:family="text">
      <style:text-properties style:font-name="Times New Roman" fo:font-size="20pt" style:font-size-asian="20pt" style:font-name-complex="Times New Roman1" style:language-complex="en" style:country-complex="US"/>
    </style:style>
    <style:style style:name="T19" style:family="text">
      <style:text-properties style:font-name="Times New Roman" fo:font-size="20pt" style:font-name-asian="新細明體1" style:font-size-asian="20pt" style:font-name-complex="Times New Roman1" style:font-size-complex="10pt"/>
    </style:style>
    <style:style style:name="T20" style:family="text">
      <style:text-properties style:font-name="Times New Roman" fo:font-size="10pt" fo:font-weight="bold" style:font-name-asian="標楷體1" style:font-size-asian="10pt" style:font-weight-asian="bold" style:font-name-complex="Times New Roman1"/>
    </style:style>
    <style:style style:name="T21" style:family="text">
      <style:text-properties style:font-name="Times New Roman" style:font-name-asian="標楷體1"/>
    </style:style>
    <style:style style:name="T22" style:family="text">
      <style:text-properties style:font-name="Times New Roman" style:font-name-asian="標楷體1" style:font-name-complex="Times New Roman1"/>
    </style:style>
    <style:style style:name="T23" style:family="text">
      <style:text-properties style:font-name="Times New Roman" style:font-name-asian="標楷體1" style:font-name-complex="Times New Roman1" style:font-size-complex="16pt"/>
    </style:style>
    <style:style style:name="T24" style:family="text">
      <style:text-properties style:font-name="Times New Roman" style:font-name-asian="標楷體1" style:font-size-complex="12pt"/>
    </style:style>
    <style:style style:name="T25" style:family="text">
      <style:text-properties style:font-name="Times New Roman" style:font-name-asian="標楷體1" style:font-size-complex="12pt" style:font-weight-complex="bold"/>
    </style:style>
    <style:style style:name="T26" style:family="text">
      <style:text-properties style:font-name="Times New Roman" style:font-name-asian="標楷體1" style:font-weight-complex="bold"/>
    </style:style>
    <style:style style:name="T27" style:family="text">
      <style:text-properties style:font-name="Times New Roman" fo:font-size="12pt" fo:font-weight="normal" style:letter-kerning="true" style:font-name-asian="新細明體1" style:font-size-asian="12pt" style:font-weight-asian="normal" style:font-size-complex="11pt" style:language-complex="ar" style:country-complex="SA" style:font-weight-complex="normal"/>
    </style:style>
    <style:style style:name="T28" style:family="text">
      <style:text-properties style:font-name="Times New Roman" text:display="true"/>
    </style:style>
    <style:style style:name="T29" style:family="text">
      <style:text-properties style:font-name="Times New Roman" style:language-complex="en" style:country-complex="US"/>
    </style:style>
    <style:style style:name="T30" style:family="text">
      <style:text-properties style:font-name="Times New Roman" fo:font-size="14pt" style:font-name-asian="標楷體1" style:font-size-asian="14pt" style:font-name-complex="Times New Roman1"/>
    </style:style>
    <style:style style:name="T31" style:family="text">
      <style:text-properties style:font-name="Times New Roman" fo:font-size="14pt" style:font-name-asian="標楷體1" style:font-size-asian="14pt" style:font-name-complex="Times New Roman1" style:font-size-complex="14pt"/>
    </style:style>
    <style:style style:name="T32" style:family="text">
      <style:text-properties style:font-name="Times New Roman" fo:font-size="14pt" style:font-name-asian="標楷體1" style:font-size-asian="14pt" style:font-name-complex="Times New Roman1" style:language-complex="en" style:country-complex="US"/>
    </style:style>
    <style:style style:name="T33" style:family="text">
      <style:text-properties style:font-name="Times New Roman" fo:font-size="14pt" fo:font-weight="bold" style:font-name-asian="標楷體1" style:font-size-asian="14pt" style:font-weight-asian="bold" style:font-name-complex="Times New Roman1" style:font-size-complex="14pt"/>
    </style:style>
    <style:style style:name="T34" style:family="text">
      <style:text-properties style:font-name="Times New Roman" fo:font-size="14pt" fo:font-weight="bold" style:font-name-asian="標楷體1" style:font-size-asian="14pt" style:font-weight-asian="bold" style:font-size-complex="14pt"/>
    </style:style>
    <style:style style:name="T35" style:family="text">
      <style:text-properties style:font-name="Times New Roman" fo:font-size="14pt" fo:font-weight="bold" fo:background-color="#d8d8d8" loext:char-shading-value="38" style:font-name-asian="標楷體1" style:font-size-asian="14pt" style:font-weight-asian="bold" style:font-name-complex="Times New Roman1" style:font-size-complex="12pt"/>
    </style:style>
    <style:style style:name="T36" style:family="text">
      <style:text-properties style:font-name="Times New Roman" fo:font-size="14pt" fo:font-weight="bold" style:font-size-asian="14pt" style:font-weight-asian="bold" style:font-name-complex="Times New Roman1" style:font-size-complex="8pt" style:language-complex="en" style:country-complex="US"/>
    </style:style>
    <style:style style:name="T37" style:family="text">
      <style:text-properties style:font-name="Times New Roman" fo:font-size="14pt" fo:font-weight="bold" style:font-size-asian="14pt" style:font-weight-asian="bold" style:font-name-complex="Times New Roman1" style:language-complex="en" style:country-complex="US"/>
    </style:style>
    <style:style style:name="T38" style:family="text">
      <style:text-properties style:font-name="Times New Roman" fo:font-size="14pt" fo:font-weight="bold" style:font-name-asian="新細明體1" style:font-size-asian="14pt" style:font-weight-asian="bold" style:font-name-complex="Times New Roman1" style:font-size-complex="14pt" style:font-weight-complex="bold"/>
    </style:style>
    <style:style style:name="T39" style:family="text">
      <style:text-properties style:font-name="Times New Roman" fo:font-size="14pt" fo:background-color="#d8d8d8" loext:char-shading-value="38" style:font-name-asian="標楷體1" style:font-size-asian="14pt" style:font-name-complex="Times New Roman1" style:font-size-complex="12pt" style:font-weight-complex="bold"/>
    </style:style>
    <style:style style:name="T40" style:family="text">
      <style:text-properties style:font-name="Times New Roman" fo:font-size="14pt" style:text-underline-style="solid" style:text-underline-width="auto" style:text-underline-color="font-color" style:font-name-asian="標楷體1" style:font-size-asian="14pt" style:font-name-complex="Times New Roman1" style:font-size-complex="14pt"/>
    </style:style>
    <style:style style:name="T41" style:family="text">
      <style:text-properties style:font-name="Times New Roman" fo:font-size="14pt" style:font-size-asian="14pt" style:font-name-complex="Times New Roman1" style:language-complex="en" style:country-complex="US"/>
    </style:style>
    <style:style style:name="T42" style:family="text">
      <style:text-properties style:font-name="Times New Roman" fo:font-size="14pt" style:font-name-asian="新細明體1" style:font-size-asian="14pt" style:font-name-complex="Times New Roman1" style:font-size-complex="14pt"/>
    </style:style>
    <style:style style:name="T43" style:family="text">
      <style:text-properties style:font-name="Times New Roman" fo:font-size="14pt" style:font-name-asian="Noto Sans CJK JP Regular1" style:font-size-asian="14pt" style:font-name-complex="Times New Roman1" style:language-complex="en" style:country-complex="US"/>
    </style:style>
    <style:style style:name="T44" style:family="text">
      <style:text-properties style:font-name="Times New Roman" fo:font-size="28pt" style:font-name-asian="標楷體1" style:font-size-asian="28pt" style:font-name-complex="Times New Roman1" style:font-size-complex="16pt"/>
    </style:style>
    <style:style style:name="T45" style:family="text">
      <style:text-properties style:font-name="Times New Roman" fo:font-size="16pt" fo:font-weight="bold" style:font-name-asian="標楷體1" style:font-size-asian="16pt" style:font-weight-asian="bold" style:font-name-complex="Times New Roman1" style:font-size-complex="16pt"/>
    </style:style>
    <style:style style:name="T46" style:family="text">
      <style:text-properties style:font-name="Times New Roman" fo:font-size="16pt" fo:font-weight="bold" style:font-name-asian="標楷體1" style:font-size-asian="16pt" style:font-weight-asian="bold" style:font-size-complex="18pt"/>
    </style:style>
    <style:style style:name="T47" style:family="text">
      <style:text-properties style:font-name="Times New Roman" fo:font-size="16pt" fo:font-weight="bold" style:font-name-asian="SimSun" style:font-size-asian="16pt" style:font-weight-asian="bold" style:font-size-complex="18pt"/>
    </style:style>
    <style:style style:name="T48" style:family="text">
      <style:text-properties style:font-name="Times New Roman" fo:font-size="16pt" fo:font-weight="bold" style:font-size-asian="16pt" style:font-weight-asian="bold" style:font-name-complex="Times New Roman1" style:font-size-complex="9pt" style:language-complex="en" style:country-complex="US"/>
    </style:style>
    <style:style style:name="T49" style:family="text">
      <style:text-properties style:font-name="Times New Roman" fo:font-size="16pt" fo:font-weight="bold" style:font-size-asian="16pt" style:font-weight-asian="bold" style:font-name-complex="Times New Roman1" style:language-complex="en" style:country-complex="US"/>
    </style:style>
    <style:style style:name="T50" style:family="text">
      <style:text-properties style:font-name="Times New Roman" fo:font-size="16pt" fo:font-weight="bold" style:font-name-asian="新細明體1" style:font-size-asian="16pt" style:font-weight-asian="bold" style:font-name-complex="Times New Roman1" style:font-size-complex="9pt"/>
    </style:style>
    <style:style style:name="T51" style:family="text">
      <style:text-properties style:font-name="Times New Roman" fo:font-size="16pt" fo:font-weight="bold" style:font-name-asian="新細明體1" style:font-size-asian="16pt" style:font-weight-asian="bold" style:font-name-complex="Times New Roman1" style:font-size-complex="16pt"/>
    </style:style>
    <style:style style:name="T52" style:family="text">
      <style:text-properties style:font-name="Times New Roman" fo:font-size="16pt" style:font-size-asian="16pt" style:font-name-complex="Times New Roman1" style:language-complex="en" style:country-complex="US"/>
    </style:style>
    <style:style style:name="T53" style:family="text">
      <style:text-properties style:font-name="Times New Roman" fo:font-weight="bold" style:font-name-asian="標楷體1" style:font-weight-asian="bold" style:font-size-complex="12pt" style:font-weight-complex="bold"/>
    </style:style>
    <style:style style:name="T54" style:family="text">
      <style:text-properties style:font-name="Times New Roman" fo:font-weight="bold" style:font-weight-asian="bold" style:font-name-complex="Times New Roman1" style:font-size-complex="12pt"/>
    </style:style>
    <style:style style:name="T55" style:family="text">
      <style:text-properties style:font-name="Times New Roman" fo:font-weight="bold" style:font-weight-asian="bold" style:font-name-complex="Times New Roman1" style:font-size-complex="12pt" style:language-complex="en" style:country-complex="US"/>
    </style:style>
    <style:style style:name="T56" style:family="text">
      <style:text-properties style:font-name="Times New Roman" fo:font-weight="bold" style:font-name-asian="新細明體1" style:font-weight-asian="bold" style:font-name-complex="Times New Roman1" style:font-size-complex="12pt"/>
    </style:style>
    <style:style style:name="T57" style:family="text">
      <style:text-properties style:font-name="Times New Roman" fo:font-weight="bold" style:letter-kerning="true" style:font-name-asian="新細明體1" style:font-weight-asian="bold" style:font-name-complex="Times New Roman1" style:font-size-complex="12pt" style:language-complex="en" style:country-complex="US" style:font-weight-complex="bold"/>
    </style:style>
    <style:style style:name="T58" style:family="text">
      <style:text-properties style:font-name="Times New Roman" fo:font-size="11pt" style:font-name-asian="標楷體1" style:font-size-asian="11pt"/>
    </style:style>
    <style:style style:name="T59" style:family="text">
      <style:text-properties style:font-name="Times New Roman" fo:font-size="11pt" style:font-size-asian="11pt" style:font-name-complex="Times New Roman1"/>
    </style:style>
    <style:style style:name="T60" style:family="text">
      <style:text-properties style:font-name="Times New Roman" fo:font-size="11pt" style:font-size-asian="11pt" style:font-name-complex="Times New Roman1" style:language-complex="en" style:country-complex="US"/>
    </style:style>
    <style:style style:name="T61" style:family="text">
      <style:text-properties style:font-name="Times New Roman" fo:font-size="11pt" style:font-size-asian="11pt" style:font-name-complex="Times New Roman1" style:font-weight-complex="bold"/>
    </style:style>
    <style:style style:name="T62" style:family="text">
      <style:text-properties style:font-name="Times New Roman" fo:font-size="11pt" fo:font-weight="bold" style:font-name-asian="標楷體1" style:font-size-asian="11pt" style:font-weight-asian="bold"/>
    </style:style>
    <style:style style:name="T63" style:family="text">
      <style:text-properties style:font-name="Times New Roman" fo:font-size="11pt" style:text-underline-style="solid" style:text-underline-width="auto" style:text-underline-color="font-color" style:font-size-asian="11pt" style:font-name-complex="Times New Roman1"/>
    </style:style>
    <style:style style:name="T64" style:family="text">
      <style:text-properties style:font-name="Times New Roman" style:text-underline-style="solid" style:text-underline-width="auto" style:text-underline-color="font-color" fo:font-weight="bold" style:font-name-asian="標楷體1" style:font-weight-asian="bold" style:font-size-complex="12pt"/>
    </style:style>
    <style:style style:name="T65" style:family="text">
      <style:text-properties style:font-name="Times New Roman" fo:font-size="15pt" style:font-name-asian="標楷體1" style:font-size-asian="15pt" style:font-name-complex="Times New Roman1" style:font-size-complex="15pt"/>
    </style:style>
    <style:style style:name="T66" style:family="text">
      <style:text-properties style:font-name="Times New Roman" fo:font-size="15pt" style:font-size-asian="15pt" style:font-name-complex="Times New Roman1" style:language-complex="en" style:country-complex="US"/>
    </style:style>
    <style:style style:name="T67" style:family="text">
      <style:text-properties style:font-name="Times New Roman" fo:font-size="15pt" style:font-name-asian="新細明體1" style:font-size-asian="15pt" style:font-name-complex="Times New Roman1" style:font-size-complex="15pt"/>
    </style:style>
    <style:style style:name="T68" style:family="text">
      <style:text-properties style:font-name="Times New Roman" style:font-name-complex="Times New Roman1" style:font-size-complex="12pt" style:language-complex="en" style:country-complex="US"/>
    </style:style>
    <style:style style:name="T69" style:family="text">
      <style:text-properties style:font-name="Times New Roman" style:font-name-complex="Times New Roman1" style:language-complex="en" style:country-complex="US"/>
    </style:style>
    <style:style style:name="T70" style:family="text">
      <style:text-properties style:font-name="Times New Roman" style:font-name-asian="新細明體1" style:font-name-complex="Times New Roman1" style:font-size-complex="12pt"/>
    </style:style>
    <style:style style:name="T71" style:family="text">
      <style:text-properties style:font-name="Times New Roman" style:font-name-asian="新細明體1" style:font-name-complex="Times New Roman1" style:font-size-complex="12pt" style:language-complex="zh" style:country-complex="TW"/>
    </style:style>
    <style:style style:name="T72" style:family="text">
      <style:text-properties style:font-name="Times New Roman" style:font-name-asian="新細明體1" style:language-asian="en" style:country-asian="US" style:font-name-complex="Times New Roman1" style:font-size-complex="12pt"/>
    </style:style>
    <style:style style:name="T73" style:family="text">
      <style:text-properties style:font-name="Times New Roman" fo:language="zh" fo:country="TW" style:font-name-asian="新細明體1" style:font-name-complex="Times New Roman1" style:font-size-complex="12pt" style:language-complex="zh" style:country-complex="TW"/>
    </style:style>
    <style:style style:name="T74" style:family="text">
      <style:text-properties style:font-name="Times New Roman" fo:font-style="italic" style:font-name-asian="新細明體1" style:font-style-asian="italic" style:font-name-complex="Times New Roman1" style:font-size-complex="12pt" style:language-complex="en" style:country-complex="US"/>
    </style:style>
    <style:style style:name="T75" style:family="text">
      <style:text-properties style:font-name="Times New Roman" fo:font-style="italic" style:font-name-asian="新細明體1" style:font-style-asian="italic" style:font-name-complex="Times New Roman1" style:font-size-complex="12pt" style:font-style-complex="italic"/>
    </style:style>
    <style:style style:name="T76" style:family="text">
      <style:text-properties style:font-name="Times New Roman" fo:font-style="italic" style:font-style-asian="italic" style:font-name-complex="Times New Roman1" style:font-size-complex="12pt"/>
    </style:style>
    <style:style style:name="T77" style:family="text">
      <style:text-properties style:font-name="Times New Roman" fo:font-style="italic" style:font-style-asian="italic" style:font-name-complex="Times New Roman1" style:font-size-complex="12pt" style:language-complex="en" style:country-complex="US"/>
    </style:style>
    <style:style style:name="T78" style:family="text">
      <style:text-properties style:font-name="Times New Roman" style:font-name-asian="Noto Sans CJK JP Regular1" style:font-name-complex="Times New Roman1" style:font-size-complex="12pt" style:language-complex="en" style:country-complex="US"/>
    </style:style>
    <style:style style:name="T79" style:family="text">
      <style:text-properties style:font-name="Times New Roman" fo:font-weight="normal" style:font-name-asian="新細明體1" style:font-weight-asian="normal" style:font-name-complex="Times New Roman1"/>
    </style:style>
    <style:style style:name="T80" style:family="text">
      <style:text-properties style:font-name="Times New Roman" fo:language="en" fo:country="US" style:font-name-asian="標楷體1" style:font-name-complex="Times New Roman1"/>
    </style:style>
    <style:style style:name="T81" style:family="text">
      <style:text-properties fo:color="#000000" loext:opacity="100%" style:font-name="Times New Roman" fo:font-size="24pt" fo:language="zh" fo:country="TW" fo:font-weight="bold" style:font-name-asian="標楷體1" style:font-size-asian="24pt" style:font-weight-asian="bold" style:font-name-complex="Times New Roman1" style:font-size-complex="24pt">
        <loext:char-complex-color loext:theme-type="dark1" loext:color-type="theme"/>
      </style:text-properties>
    </style:style>
    <style:style style:name="T82" style:family="text">
      <style:text-properties fo:color="#000000" loext:opacity="100%" style:font-name="Times New Roman" fo:font-weight="bold" style:font-name-asian="標楷體1" style:font-weight-asian="bold" style:font-name-complex="Times New Roman1" style:font-size-complex="12pt" style:font-weight-complex="bold">
        <loext:char-complex-color loext:theme-type="dark1" loext:color-type="theme"/>
      </style:text-properties>
    </style:style>
    <style:style style:name="T83" style:family="text">
      <style:text-properties fo:color="#000000" loext:opacity="100%" style:font-name="Times New Roman" fo:font-size="14pt" style:font-name-asian="標楷體1" style:font-size-asian="14pt" style:font-name-complex="Times New Roman1" style:font-size-complex="14pt">
        <loext:char-complex-color loext:theme-type="dark1" loext:color-type="theme"/>
      </style:text-properties>
    </style:style>
    <style:style style:name="T84" style:family="text">
      <style:text-properties fo:color="#000000" loext:opacity="100%" style:font-name="Times New Roman" fo:font-size="14pt" fo:font-weight="bold" style:font-name-asian="標楷體1" style:font-size-asian="14pt" style:font-weight-asian="bold" style:font-name-complex="Times New Roman1" style:font-size-complex="14pt">
        <loext:char-complex-color loext:theme-type="dark1" loext:color-type="theme"/>
      </style:text-properties>
    </style:style>
    <style:style style:name="T85" style:family="text">
      <style:text-properties fo:color="#000000" loext:opacity="100%" style:font-name="Times New Roman" fo:font-size="18pt" fo:font-weight="bold" style:font-name-asian="標楷體1" style:font-size-asian="18pt" style:font-weight-asian="bold" style:font-name-complex="Times New Roman1" style:font-size-complex="18pt" style:font-weight-complex="bold">
        <loext:char-complex-color loext:theme-type="dark1" loext:color-type="theme"/>
      </style:text-properties>
    </style:style>
    <style:style style:name="T86" style:family="text">
      <style:text-properties style:use-window-font-color="true" loext:opacity="0%" style:font-name="Times New Roman" fo:font-size="11pt" fo:language="zh" fo:country="TW" style:letter-kerning="true" style:font-name-asian="標楷體1" style:font-size-asian="11pt" style:font-name-complex="Times New Roman1" style:font-size-complex="11pt" style:language-complex="zh" style:country-complex="TW"/>
    </style:style>
    <style:style style:name="T87" style:family="text">
      <style:text-properties style:use-window-font-color="true" loext:opacity="0%" style:font-name="Times New Roman" fo:font-size="11pt" fo:language="zh" fo:country="TW" style:letter-kerning="true" style:font-name-asian="標楷體1" style:font-size-asian="11pt" style:font-name-complex="Times New Roman1" style:font-size-complex="11pt" style:language-complex="zh" style:country-complex="TW">
        <loext:char-complex-color loext:theme-type="dark1" loext:color-type="theme"/>
      </style:text-properties>
    </style:style>
    <style:style style:name="T88" style:family="text">
      <style:text-properties fo:language="zh" fo:country="TW"/>
    </style:style>
    <style:style style:name="T89" style:family="text">
      <style:text-properties style:font-name="標楷體" fo:font-size="14pt" fo:font-weight="bold" style:font-name-asian="標楷體1" style:font-size-asian="14pt" style:font-weight-asian="bold" style:font-name-complex="Times New Roman1" style:font-size-complex="14pt"/>
    </style:style>
    <style:style style:name="T90" style:family="text">
      <style:text-properties style:font-name="標楷體" fo:font-size="14pt" style:font-name-asian="標楷體1" style:font-size-asian="14pt" style:font-name-complex="Times New Roman1" style:font-size-complex="14pt"/>
    </style:style>
    <style:style style:name="T91" style:family="text">
      <style:text-properties style:font-name="標楷體" fo:font-size="14pt" fo:font-style="italic" style:font-name-asian="標楷體1" style:font-size-asian="14pt" style:font-style-asian="italic" style:font-name-complex="Times New Roman1" style:font-size-complex="14pt" style:font-style-complex="italic"/>
    </style:style>
    <style:style style:name="T92" style:family="text">
      <style:text-properties style:font-name="標楷體" fo:font-size="26pt" fo:font-weight="bold" style:font-name-asian="標楷體1" style:font-size-asian="26pt" style:font-weight-asian="bold" style:font-name-complex="Times New Roman1" style:font-size-complex="26pt" style:font-weight-complex="bold"/>
    </style:style>
    <style:style style:name="T93" style:family="text">
      <style:text-properties style:font-name="標楷體" fo:font-size="26pt" fo:font-weight="bold" style:letter-kerning="false" fo:background-color="#d8d8d8" loext:char-shading-value="38" style:font-name-asian="標楷體1" style:font-size-asian="26pt" style:font-weight-asian="bold" style:font-name-complex="Times New Roman1" style:font-size-complex="26pt" style:language-complex="zh" style:country-complex="TW" style:font-weight-complex="bold"/>
    </style:style>
    <style:style style:name="T94" style:family="text">
      <style:text-properties style:font-name="標楷體" fo:font-size="18pt" fo:font-weight="bold" style:font-name-asian="標楷體1" style:font-size-asian="18pt" style:font-weight-asian="bold" style:font-name-complex="Times New Roman1" style:font-size-complex="18pt" style:font-weight-complex="bold"/>
    </style:style>
    <style:style style:name="T95" style:family="text">
      <style:text-properties fo:color="#a6a6a6" loext:opacity="100%" style:font-name="標楷體" fo:font-size="14pt" fo:font-style="italic" style:font-name-asian="標楷體1" style:font-size-asian="14pt" style:font-style-asian="italic" style:font-name-complex="Times New Roman1" style:font-size-complex="14pt">
        <loext:char-complex-color loext:theme-type="light1" loext:color-type="theme">
          <loext:transformation loext:type="shade" loext:value="3490"/>
        </loext:char-complex-color>
      </style:text-properties>
    </style:style>
    <style:style style:name="T96" style:family="text">
      <style:text-properties fo:color="#a6a6a6" loext:opacity="100%" style:font-name="Times New Roman" fo:font-size="14pt" style:text-underline-style="solid" style:text-underline-width="auto" style:text-underline-color="font-color" style:font-name-asian="標楷體1" style:font-size-asian="14pt" style:font-name-complex="Times New Roman1" style:font-size-complex="14pt">
        <loext:char-complex-color loext:theme-type="light1" loext:color-type="theme">
          <loext:transformation loext:type="shade" loext:value="3490"/>
        </loext:char-complex-color>
      </style:text-properties>
    </style:style>
    <style:style style:name="T97" style:family="text">
      <style:text-properties style:font-name="SimHei" fo:font-size="14pt" style:font-size-asian="14pt" style:font-name-complex="Times New Roman1" style:font-size-complex="14pt"/>
    </style:style>
    <style:style style:name="T98" style:family="text">
      <style:text-properties style:font-name="SimHei" fo:font-size="18pt" style:font-size-asian="18pt" style:font-name-complex="Times New Roman1" style:font-size-complex="18pt"/>
    </style:style>
    <style:style style:name="T99" style:family="text">
      <style:text-properties style:font-name="SimHei" fo:font-size="18pt" style:font-name-asian="SimHei1" style:font-size-asian="18pt" style:font-name-complex="Times New Roman1" style:font-size-complex="18pt"/>
    </style:style>
    <style:style style:name="T100" style:family="text">
      <style:text-properties fo:color="#000000" loext:opacity="100%" style:font-name="Times New Roman" style:font-name-asian="標楷體1"/>
    </style:style>
    <style:style style:name="fr1" style:family="graphic" style:parent-style-name="Frame">
      <style:graphic-properties fo:margin-left="0.1252in" fo:margin-right="0.1252in" fo:margin-top="0in" fo:margin-bottom="0in" style:vertical-pos="from-top" style:vertical-rel="page" style:horizontal-pos="from-left" style:horizontal-rel="page-content" draw:opacity="0%" fo:padding="0in" fo:border="none"/>
    </style:style>
    <style:style style:name="Sect1" style:family="section">
      <style:section-properties style:editable="false">
        <style:columns fo:column-count="1" fo:column-gap="0in"/>
      </style:section-properties>
    </style:style>
    <style:style style:name="gr1" style:family="graphic">
      <style:graphic-properties draw:stroke="solid" svg:stroke-width="0.0102in" svg:stroke-color="#000000" draw:stroke-linejoin="miter" draw:fill="solid" draw:fill-color="#000000" draw:textarea-vertical-align="top" draw:auto-grow-height="false" fo:min-height="0in" fo:min-width="2.7929in" fo:padding-top="0.0492in" fo:padding-bottom="0.0492in" fo:padding-left="0.0984in" fo:padding-right="0.0984in" fo:wrap-option="wrap" loext:decorative="false" fo:margin-left="0.0102in" fo:margin-right="0.0102in" fo:margin-top="0.0209in" fo:margin-bottom="0.0134in" style:run-through="foreground" style:vertical-pos="top" style:vertical-rel="baseline"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4" loext:marker-style-name="T1"/>
      <text:p text:style-name="P63" loext:marker-style-name="T1"/>
      <text:p text:style-name="P63" loext:marker-style-name="T1"/>
      <text:p text:style-name="P63" loext:marker-style-name="T1"/>
      <text:p text:style-name="P106" loext:marker-style-name="T2"><text:span text:style-name="T2">2024 台北金融科技獎</text:span><text:span text:style-name="T2"/></text:p>
      <text:p text:style-name="P106" loext:marker-style-name="T2"><text:span text:style-name="T2">活動簡章</text:span><text:span text:style-name="T2"/></text:p>
      <text:p text:style-name="P65" loext:marker-style-name="T2"/>
      <text:p text:style-name="P65" loext:marker-style-name="T2"/>
      <text:p text:style-name="P65" loext:marker-style-name="T2"/>
      <text:p text:style-name="P65" loext:marker-style-name="T2"/>
      <text:p text:style-name="P107" loext:marker-style-name="T3"><text:span text:style-name="T3">指導單位：金融監督管理委員會</text:span><text:span text:style-name="T3"/></text:p>
      <text:p text:style-name="P107" loext:marker-style-name="T3"><text:span text:style-name="T3">主辦單位：台灣金融服務業聯合總會、台灣金融研訓院</text:span><text:span text:style-name="T3"/></text:p>
      <text:p text:style-name="P107" loext:marker-style-name="T20"><text:span text:style-name="T3">執行單位：芬恩特創新聚落、金融科技創新園區</text:span><text:span text:style-name="T14"><text:line-break/></text:span></text:p>
      <text:p text:style-name="P174" loext:marker-style-name="T15"><text:span text:style-name="T15">中華民國113年6月</text:span><text:span text:style-name="T15"/></text:p>
      <text:p text:style-name="P66" loext:marker-style-name="T14"/>
      <text:table-of-content text:style-name="Sect1" text:protected="true" text:name="Table of Contents1">
        <text:table-of-content-source text:outline-level="3" text:use-index-marks="false">
          <text:index-title-template text:style-name="Contents_20_Heading">目錄
</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extSection">
            <text:p text:style-name="P3" loext:marker-style-name="T86"><text:span text:style-name="T81">目錄</text:span></text:p>
            <text:p text:style-name="P108" loext:marker-style-name="T88"/>
          </text:index-title>
          <text:p text:style-name="Contents_20_1" loext:marker-style-name="T27"><text:a xlink:type="simple" xlink:href="#_Toc162946522" text:style-name="Index_20_Link" text:visited-style-name="Index_20_Link"><text:span text:style-name="T21">壹、</text:span><text:span text:style-name="T27"><text:tab/></text:span><text:span text:style-name="T21">活動背景</text:span><text:span text:style-name="T28"><text:tab/>2</text:span></text:a></text:p>
          <text:p text:style-name="Contents_20_1" loext:marker-style-name="T27"><text:a xlink:type="simple" xlink:href="#_Toc162946523" text:style-name="Index_20_Link" text:visited-style-name="Index_20_Link"><text:span text:style-name="T21">貳、</text:span><text:span text:style-name="T27"><text:tab/></text:span><text:span text:style-name="T21">活動目的</text:span><text:span text:style-name="T28"><text:tab/>3</text:span></text:a></text:p>
          <text:p text:style-name="Contents_20_1" loext:marker-style-name="T27"><text:a xlink:type="simple" xlink:href="#_Toc162946524" text:style-name="Index_20_Link" text:visited-style-name="Index_20_Link"><text:span text:style-name="T21">參、</text:span><text:span text:style-name="T27"><text:tab/></text:span><text:span text:style-name="T21">招募對象</text:span><text:span text:style-name="T28"><text:tab/>4</text:span></text:a></text:p>
          <text:p text:style-name="Contents_20_1" loext:marker-style-name="T27"><text:a xlink:type="simple" xlink:href="#_Toc162946525" text:style-name="Index_20_Link" text:visited-style-name="Index_20_Link"><text:span text:style-name="T21">肆、</text:span><text:span text:style-name="T27"><text:tab/></text:span><text:span text:style-name="T21">活動辦法</text:span><text:span text:style-name="T28"><text:tab/>6</text:span></text:a></text:p>
          <text:p text:style-name="Contents_20_1" loext:marker-style-name="T27"><text:a xlink:type="simple" xlink:href="#_Toc162946526" text:style-name="Index_20_Link" text:visited-style-name="Index_20_Link"><text:span text:style-name="T21">伍、</text:span><text:span text:style-name="T27"><text:tab/></text:span><text:span text:style-name="T21">評選作業</text:span><text:span text:style-name="T28"><text:tab/>9</text:span></text:a></text:p>
          <text:p text:style-name="Contents_20_1" loext:marker-style-name="T27"><text:a xlink:type="simple" xlink:href="#_Toc162946527" text:style-name="Index_20_Link" text:visited-style-name="Index_20_Link"><text:span text:style-name="T21">陸、</text:span><text:span text:style-name="T27"><text:tab/></text:span><text:span text:style-name="T21">評選指標</text:span><text:span text:style-name="T28"><text:tab/>10</text:span></text:a></text:p>
          <text:p text:style-name="Contents_20_1" loext:marker-style-name="T27"><text:a xlink:type="simple" xlink:href="#_Toc162946528" text:style-name="Index_20_Link" text:visited-style-name="Index_20_Link"><text:span text:style-name="T21">柒、</text:span><text:span text:style-name="T27"><text:tab/></text:span><text:span text:style-name="T21">獎勵辦法</text:span><text:span text:style-name="T28"><text:tab/>13</text:span></text:a></text:p>
          <text:p text:style-name="Contents_20_1" loext:marker-style-name="T27"><text:a xlink:type="simple" xlink:href="#_Toc162946529" text:style-name="Index_20_Link" text:visited-style-name="Index_20_Link"><text:span text:style-name="T21">捌、</text:span><text:span text:style-name="T27"><text:tab/></text:span><text:span text:style-name="T21">活動時程</text:span><text:span text:style-name="T28"><text:tab/>14</text:span></text:a></text:p>
          <text:p text:style-name="Contents_20_1" loext:marker-style-name="T27"><text:a xlink:type="simple" xlink:href="#_Toc162946530" text:style-name="Index_20_Link" text:visited-style-name="Index_20_Link"><text:span text:style-name="T21">玖、</text:span><text:span text:style-name="T27"><text:tab/></text:span><text:span text:style-name="T21">智慧財產權聲明</text:span><text:span text:style-name="T28"><text:tab/>15</text:span></text:a></text:p>
          <text:p text:style-name="P1" loext:marker-style-name="T27"><text:a xlink:type="simple" xlink:href="#_Toc162946531" text:style-name="Index_20_Link" text:visited-style-name="Index_20_Link"><text:span text:style-name="T21">壹拾、</text:span><text:span text:style-name="T27"><text:tab/></text:span><text:span text:style-name="T21">注意事項</text:span><text:span text:style-name="T28"><text:tab/>16</text:span></text:a></text:p>
          <text:p text:style-name="P2" loext:marker-style-name="T27"><text:a xlink:type="simple" xlink:href="#_Toc162946532" text:style-name="Index_20_Link" text:visited-style-name="Index_20_Link"><text:span text:style-name="T21">壹拾壹、</text:span><text:span text:style-name="T27"><text:tab/></text:span><text:span text:style-name="T21">聯絡窗口</text:span><text:span text:style-name="T28"><text:tab/>17</text:span></text:a></text:p>
          <text:p text:style-name="Contents_20_1" loext:marker-style-name="T27"><text:a xlink:type="simple" xlink:href="#_Toc162946533" text:style-name="Index_20_Link" text:visited-style-name="Index_20_Link"><text:span text:style-name="T21">附件一、 團隊報名表</text:span><text:span text:style-name="T28"><text:tab/>18</text:span></text:a></text:p>
          <text:p text:style-name="Contents_20_1" loext:marker-style-name="T27"><text:a xlink:type="simple" xlink:href="#_Toc162946534" text:style-name="Index_20_Link" text:visited-style-name="Index_20_Link"><text:span text:style-name="T21">附件二、 2024台北金融科技獎提案計畫書</text:span><text:span text:style-name="T28"><text:tab/>20</text:span></text:a></text:p>
          <text:p text:style-name="Contents_20_1" loext:marker-style-name="T27"><text:a xlink:type="simple" xlink:href="#_Toc162946535" text:style-name="Index_20_Link" text:visited-style-name="Index_20_Link"><text:span text:style-name="T21">附件三、 個資同意書</text:span><text:span text:style-name="T28"><text:tab/>23</text:span></text:a></text:p>
          <text:p text:style-name="Contents_20_1" loext:marker-style-name="T27"><text:a xlink:type="simple" xlink:href="#_Toc162946537" text:style-name="Index_20_Link" text:visited-style-name="Index_20_Link"><text:span text:style-name="T21">附件四、 智慧財產權切結書</text:span><text:span text:style-name="T28"><text:tab/>24</text:span></text:a></text:p>
          <text:p text:style-name="Contents_20_1" loext:marker-style-name="T27"><text:a xlink:type="simple" xlink:href="#_Toc162946538" text:style-name="Index_20_Link" text:visited-style-name="Index_20_Link"><text:span text:style-name="T29">Attachment I. Application form</text:span><text:span text:style-name="T28"><text:tab/>25</text:span></text:a></text:p>
          <text:p text:style-name="Contents_20_1" loext:marker-style-name="T27"><text:a xlink:type="simple" xlink:href="#_Toc162946539" text:style-name="Index_20_Link" text:visited-style-name="Index_20_Link"><text:span text:style-name="T29">Attachment II. Proposal</text:span><text:span text:style-name="T28"><text:tab/>28</text:span></text:a></text:p>
          <text:p text:style-name="Contents_20_1" loext:marker-style-name="T27"><text:a xlink:type="simple" xlink:href="#_Toc162946540" text:style-name="Index_20_Link" text:visited-style-name="Index_20_Link"><text:span text:style-name="T29">Attachment III. Personal data consent letter</text:span><text:span text:style-name="T28"><text:tab/>31</text:span></text:a></text:p>
          <text:p text:style-name="Contents_20_1" loext:marker-style-name="T27"><text:a xlink:type="simple" xlink:href="#_Toc162946541" text:style-name="Index_20_Link" text:visited-style-name="Index_20_Link"><text:span text:style-name="T29">Attachment IV. Affidavit of Intellectual Property Rights</text:span><text:span text:style-name="T28"><text:tab/>32</text:span></text:a></text:p>
          <text:p text:style-name="P109" loext:marker-style-name="T82"><text:soft-page-break/></text:p>
        </text:index-body>
      </text:table-of-content>
      <text:p text:style-name="P110" loext:marker-style-name="T82"/>
      <text:list text:style-name="WWNum1">
        <text:list-item>
          <text:h text:style-name="P175" text:outline-level="1" loext:marker-style-name="T4"><text:bookmark-start text:name="_Toc162946522"/><text:span text:style-name="T4">活動背景</text:span><text:bookmark-end text:name="_Toc162946522"/><text:span text:style-name="T4"/></text:h>
        </text:list-item>
      </text:list>
      <text:p text:style-name="P116" loext:marker-style-name="T83"><text:span text:style-name="T83">為推動金融科技發展，金融監督管理委員會(以下稱金管會)參考當前國際金融科技趨勢，綜合我國目前金融科技發展的需求和重點領域，制定了「金融科技發展路徑圖2.0」，該路徑圖強調並鼓勵生態系裡的各個角色發揮功能，以實現更具包容性、公平性、永續性和國際接軌的金融科技生態環境。爰台灣金融服務業聯合總會與台灣金融研訓院配合相關政策，規劃舉辦「2024台北金融科技獎」，以提供鼓勵機制，徵集業者在提供金融服務或消費者接受金融服務時遇到的挑戰，以解決市場發展所需的問題。透過競賽方式，加強生態系的鏈結，讓金融科技在眾多力量支持下更快速、更健全的發展。</text:span><text:span text:style-name="T83"/></text:p>
      <text:p text:style-name="P116" loext:marker-style-name="T83"><text:span text:style-name="T83">第二屆「2024台北金融科技獎」，由金管會擔任指導單位，台灣金融服務業聯合總會及台灣金融研訓院共同主辦，芬恩特創新聚落及金融科技創新園區負責執行，本活動旨在匯集金融與科技產業的跨領域能量，展現金</text:span><text:bookmark text:name="_GoBack"/><text:span text:style-name="T83">融科技的發展成果，實現創新、合作、交流、互惠的綜效。</text:span><text:span text:style-name="T83"/></text:p>
      <text:p text:style-name="P72" loext:marker-style-name="T7"><text:bookmark-start text:name="_Toc102666346"/></text:p>
      <text:list xml:id="list111437856958550" text:continue-numbering="true" text:style-name="WWNum1">
        <text:list-item>
          <text:h text:style-name="P175" text:outline-level="1" loext:marker-style-name="T4"><text:bookmark-start text:name="_Toc162946523"/><text:span text:style-name="T4">活動目的</text:span><text:bookmark-end text:name="_Toc162946523"/><text:bookmark-end text:name="_Toc102666346"/><text:span text:style-name="T4"/></text:h>
        </text:list-item>
      </text:list>
      <text:p text:style-name="P116" loext:marker-style-name="T83"><text:span text:style-name="T83">為鼓勵金融生態系涵蓋之各種角色發揮功能，促進金融科技的創新與進步，透過辦理2024台北金融科技獎，從中徵選金融科技領域中對於金融創新、共創、國際及綠色金融科技能量等面向具有卓越表現的單位，強化生態系鏈結，金融科技在眾多力量支持下發展更快、更加健全。本次活動參考國內金融科技發展實際需求，針對主管機關推行政策及不同領域、對象設計四大獎項七大組別。以下詳述各獎項之辦理目的。</text:span><text:span text:style-name="T83"/></text:p>
      <text:list text:style-name="WWNum23">
        <text:list-item>
          <text:p text:style-name="P12" loext:marker-style-name="T83"><text:span text:style-name="T83">金融創新獎</text:span><text:span text:style-name="T83"/></text:p>
          <text:list>
            <text:list-item>
              <text:p text:style-name="P12" loext:marker-style-name="T83"><text:span text:style-name="T83">金融機構組：表彰金融機構其所提供之金融科技技術具可行性、商業模式具有創新性，並能應用於市場上，有效解決產業問題。</text:span><text:span text:style-name="T83"/></text:p>
            </text:list-item>
            <text:list-item>
              <text:p text:style-name="P12" loext:marker-style-name="T83"><text:span text:style-name="T83">新創組：表彰金融科技公司其所提供之金融科技技術具可行性、商業模式具有創新性，並能應用於市場上，有效解決產業問題。</text:span><text:span text:style-name="T83"/></text:p>
            </text:list-item>
          </text:list>
        </text:list-item>
        <text:list-item>
          <text:p text:style-name="P12" loext:marker-style-name="T83"><text:span text:style-name="T83">共創典範獎：透過多元、跨域、跨業之共創合作，期能激發創新變革，活化金融科技產業發展，建立學習標竿與典範。</text:span><text:span text:style-name="T83"/></text:p>
        </text:list-item>
        <text:list-item>
          <text:p text:style-name="P12" loext:marker-style-name="T83"><text:span text:style-name="T83">綠色金融科技獎</text:span><text:span text:style-name="T83"/></text:p>
          <text:list>
            <text:list-item>
              <text:p text:style-name="P12" loext:marker-style-name="T83"><text:span text:style-name="T83">金融機構組：表彰金融機構其所提供之綠色金融科技技術、商業模式具有創新性及可行性，能解決市場痛點並促進綠色金融發展和應用，達成淨零碳排。</text:span><text:span text:style-name="T83"/></text:p>
            </text:list-item>
            <text:list-item>
              <text:p text:style-name="P12" loext:marker-style-name="T83"><text:span text:style-name="T83">新創組：表彰金融科技公司其所提供之綠色金融科技技術、商業模式具有創新性及可行性，能解決市場痛點並促進綠色金融發展和應用，達成淨零碳排。</text:span><text:span text:style-name="T83"/></text:p>
            </text:list-item>
            <text:list-item>
              <text:p text:style-name="P12" loext:marker-style-name="T83"><text:span text:style-name="T83">校園組：表彰大專院校學生其所規劃之綠色金融科技技術、商業模式具有創新性及可行性，能解決市場痛點並促進綠色金融發展和應用，達成淨零碳排。</text:span><text:span text:style-name="T83"/></text:p>
            </text:list-item>
          </text:list>
        </text:list-item>
        <text:list-item>
          <text:p text:style-name="P12" loext:marker-style-name="T83"><text:span text:style-name="T83">國際市場潛力獎：鼓勵金融科技公司、學研單位及聯合組隊者，積極開拓國際市場。</text:span><text:bookmark-start text:name="_Toc102666347"/><text:span text:style-name="T83"/></text:p>
        </text:list-item>
      </text:list>
      <text:list xml:id="list111438270988794" text:continue-list="list111437856958550" text:style-name="WWNum1">
        <text:list-item>
          <text:h text:style-name="P175" text:outline-level="1" loext:marker-style-name="T85"><text:bookmark-start text:name="_Toc162946524"/><text:span text:style-name="T4">招募對象</text:span><text:bookmark-end text:name="_Toc162946524"/><text:bookmark-end text:name="_Toc102666347"/><text:span text:style-name="T85"/></text:h>
        </text:list-item>
      </text:list>
      <text:list text:style-name="WWNum24">
        <text:list-item>
          <text:p text:style-name="P13" loext:marker-style-name="T31"><text:span text:style-name="T83">歡迎符合申請資格的團隊踴躍遞件，每一公司(機構)</text:span><text:span text:style-name="T31">可參選之獎項類別不限一項，惟每一獎項限送審一組參選資料，且須為不同提案內容。</text:span></text:p>
        </text:list-item>
        <text:list-item>
          <text:p text:style-name="P13" loext:marker-style-name="T31"><text:span text:style-name="T31">已於「2022台北金融科技獎」獲獎者，該得獎作品不得再報名參加本競賽。</text:span><text:span text:style-name="T31"/></text:p>
        </text:list-item>
        <text:list-item>
          <text:p text:style-name="P13" loext:marker-style-name="T83"><text:span text:style-name="T83">每件提案團隊人數至少2人，至多6人，並應指定一位成員為代表人，負責人得兼任代表人。本活動各項權利義務(包含但不限於主辦單位發送之通知及差旅補助等)，均以該名代表人為通知及受領對象。</text:span><text:span text:style-name="T83"/></text:p>
        </text:list-item>
        <text:list-item>
          <text:p text:style-name="P13" loext:marker-style-name="T83"><text:span text:style-name="T83">團隊名稱、提案名稱將作為活動期間使用，不得使用任何不適當文字。若主辦單位經評估後認為有不合適之情事，有權要求提案團隊於通知日起三個工作日內進行更換。若違反上述規定，主辦單位有權取消提案團隊的報名資格。</text:span><text:span text:style-name="T83"/></text:p>
        </text:list-item>
        <text:list-item>
          <text:p text:style-name="P13" loext:marker-style-name="T83"><text:span text:style-name="T83">本活動針對目前產業需求規劃四大類獎項，各獎項之參賽對象說明如下：</text:span><text:span text:style-name="T83"/></text:p>
        </text:list-item>
      </text:list>
      <text:list text:style-name="WWNum2">
        <text:list-item>
          <text:p text:style-name="P14" loext:marker-style-name="T83"><text:span text:style-name="T83">金融創新獎</text:span><text:span text:style-name="T83"/></text:p>
          <text:list>
            <text:list-item>
              <text:p text:style-name="P14" loext:marker-style-name="T83"><text:span text:style-name="T83">金融機構組：具金融科技技術創新成果之金融機構，且產品服務上線時間為2021/01/01後。</text:span><text:span text:style-name="T83"/></text:p>
            </text:list-item>
            <text:list-item>
              <text:p text:style-name="P14" loext:marker-style-name="T83"><text:span text:style-name="T83">新創組：具金融科技技術創新成果之金融科技公司，且產品服務上線時間為2021/01/01後。</text:span><text:span text:style-name="T83"/></text:p>
            </text:list-item>
          </text:list>
        </text:list-item>
        <text:list-item>
          <text:p text:style-name="P15" loext:marker-style-name="T83"><text:span text:style-name="T83">共創典範獎：由金融機構、金融科技公司、學研單位、科技公司或電信公司聯合組隊。申請團隊應至少包含2個單位的合作，且合作時間為2021/01/01後，其中應至少包含1家金融機構。本獎項由金融機構代表報名。</text:span><text:span text:style-name="T83"/></text:p>
        </text:list-item>
        <text:list-item>
          <text:p text:style-name="P14" loext:marker-style-name="T83"><text:span text:style-name="T83">綠色金融科技獎</text:span><text:span text:style-name="T83"/></text:p>
          <text:list>
            <text:list-item>
              <text:p text:style-name="P14" loext:marker-style-name="T83"><text:span text:style-name="T83">金融機構組：具綠色金融科技技術創新成果之金融機構，且產品服務上線時間為2021/01/01後。</text:span><text:span text:style-name="T83"/></text:p>
            </text:list-item>
            <text:list-item>
              <text:p text:style-name="P14" loext:marker-style-name="T83"><text:span text:style-name="T83">新創組：具綠色金融科技技術創新成果之金融科技公司，且產品服務上線時間為2021/01/01後。</text:span><text:span text:style-name="T83"/></text:p>
            </text:list-item>
            <text:list-item>
              <text:p text:style-name="P14" loext:marker-style-name="T83"><text:span text:style-name="T83">校園組：具綠色金融科技技術創新成果之金融科技提案。如有產品服務上線，時間須為2021/01/01後。</text:span><text:span text:style-name="T83"/></text:p>
            </text:list-item>
          </text:list>
        </text:list-item>
        <text:list-item>
          <text:p text:style-name="P14" loext:marker-style-name="T83"><text:span text:style-name="T83">國際市場潛力獎：有意拓展國際市場之金融科技公司、學研單位或聯合組隊。申請團隊之金融創新服務應具有落地性，對目標市場競爭者及機會有一定程度瞭解，並具進入目標市場的策略與規劃。</text:span><text:bookmark-start text:name="_Toc102666348"/><text:span text:style-name="T83"/></text:p>
        </text:list-item>
      </text:list>
      <text:list xml:id="list111439179511232" text:continue-list="list111438270988794" text:style-name="WWNum1">
        <text:list-item>
          <text:h text:style-name="P175" text:outline-level="1" loext:marker-style-name="T4"><text:bookmark-start text:name="_Toc162946525"/><text:span text:style-name="T4">活動辦法</text:span><text:bookmark-end text:name="_Toc162946525"/><text:bookmark-end text:name="_Toc102666348"/><text:span text:style-name="T4"/></text:h>
        </text:list-item>
      </text:list>
      <text:p text:style-name="P116" loext:marker-style-name="T83"><text:span text:style-name="T83">本次活動分為初賽及決賽二個階段辦理。第一階段「初賽」由主辦單位進行資格審查及評審委員書面審查，通過書審後，即確認入圍決賽名單；第二階段「決賽」以現場或線上簡報方式進行報告審查，各階段所需文件與說明如下：</text:span><text:span text:style-name="T83"/></text:p>
      <text:list xml:id="list3687669894" text:style-name="WWNum25">
        <text:list-item>
          <text:p text:style-name="P16" loext:marker-style-name="T83"><text:span text:style-name="T83">第一階段：初賽</text:span><text:span text:style-name="T83"/></text:p>
        </text:list-item>
      </text:list>
      <text:list text:style-name="WWNum3">
        <text:list-item>
          <text:p text:style-name="P18" loext:marker-style-name="T83"><text:span text:style-name="T83">報名資訊</text:span><text:span text:style-name="T83"/></text:p>
        </text:list-item>
      </text:list>
      <text:p text:style-name="P19" loext:marker-style-name="T83"><text:span text:style-name="T83">1.<text:tab/>收件期間：自</text:span><text:span text:style-name="T84">公告日起至2024年8月2日(五) 18:00為止</text:span><text:span text:style-name="T83">。(以電子郵件時間為憑)</text:span></text:p>
      <text:p text:style-name="P19" loext:marker-style-name="T83"><text:span text:style-name="T83">2.<text:tab/>報名方式：請於本活動網頁下載報名文件，並於截止日前以電子檔(PDF)之形式電郵至活動信箱 fintechspace@iii.org.tw。電子郵件主旨請標示為：【2024台北金融科技獎活動報名：OOOO(參賽獎項/團隊名稱)】。</text:span><text:span text:style-name="T31">(活動網頁：https://www.fintechspace.com.tw/)</text:span></text:p>
      <text:p text:style-name="P19" loext:marker-style-name="T83"><text:span text:style-name="T83">3.<text:tab/>所有報名資料於報名截止後不得更換。</text:span><text:span text:style-name="T83"/></text:p>
      <text:p text:style-name="P19" loext:marker-style-name="T83"><text:span text:style-name="T83">4.<text:tab/>報名資料於活動結束後依「個人資料保護法」處理。</text:span><text:span text:style-name="T83"/></text:p>
      <text:p text:style-name="P19" loext:marker-style-name="T83"><text:span text:style-name="T83">5.<text:tab/>如未於報名截止日前遞件或未於通知日2個工作天內補齊文件，主辦單位得取消參賽資格。</text:span><text:span text:style-name="T83"/></text:p>
      <text:list xml:id="list111437549906432" text:continue-numbering="true" text:style-name="WWNum3">
        <text:list-item>
          <text:p text:style-name="P18" loext:marker-style-name="T83"><text:span text:style-name="T83">報名文件(請參見本活動簡章附件)</text:span><text:span text:style-name="T83"/></text:p>
        </text:list-item>
      </text:list>
      <text:list text:style-name="WWNum5">
        <text:list-item>
          <text:p text:style-name="P20" loext:marker-style-name="T83"><text:span text:style-name="T83">報名國際市場潛力獎者，需繳交全英文報名文件。</text:span><text:span text:style-name="T83"/></text:p>
        </text:list-item>
        <text:list-item>
          <text:p text:style-name="P20" loext:marker-style-name="T83"><text:span text:style-name="T83">報名文件：【附件一】團隊報名表、【附件二】2024台北金融科技獎提案計畫書、【附件三】個資同意書、【附件四】智慧財產權切結書</text:span><text:span text:style-name="T83"/></text:p>
        </text:list-item>
      </text:list>
      <text:list text:continue-list="list111437549906432" text:style-name="WWNum3">
        <text:list-item>
          <text:p text:style-name="P18" loext:marker-style-name="T83"><text:span text:style-name="T83">初賽結果：成功入圍決賽之提案團隊，主辦單位將於2024年9月19日(四)以email通知。無入圍者，恕不另行通知。</text:span><text:span text:style-name="T83"/></text:p>
        </text:list-item>
      </text:list>
      <text:section text:style-name="Sect1" text:name="Section1">
        <text:p text:style-name="P42" loext:marker-style-name="T83"/>
      </text:section>
      <text:list text:continue-list="list3687669894" text:style-name="WWNum25">
        <text:list-item>
          <text:p text:style-name="P17" loext:marker-style-name="T83"><text:span text:style-name="T83">第二階段：決賽</text:span><text:span text:style-name="T83"/></text:p>
        </text:list-item>
      </text:list>
      <text:list xml:id="list2600986980" text:style-name="WWNum4">
        <text:list-item>
          <text:p text:style-name="P22" loext:marker-style-name="T83"><text:span text:style-name="T83">資料繳交</text:span><text:span text:style-name="T83"/></text:p>
        </text:list-item>
      </text:list>
      <text:list text:style-name="WWNum26">
        <text:list-item>
          <text:p text:style-name="P24" loext:marker-style-name="T83"><text:span text:style-name="T83">收件期間：自</text:span><text:span text:style-name="T84">初賽結果公告次日起至2024年10月3日(四)18:00</text:span><text:span text:style-name="T83">為止。(以電子郵件時間為憑)</text:span></text:p>
        </text:list-item>
        <text:list-item>
          <text:p text:style-name="P24" loext:marker-style-name="T84"><text:span text:style-name="T84">決賽日期為2024年10月17日(四)、2024年10月18日(五)，請入圍團隊保留時間。</text:span><text:span text:style-name="T84"/></text:p>
        </text:list-item>
        <text:list-item>
          <text:p text:style-name="P24" loext:marker-style-name="T83"><text:span text:style-name="T83">遞件方式：</text:span><text:span text:style-name="T83"/></text:p>
        </text:list-item>
      </text:list>
      <text:p text:style-name="P21" loext:marker-style-name="T83"><text:span text:style-name="T83">請將「決賽簡報檔」（PPT檔及PDF檔) 電郵至活動信箱</text:span><text:a xlink:type="simple" xlink:href="mailto:fintechspace@iii.org.tw" text:style-name="Internet_20_link" text:visited-style-name="Visited_20_Internet_20_Link"><text:span text:style-name="Internet_20_link"><text:span text:style-name="T83">fintechspace@iii.org.tw</text:span></text:span></text:a><text:span text:style-name="T83">。電子郵件主旨請標示為：【2024台北金融科技獎決賽繳件：OOOO(參賽獎項/團隊名稱)】。</text:span></text:p>
      <text:list text:continue-numbering="true" text:style-name="WWNum26">
        <text:list-item>
          <text:p text:style-name="P24" loext:marker-style-name="T83"><text:span text:style-name="T83">決賽展示若有影音檔或Demo相關設備需求，請於遞件電子郵件中一併提供並主動告知。</text:span><text:span text:style-name="T83"/></text:p>
        </text:list-item>
        <text:list-item>
          <text:p text:style-name="P24" loext:marker-style-name="T83"><text:span text:style-name="T83">遞件成功者將會收到主辦單位的確認回函郵件。</text:span><text:span text:style-name="T83"/></text:p>
        </text:list-item>
        <text:list-item>
          <text:p text:style-name="P24" loext:marker-style-name="T83"><text:span text:style-name="T83">決賽簡報檔及Demo資料於收件截止後不得更換。</text:span><text:span text:style-name="T83"/></text:p>
        </text:list-item>
        <text:list-item>
          <text:p text:style-name="P24" loext:marker-style-name="T83"><text:span text:style-name="T83">如未於截止時間前交件，主辦單位得取消參賽資格。</text:span><text:span text:style-name="T83"/></text:p>
        </text:list-item>
        <text:list-item>
          <text:p text:style-name="P24" loext:marker-style-name="T83"><text:span text:style-name="T83">報名國際市場潛力獎者，需繳交全英文簡報檔。</text:span><text:span text:style-name="T83"/></text:p>
        </text:list-item>
      </text:list>
      <text:p text:style-name="P111" loext:marker-style-name="T83"/>
      <text:list xml:id="list111438521662743" text:continue-list="list2600986980" text:style-name="WWNum4">
        <text:list-item>
          <text:p text:style-name="P23" loext:marker-style-name="T83"><text:span text:style-name="T83">決賽文件</text:span><text:span text:style-name="T83"/></text:p>
        </text:list-item>
      </text:list>
      <text:p text:style-name="P25" loext:marker-style-name="T83"><text:span text:style-name="T83">「決賽簡報檔」，須至少(但不限)含有以下說明，頁數建議至多10-15頁為佳：</text:span><text:span text:style-name="T83"/></text:p>
      <text:list text:style-name="WWNum6">
        <text:list-item>
          <text:p text:style-name="P26" loext:marker-style-name="T83"><text:span text:style-name="T83">封面：報名獎項、提案名稱、參賽團隊名稱。</text:span><text:span text:style-name="T83"/></text:p>
        </text:list-item>
        <text:list-item>
          <text:p text:style-name="P26" loext:marker-style-name="T83"><text:span text:style-name="T83">摘要：整體概念、產品服務說明。</text:span><text:span text:style-name="T83"/></text:p>
        </text:list-item>
        <text:list-item>
          <text:p text:style-name="P26" loext:marker-style-name="T83"><text:span text:style-name="T83">提案目的：產品或系統具體欲解決痛點等。</text:span><text:span text:style-name="T83"/></text:p>
        </text:list-item>
        <text:list-item>
          <text:p text:style-name="P26" loext:marker-style-name="T83"><text:span text:style-name="T83">提案說明：需具體描述規劃、預期執行、分析方法，及應用情境等 (建議搭配圖例)。</text:span><text:span text:style-name="T83"/></text:p>
        </text:list-item>
        <text:list-item>
          <text:p text:style-name="P26" loext:marker-style-name="T83"><text:span text:style-name="T83">提案分析：例如金融科技前瞻性分析、技術成熟度分析、市場競爭分析、適法性分析、資安整備度分析等。</text:span><text:span text:style-name="T83"/></text:p>
        </text:list-item>
        <text:list-item>
          <text:p text:style-name="P26" loext:marker-style-name="T83"><text:span text:style-name="T83">實務經驗：提案內容具實際導入經驗等。</text:span><text:span text:style-name="T83"/></text:p>
        </text:list-item>
        <text:list-item>
          <text:p text:style-name="P26" loext:marker-style-name="T83"><text:span text:style-name="T83">報名國際市場潛力獎者，須另外提供「國際拓展規劃說明」，包含有意拓展之目標市場說明與分析、目標市場之業務佈局及規劃、過往國際拓展經驗（包含參展、業務合作、實際成功案例）描述。</text:span><text:span text:style-name="T83"/></text:p>
        </text:list-item>
      </text:list>
      <text:list text:continue-list="list111438521662743" text:style-name="WWNum4">
        <text:list-item>
          <text:p text:style-name="P22" loext:marker-style-name="T83"><text:span text:style-name="T83">決賽結果</text:span><text:span text:style-name="T83"/></text:p>
        </text:list-item>
      </text:list>
      <text:list text:style-name="WWNum7">
        <text:list-item>
          <text:p text:style-name="P27" loext:marker-style-name="T83"><text:span text:style-name="T83">各獎項將各取三名給予肯定，預計</text:span><text:span text:style-name="T84">2024年10月25日(五)</text:span><text:span text:style-name="T83">獲獎團隊將收到主辦單位電子郵件通知。</text:span></text:p>
        </text:list-item>
        <text:list-item>
          <text:p text:style-name="P27" loext:marker-style-name="T83"><text:span text:style-name="T83">預計</text:span><text:span text:style-name="T84">2024年11月01月(五)、2024年11月02日(六)</text:span><text:span text:style-name="T83">於台北金融科技展進行頒獎與Demo發表。</text:span></text:p>
        </text:list-item>
      </text:list>
      <text:p text:style-name="P112" loext:marker-style-name="T83"/>
      <text:list xml:id="list111437715315276" text:continue-list="list111439179511232" text:style-name="WWNum1">
        <text:list-item>
          <text:h text:style-name="P175" text:outline-level="1" loext:marker-style-name="T4"><text:bookmark-start text:name="_Toc102666349"/><text:bookmark-start text:name="_Toc162946526"/><text:span text:style-name="T4">評選作業</text:span><text:bookmark-end text:name="_Toc102666349"/><text:bookmark-end text:name="_Toc162946526"/><text:span text:style-name="T4"/></text:h>
        </text:list-item>
      </text:list>
      <text:list text:style-name="WWNum27">
        <text:list-item>
          <text:p text:style-name="P28" loext:marker-style-name="T83"><text:span text:style-name="T83">評選階段</text:span><text:span text:style-name="T83"/></text:p>
        </text:list-item>
      </text:list>
      <text:list xml:id="list3621894034" text:style-name="WWNum8">
        <text:list-item>
          <text:p text:style-name="P29" loext:marker-style-name="T83"><text:span text:style-name="T83">初賽：包含「資格審查」、「評審委員書面審查」二個階段，其中：</text:span><text:span text:style-name="T83"/></text:p>
        </text:list-item>
      </text:list>
      <text:list text:style-name="WWNum9">
        <text:list-item>
          <text:p text:style-name="P30" loext:marker-style-name="T83"><text:span text:style-name="T83">「資格審查」將由主辦單位確認申請文件之完整度，如有缺件應於主辦單位電子郵件通知日起算2個工作日內補齊。如未於時間內補齊文件，主辦單位得取消參賽資格。</text:span><text:span text:style-name="T83"/></text:p>
        </text:list-item>
        <text:list-item>
          <text:p text:style-name="P30" loext:marker-style-name="T83"><text:span text:style-name="T83">「評審委員書面審查」採序位法評選，評審委員依每隊得分排序，各評審排序加總後於各類獎項取前8名入圍決賽。</text:span><text:span text:style-name="T83"/></text:p>
        </text:list-item>
      </text:list>
      <text:list text:continue-list="list3621894034" text:style-name="WWNum8">
        <text:list-item>
          <text:p text:style-name="P29" loext:marker-style-name="T83"><text:span text:style-name="T83">決賽：報告審查</text:span><text:span text:style-name="T83"/></text:p>
        </text:list-item>
      </text:list>
      <text:list text:style-name="WWNum10">
        <text:list-item>
          <text:p text:style-name="P31" loext:marker-style-name="T83"><text:span text:style-name="T83">以現場或線上簡報進行，每場簡報共13分鐘，包含「8分鐘簡報、5分鐘團隊綜合回應(含1分鐘團隊準備)」。依評審委員之評分結果，各獎項取前3名為本屆優勝團隊。</text:span><text:span text:style-name="T83"/></text:p>
        </text:list-item>
        <text:list-item>
          <text:p text:style-name="P31" loext:marker-style-name="T83"><text:span text:style-name="T83">「國際市場潛力獎」須以全英文方式發表。</text:span><text:span text:style-name="T83"/></text:p>
        </text:list-item>
      </text:list>
      <text:p text:style-name="P112" loext:marker-style-name="T83"/>
      <text:list xml:id="list111438916548130" text:continue-list="list111437715315276" text:style-name="WWNum1">
        <text:list-item>
          <text:h text:style-name="P175" text:outline-level="1" loext:marker-style-name="T4"><text:bookmark-start text:name="_Toc162946527"/><text:span text:style-name="T4">評選指標</text:span><text:bookmark-end text:name="_Toc162946527"/><text:span text:style-name="T4"/></text:h>
        </text:list-item>
      </text:list>
      <text:p text:style-name="P117" loext:marker-style-name="T83"><text:span text:style-name="T83">評選指標依據各獎項之要求個別訂定如下：</text:span><text:span text:style-name="T83"/></text:p>
      <text:list text:style-name="WWNum28">
        <text:list-item>
          <text:p text:style-name="P32" loext:marker-style-name="T83"><text:span text:style-name="T83">金融創新獎—金融機構組</text:span><text:span text:style-name="T83"/></text:p>
        </text:list-item>
      </text:list>
      <table:table table:name="Table1" table:style-name="Table1">
        <table:table-column table:style-name="Table1.A"/>
        <table:table-column table:style-name="Table1.B" table:number-columns-repeated="2"/>
        <table:table-row table:style-name="Table1.1">
          <table:table-cell table:style-name="Table1.A1" table:number-columns-spanned="3" office:value-type="string">
            <text:p text:style-name="P128" loext:marker-style-name="T33"><text:span text:style-name="T33">評審指標與比重：金融創新獎—金融機構組</text:span><text:span text:style-name="T33"/></text:p>
          </table:table-cell>
          <table:covered-table-cell/>
          <table:covered-table-cell/>
        </table:table-row>
        <table:table-row table:style-name="Table1.1">
          <table:table-cell table:style-name="Table1.A1" office:value-type="string">
            <text:p text:style-name="P81" loext:marker-style-name="T31"/>
          </table:table-cell>
          <table:table-cell table:style-name="Table1.A1" office:value-type="string">
            <text:p text:style-name="P128" loext:marker-style-name="T31"><text:span text:style-name="T31">初賽</text:span><text:span text:style-name="T31"/></text:p>
          </table:table-cell>
          <table:table-cell table:style-name="Table1.C2" office:value-type="string">
            <text:p text:style-name="P128" loext:marker-style-name="T31"><text:span text:style-name="T31">決賽</text:span><text:span text:style-name="T31"/></text:p>
          </table:table-cell>
        </table:table-row>
        <table:table-row table:style-name="Table1.1">
          <table:table-cell table:style-name="Table1.A1" office:value-type="string">
            <text:p text:style-name="P128" loext:marker-style-name="T31"><text:span text:style-name="T31">產品與服務完整性</text:span><text:span text:style-name="T31"/></text:p>
          </table:table-cell>
          <table:table-cell table:style-name="Table1.A1" office:value-type="string">
            <text:p text:style-name="P128" loext:marker-style-name="T83"><text:span text:style-name="T83">25%</text:span><text:span text:style-name="T83"/></text:p>
          </table:table-cell>
          <table:table-cell table:style-name="Table1.A1" office:value-type="string">
            <text:p text:style-name="P128" loext:marker-style-name="T83"><text:span text:style-name="T83">20%</text:span><text:span text:style-name="T83"/></text:p>
          </table:table-cell>
        </table:table-row>
        <table:table-row table:style-name="Table1.1">
          <table:table-cell table:style-name="Table1.A1" office:value-type="string">
            <text:p text:style-name="P128" loext:marker-style-name="T31"><text:span text:style-name="T31">商業與營運模式</text:span><text:span text:style-name="T31"/></text:p>
          </table:table-cell>
          <table:table-cell table:style-name="Table1.A1" office:value-type="string">
            <text:p text:style-name="P128" loext:marker-style-name="T83"><text:span text:style-name="T83">25%</text:span><text:span text:style-name="T83"/></text:p>
          </table:table-cell>
          <table:table-cell table:style-name="Table1.A1" office:value-type="string">
            <text:p text:style-name="P128" loext:marker-style-name="T83"><text:span text:style-name="T83">20%</text:span><text:span text:style-name="T83"/></text:p>
          </table:table-cell>
        </table:table-row>
        <table:table-row table:style-name="Table1.1">
          <table:table-cell table:style-name="Table1.A1" office:value-type="string">
            <text:p text:style-name="P128" loext:marker-style-name="T31"><text:span text:style-name="T31">市場競爭分析</text:span><text:span text:style-name="T31"/></text:p>
          </table:table-cell>
          <table:table-cell table:style-name="Table1.A1" office:value-type="string">
            <text:p text:style-name="P128" loext:marker-style-name="T83"><text:span text:style-name="T83">25%</text:span><text:span text:style-name="T83"/></text:p>
          </table:table-cell>
          <table:table-cell table:style-name="Table1.A1" office:value-type="string">
            <text:p text:style-name="P128" loext:marker-style-name="T83"><text:span text:style-name="T83">20%</text:span><text:span text:style-name="T83"/></text:p>
          </table:table-cell>
        </table:table-row>
        <table:table-row table:style-name="Table1.1">
          <table:table-cell table:style-name="Table1.A1" office:value-type="string">
            <text:p text:style-name="P128" loext:marker-style-name="T31"><text:span text:style-name="T31">技術成熟度</text:span><text:span text:style-name="T31"/></text:p>
          </table:table-cell>
          <table:table-cell table:style-name="Table1.A1" office:value-type="string">
            <text:p text:style-name="P128" loext:marker-style-name="T83"><text:span text:style-name="T83">25%</text:span><text:span text:style-name="T83"/></text:p>
          </table:table-cell>
          <table:table-cell table:style-name="Table1.A1" office:value-type="string">
            <text:p text:style-name="P128" loext:marker-style-name="T83"><text:span text:style-name="T83">20%</text:span><text:span text:style-name="T83"/></text:p>
          </table:table-cell>
        </table:table-row>
        <table:table-row table:style-name="Table1.1">
          <table:table-cell table:style-name="Table1.A1" office:value-type="string">
            <text:p text:style-name="P128" loext:marker-style-name="T31"><text:span text:style-name="T31">簡報能力</text:span><text:span text:style-name="T31"/></text:p>
          </table:table-cell>
          <table:table-cell table:style-name="Table1.A1" office:value-type="string">
            <text:p text:style-name="P128" loext:marker-style-name="T83"><text:span text:style-name="T83">-</text:span><text:span text:style-name="T83"/></text:p>
          </table:table-cell>
          <table:table-cell table:style-name="Table1.A1" office:value-type="string">
            <text:p text:style-name="P128" loext:marker-style-name="T83"><text:span text:style-name="T83">20%</text:span><text:span text:style-name="T83"/></text:p>
          </table:table-cell>
        </table:table-row>
      </table:table>
      <text:list text:continue-numbering="true" text:style-name="WWNum28">
        <text:list-item>
          <text:p text:style-name="P32" loext:marker-style-name="T83"><text:span text:style-name="T83">金融創新獎—新創組</text:span><text:span text:style-name="T83"/></text:p>
        </text:list-item>
      </text:list>
      <table:table table:name="Table2" table:style-name="Table2">
        <table:table-column table:style-name="Table2.A"/>
        <table:table-column table:style-name="Table2.B" table:number-columns-repeated="2"/>
        <table:table-row table:style-name="Table2.1">
          <table:table-cell table:style-name="Table2.A1" table:number-columns-spanned="3" office:value-type="string">
            <text:p text:style-name="P128" loext:marker-style-name="T33"><text:span text:style-name="T33">評審指標與比重：金融創新獎—新創組</text:span><text:span text:style-name="T33"/></text:p>
          </table:table-cell>
          <table:covered-table-cell/>
          <table:covered-table-cell/>
        </table:table-row>
        <table:table-row table:style-name="Table2.1">
          <table:table-cell table:style-name="Table2.A1" office:value-type="string">
            <text:p text:style-name="P81" loext:marker-style-name="T31"/>
          </table:table-cell>
          <table:table-cell table:style-name="Table2.A1" office:value-type="string">
            <text:p text:style-name="P128" loext:marker-style-name="T31"><text:span text:style-name="T31">初賽</text:span><text:span text:style-name="T31"/></text:p>
          </table:table-cell>
          <table:table-cell table:style-name="Table2.C2" office:value-type="string">
            <text:p text:style-name="P128" loext:marker-style-name="T31"><text:span text:style-name="T31">決賽</text:span><text:span text:style-name="T31"/></text:p>
          </table:table-cell>
        </table:table-row>
        <table:table-row table:style-name="Table2.1">
          <table:table-cell table:style-name="Table2.A1" office:value-type="string">
            <text:p text:style-name="P128" loext:marker-style-name="T31"><text:span text:style-name="T31">產品與服務完整性</text:span><text:span text:style-name="T31"/></text:p>
          </table:table-cell>
          <table:table-cell table:style-name="Table2.A1" office:value-type="string">
            <text:p text:style-name="P128" loext:marker-style-name="T83"><text:span text:style-name="T83">25%</text:span><text:span text:style-name="T83"/></text:p>
          </table:table-cell>
          <table:table-cell table:style-name="Table2.A1" office:value-type="string">
            <text:p text:style-name="P128" loext:marker-style-name="T83"><text:span text:style-name="T83">20%</text:span><text:span text:style-name="T83"/></text:p>
          </table:table-cell>
        </table:table-row>
        <table:table-row table:style-name="Table2.1">
          <table:table-cell table:style-name="Table2.A1" office:value-type="string">
            <text:p text:style-name="P128" loext:marker-style-name="T31"><text:span text:style-name="T31">商業與營運模式</text:span><text:span text:style-name="T31"/></text:p>
          </table:table-cell>
          <table:table-cell table:style-name="Table2.A1" office:value-type="string">
            <text:p text:style-name="P128" loext:marker-style-name="T83"><text:span text:style-name="T83">25%</text:span><text:span text:style-name="T83"/></text:p>
          </table:table-cell>
          <table:table-cell table:style-name="Table2.A1" office:value-type="string">
            <text:p text:style-name="P128" loext:marker-style-name="T83"><text:span text:style-name="T83">20%</text:span><text:span text:style-name="T83"/></text:p>
          </table:table-cell>
        </table:table-row>
        <table:table-row table:style-name="Table2.1">
          <table:table-cell table:style-name="Table2.A1" office:value-type="string">
            <text:p text:style-name="P128" loext:marker-style-name="T31"><text:span text:style-name="T31">市場競爭分析</text:span><text:span text:style-name="T31"/></text:p>
          </table:table-cell>
          <table:table-cell table:style-name="Table2.A1" office:value-type="string">
            <text:p text:style-name="P128" loext:marker-style-name="T83"><text:span text:style-name="T83">25%</text:span><text:span text:style-name="T83"/></text:p>
          </table:table-cell>
          <table:table-cell table:style-name="Table2.A1" office:value-type="string">
            <text:p text:style-name="P128" loext:marker-style-name="T83"><text:span text:style-name="T83">20%</text:span><text:span text:style-name="T83"/></text:p>
          </table:table-cell>
        </table:table-row>
        <table:table-row table:style-name="Table2.1">
          <table:table-cell table:style-name="Table2.A1" office:value-type="string">
            <text:p text:style-name="P128" loext:marker-style-name="T31"><text:span text:style-name="T31">技術成熟度</text:span><text:span text:style-name="T31"/></text:p>
          </table:table-cell>
          <table:table-cell table:style-name="Table2.A1" office:value-type="string">
            <text:p text:style-name="P128" loext:marker-style-name="T83"><text:span text:style-name="T83">25%</text:span><text:span text:style-name="T83"/></text:p>
          </table:table-cell>
          <table:table-cell table:style-name="Table2.A1" office:value-type="string">
            <text:p text:style-name="P128" loext:marker-style-name="T83"><text:span text:style-name="T83">20%</text:span><text:span text:style-name="T83"/></text:p>
          </table:table-cell>
        </table:table-row>
        <table:table-row table:style-name="Table2.1">
          <table:table-cell table:style-name="Table2.A1" office:value-type="string">
            <text:p text:style-name="P128" loext:marker-style-name="T31"><text:span text:style-name="T31">簡報能力</text:span><text:span text:style-name="T31"/></text:p>
          </table:table-cell>
          <table:table-cell table:style-name="Table2.A1" office:value-type="string">
            <text:p text:style-name="P128" loext:marker-style-name="T83"><text:span text:style-name="T83">-</text:span><text:span text:style-name="T83"/></text:p>
          </table:table-cell>
          <table:table-cell table:style-name="Table2.A1" office:value-type="string">
            <text:p text:style-name="P128" loext:marker-style-name="T83"><text:span text:style-name="T83">20%</text:span><text:span text:style-name="T83"/></text:p>
          </table:table-cell>
        </table:table-row>
      </table:table>
      <text:list text:continue-numbering="true" text:style-name="WWNum28">
        <text:list-item>
          <text:p text:style-name="P32" loext:marker-style-name="T83"><text:span text:style-name="T83">共創典範獎</text:span><text:span text:style-name="T83"/></text:p>
        </text:list-item>
      </text:list>
      <table:table table:name="Table3" table:style-name="Table3">
        <table:table-column table:style-name="Table3.A"/>
        <table:table-column table:style-name="Table3.B" table:number-columns-repeated="2"/>
        <text:soft-page-break/>
        <table:table-row table:style-name="Table3.1">
          <table:table-cell table:style-name="Table3.A1" table:number-columns-spanned="3" office:value-type="string">
            <text:p text:style-name="P128" loext:marker-style-name="T33"><text:span text:style-name="T33">評審指標與比重：共創典範獎</text:span><text:span text:style-name="T33"/></text:p>
          </table:table-cell>
          <table:covered-table-cell/>
          <table:covered-table-cell/>
        </table:table-row>
        <table:table-row table:style-name="Table3.1">
          <table:table-cell table:style-name="Table3.A1" office:value-type="string">
            <text:p text:style-name="P81" loext:marker-style-name="T31"/>
          </table:table-cell>
          <table:table-cell table:style-name="Table3.A1" office:value-type="string">
            <text:p text:style-name="P128" loext:marker-style-name="T31"><text:span text:style-name="T31">初賽</text:span><text:span text:style-name="T31"/></text:p>
          </table:table-cell>
          <table:table-cell table:style-name="Table3.C2" office:value-type="string">
            <text:p text:style-name="P128" loext:marker-style-name="T31"><text:span text:style-name="T31">決賽</text:span><text:span text:style-name="T31"/></text:p>
          </table:table-cell>
        </table:table-row>
        <table:table-row table:style-name="Table3.1">
          <table:table-cell table:style-name="Table3.A1" office:value-type="string">
            <text:p text:style-name="P128" loext:marker-style-name="T31"><text:span text:style-name="T31">產品與服務完整性</text:span><text:span text:style-name="T31"/></text:p>
          </table:table-cell>
          <table:table-cell table:style-name="Table3.A1" office:value-type="string">
            <text:p text:style-name="P128" loext:marker-style-name="T31"><text:span text:style-name="T31">30%</text:span><text:span text:style-name="T31"/></text:p>
          </table:table-cell>
          <table:table-cell table:style-name="Table3.A1" office:value-type="string">
            <text:p text:style-name="P128" loext:marker-style-name="T31"><text:span text:style-name="T31">20%</text:span><text:span text:style-name="T31"/></text:p>
          </table:table-cell>
        </table:table-row>
        <table:table-row table:style-name="Table3.1">
          <table:table-cell table:style-name="Table3.A1" office:value-type="string">
            <text:p text:style-name="P128" loext:marker-style-name="T31"><text:span text:style-name="T31">商業與營運模式</text:span><text:span text:style-name="T31"/></text:p>
          </table:table-cell>
          <table:table-cell table:style-name="Table3.A1" office:value-type="string">
            <text:p text:style-name="P128" loext:marker-style-name="T31"><text:span text:style-name="T31">20%</text:span><text:span text:style-name="T31"/></text:p>
          </table:table-cell>
          <table:table-cell table:style-name="Table3.A1" office:value-type="string">
            <text:p text:style-name="P128" loext:marker-style-name="T31"><text:span text:style-name="T31">20%</text:span><text:span text:style-name="T31"/></text:p>
          </table:table-cell>
        </table:table-row>
        <table:table-row table:style-name="Table3.1">
          <table:table-cell table:style-name="Table3.A1" office:value-type="string">
            <text:p text:style-name="P128" loext:marker-style-name="T31"><text:span text:style-name="T31">市場競爭分析</text:span><text:span text:style-name="T31"/></text:p>
          </table:table-cell>
          <table:table-cell table:style-name="Table3.A1" office:value-type="string">
            <text:p text:style-name="P128" loext:marker-style-name="T31"><text:span text:style-name="T31">20%</text:span><text:span text:style-name="T31"/></text:p>
          </table:table-cell>
          <table:table-cell table:style-name="Table3.A1" office:value-type="string">
            <text:p text:style-name="P128" loext:marker-style-name="T31"><text:span text:style-name="T31">20%</text:span><text:span text:style-name="T31"/></text:p>
          </table:table-cell>
        </table:table-row>
        <table:table-row table:style-name="Table3.1">
          <table:table-cell table:style-name="Table3.A1" office:value-type="string">
            <text:p text:style-name="P128" loext:marker-style-name="T31"><text:span text:style-name="T31">共創成功關鍵</text:span><text:span text:style-name="T31"/></text:p>
          </table:table-cell>
          <table:table-cell table:style-name="Table3.A1" office:value-type="string">
            <text:p text:style-name="P128" loext:marker-style-name="T31"><text:span text:style-name="T31">30%</text:span><text:span text:style-name="T31"/></text:p>
          </table:table-cell>
          <table:table-cell table:style-name="Table3.A1" office:value-type="string">
            <text:p text:style-name="P128" loext:marker-style-name="T31"><text:span text:style-name="T31">30%</text:span><text:span text:style-name="T31"/></text:p>
          </table:table-cell>
        </table:table-row>
        <table:table-row table:style-name="Table3.1">
          <table:table-cell table:style-name="Table3.A1" office:value-type="string">
            <text:p text:style-name="P128" loext:marker-style-name="T31"><text:span text:style-name="T31">簡報能力</text:span><text:span text:style-name="T31"/></text:p>
          </table:table-cell>
          <table:table-cell table:style-name="Table3.A1" office:value-type="string">
            <text:p text:style-name="P128" loext:marker-style-name="T31"><text:span text:style-name="T31">-</text:span><text:span text:style-name="T31"/></text:p>
          </table:table-cell>
          <table:table-cell table:style-name="Table3.A1" office:value-type="string">
            <text:p text:style-name="P128" loext:marker-style-name="T31"><text:span text:style-name="T31">10%</text:span><text:span text:style-name="T31"/></text:p>
          </table:table-cell>
        </table:table-row>
      </table:table>
      <text:p text:style-name="P115" loext:marker-style-name="T83"/>
      <text:list text:continue-numbering="true" text:style-name="WWNum28">
        <text:list-item>
          <text:p text:style-name="P33" loext:marker-style-name="T83"><text:span text:style-name="T83">綠色金融科技獎—金融機構組</text:span><text:span text:style-name="T83"/></text:p>
        </text:list-item>
      </text:list>
      <table:table table:name="Table4" table:style-name="Table4">
        <table:table-column table:style-name="Table4.A"/>
        <table:table-column table:style-name="Table4.B" table:number-columns-repeated="2"/>
        <table:table-row table:style-name="Table4.1">
          <table:table-cell table:style-name="Table4.A1" table:number-columns-spanned="3" office:value-type="string">
            <text:p text:style-name="P128" loext:marker-style-name="T33"><text:span text:style-name="T33">評審指標與比重：綠色金融科技獎—金融機構組</text:span><text:span text:style-name="T33"/></text:p>
          </table:table-cell>
          <table:covered-table-cell/>
          <table:covered-table-cell/>
        </table:table-row>
        <table:table-row table:style-name="Table4.1">
          <table:table-cell table:style-name="Table4.A1" office:value-type="string">
            <text:p text:style-name="P81" loext:marker-style-name="T31"/>
          </table:table-cell>
          <table:table-cell table:style-name="Table4.A1" office:value-type="string">
            <text:p text:style-name="P128" loext:marker-style-name="T31"><text:span text:style-name="T31">初賽</text:span><text:span text:style-name="T31"/></text:p>
          </table:table-cell>
          <table:table-cell table:style-name="Table4.C2" office:value-type="string">
            <text:p text:style-name="P128" loext:marker-style-name="T31"><text:span text:style-name="T31">決賽</text:span><text:span text:style-name="T31"/></text:p>
          </table:table-cell>
        </table:table-row>
        <table:table-row table:style-name="Table4.1">
          <table:table-cell table:style-name="Table4.A1" office:value-type="string">
            <text:p text:style-name="P128" loext:marker-style-name="T31"><text:span text:style-name="T31">產品與服務完整性</text:span><text:span text:style-name="T31"/></text:p>
          </table:table-cell>
          <table:table-cell table:style-name="Table4.A1" office:value-type="string">
            <text:p text:style-name="P128" loext:marker-style-name="T83"><text:span text:style-name="T83">25%</text:span><text:span text:style-name="T83"/></text:p>
          </table:table-cell>
          <table:table-cell table:style-name="Table4.A1" office:value-type="string">
            <text:p text:style-name="P128" loext:marker-style-name="T83"><text:span text:style-name="T83">20%</text:span><text:span text:style-name="T83"/></text:p>
          </table:table-cell>
        </table:table-row>
        <table:table-row table:style-name="Table4.1">
          <table:table-cell table:style-name="Table4.A1" office:value-type="string">
            <text:p text:style-name="P128" loext:marker-style-name="T31"><text:span text:style-name="T31">商業與營運模式</text:span><text:span text:style-name="T31"/></text:p>
          </table:table-cell>
          <table:table-cell table:style-name="Table4.A1" office:value-type="string">
            <text:p text:style-name="P128" loext:marker-style-name="T83"><text:span text:style-name="T83">25%</text:span><text:span text:style-name="T83"/></text:p>
          </table:table-cell>
          <table:table-cell table:style-name="Table4.A1" office:value-type="string">
            <text:p text:style-name="P128" loext:marker-style-name="T83"><text:span text:style-name="T83">20%</text:span><text:span text:style-name="T83"/></text:p>
          </table:table-cell>
        </table:table-row>
        <table:table-row table:style-name="Table4.1">
          <table:table-cell table:style-name="Table4.A1" office:value-type="string">
            <text:p text:style-name="P128" loext:marker-style-name="T31"><text:span text:style-name="T31">市場競爭分析</text:span><text:span text:style-name="T31"/></text:p>
          </table:table-cell>
          <table:table-cell table:style-name="Table4.A1" office:value-type="string">
            <text:p text:style-name="P128" loext:marker-style-name="T83"><text:span text:style-name="T83">25%</text:span><text:span text:style-name="T83"/></text:p>
          </table:table-cell>
          <table:table-cell table:style-name="Table4.A1" office:value-type="string">
            <text:p text:style-name="P128" loext:marker-style-name="T83"><text:span text:style-name="T83">20%</text:span><text:span text:style-name="T83"/></text:p>
          </table:table-cell>
        </table:table-row>
        <table:table-row table:style-name="Table4.1">
          <table:table-cell table:style-name="Table4.A1" office:value-type="string">
            <text:p text:style-name="P128" loext:marker-style-name="T31"><text:span text:style-name="T31">技術成熟度</text:span><text:span text:style-name="T31"/></text:p>
          </table:table-cell>
          <table:table-cell table:style-name="Table4.A1" office:value-type="string">
            <text:p text:style-name="P128" loext:marker-style-name="T83"><text:span text:style-name="T83">25%</text:span><text:span text:style-name="T83"/></text:p>
          </table:table-cell>
          <table:table-cell table:style-name="Table4.A1" office:value-type="string">
            <text:p text:style-name="P128" loext:marker-style-name="T83"><text:span text:style-name="T83">20%</text:span><text:span text:style-name="T83"/></text:p>
          </table:table-cell>
        </table:table-row>
        <table:table-row table:style-name="Table4.1">
          <table:table-cell table:style-name="Table4.A1" office:value-type="string">
            <text:p text:style-name="P128" loext:marker-style-name="T31"><text:span text:style-name="T31">簡報能力</text:span><text:span text:style-name="T31"/></text:p>
          </table:table-cell>
          <table:table-cell table:style-name="Table4.A1" office:value-type="string">
            <text:p text:style-name="P128" loext:marker-style-name="T83"><text:span text:style-name="T83">-</text:span><text:span text:style-name="T83"/></text:p>
          </table:table-cell>
          <table:table-cell table:style-name="Table4.A1" office:value-type="string">
            <text:p text:style-name="P128" loext:marker-style-name="T83"><text:span text:style-name="T83">20%</text:span><text:span text:style-name="T83"/></text:p>
          </table:table-cell>
        </table:table-row>
      </table:table>
      <text:p text:style-name="P43" loext:marker-style-name="T83"/>
      <text:list text:continue-numbering="true" text:style-name="WWNum28">
        <text:list-item>
          <text:p text:style-name="P32" loext:marker-style-name="T83"><text:span text:style-name="T83">綠色金融科技獎—新創組</text:span><text:span text:style-name="T83"/></text:p>
        </text:list-item>
      </text:list>
      <table:table table:name="Table5" table:style-name="Table5">
        <table:table-column table:style-name="Table5.A"/>
        <table:table-column table:style-name="Table5.B" table:number-columns-repeated="2"/>
        <table:table-row table:style-name="Table5.1">
          <table:table-cell table:style-name="Table5.A1" table:number-columns-spanned="3" office:value-type="string">
            <text:p text:style-name="P128" loext:marker-style-name="T33"><text:span text:style-name="T33">評審指標與比重：綠色金融科技獎—新創組</text:span><text:span text:style-name="T33"/></text:p>
          </table:table-cell>
          <table:covered-table-cell/>
          <table:covered-table-cell/>
        </table:table-row>
        <table:table-row table:style-name="Table5.1">
          <table:table-cell table:style-name="Table5.A1" office:value-type="string">
            <text:p text:style-name="P81" loext:marker-style-name="T31"/>
          </table:table-cell>
          <table:table-cell table:style-name="Table5.A1" office:value-type="string">
            <text:p text:style-name="P128" loext:marker-style-name="T31"><text:span text:style-name="T31">初賽</text:span><text:span text:style-name="T31"/></text:p>
          </table:table-cell>
          <table:table-cell table:style-name="Table5.C2" office:value-type="string">
            <text:p text:style-name="P128" loext:marker-style-name="T31"><text:span text:style-name="T31">決賽</text:span><text:span text:style-name="T31"/></text:p>
          </table:table-cell>
        </table:table-row>
        <table:table-row table:style-name="Table5.1">
          <table:table-cell table:style-name="Table5.A1" office:value-type="string">
            <text:p text:style-name="P128" loext:marker-style-name="T31"><text:span text:style-name="T31">產品與服務完整性</text:span><text:span text:style-name="T31"/></text:p>
          </table:table-cell>
          <table:table-cell table:style-name="Table5.A1" office:value-type="string">
            <text:p text:style-name="P128" loext:marker-style-name="T83"><text:span text:style-name="T83">25%</text:span><text:span text:style-name="T83"/></text:p>
          </table:table-cell>
          <table:table-cell table:style-name="Table5.A1" office:value-type="string">
            <text:p text:style-name="P128" loext:marker-style-name="T83"><text:span text:style-name="T83">20%</text:span><text:span text:style-name="T83"/></text:p>
          </table:table-cell>
        </table:table-row>
        <table:table-row table:style-name="Table5.1">
          <table:table-cell table:style-name="Table5.A1" office:value-type="string">
            <text:p text:style-name="P128" loext:marker-style-name="T31"><text:span text:style-name="T31">商業與營運模式</text:span><text:span text:style-name="T31"/></text:p>
          </table:table-cell>
          <table:table-cell table:style-name="Table5.A1" office:value-type="string">
            <text:p text:style-name="P128" loext:marker-style-name="T83"><text:span text:style-name="T83">25%</text:span><text:span text:style-name="T83"/></text:p>
          </table:table-cell>
          <table:table-cell table:style-name="Table5.A1" office:value-type="string">
            <text:p text:style-name="P128" loext:marker-style-name="T83"><text:span text:style-name="T83">20%</text:span><text:span text:style-name="T83"/></text:p>
          </table:table-cell>
        </table:table-row>
        <table:table-row table:style-name="Table5.1">
          <table:table-cell table:style-name="Table5.A1" office:value-type="string">
            <text:p text:style-name="P128" loext:marker-style-name="T31"><text:span text:style-name="T31">市場競爭分析</text:span><text:span text:style-name="T31"/></text:p>
          </table:table-cell>
          <table:table-cell table:style-name="Table5.A1" office:value-type="string">
            <text:p text:style-name="P128" loext:marker-style-name="T83"><text:span text:style-name="T83">25%</text:span><text:span text:style-name="T83"/></text:p>
          </table:table-cell>
          <table:table-cell table:style-name="Table5.A1" office:value-type="string">
            <text:p text:style-name="P128" loext:marker-style-name="T83"><text:span text:style-name="T83">20%</text:span><text:span text:style-name="T83"/></text:p>
          </table:table-cell>
        </table:table-row>
        <table:table-row table:style-name="Table5.1">
          <table:table-cell table:style-name="Table5.A1" office:value-type="string">
            <text:p text:style-name="P128" loext:marker-style-name="T31"><text:span text:style-name="T31">技術成熟度</text:span><text:span text:style-name="T31"/></text:p>
          </table:table-cell>
          <table:table-cell table:style-name="Table5.A1" office:value-type="string">
            <text:p text:style-name="P128" loext:marker-style-name="T83"><text:span text:style-name="T83">25%</text:span><text:span text:style-name="T83"/></text:p>
          </table:table-cell>
          <table:table-cell table:style-name="Table5.A1" office:value-type="string">
            <text:p text:style-name="P128" loext:marker-style-name="T83"><text:span text:style-name="T83">20%</text:span><text:span text:style-name="T83"/></text:p>
          </table:table-cell>
        </table:table-row>
        <table:table-row table:style-name="Table5.1">
          <table:table-cell table:style-name="Table5.A1" office:value-type="string">
            <text:p text:style-name="P128" loext:marker-style-name="T31"><text:span text:style-name="T31">簡報能力</text:span><text:span text:style-name="T31"/></text:p>
          </table:table-cell>
          <table:table-cell table:style-name="Table5.A1" office:value-type="string">
            <text:p text:style-name="P128" loext:marker-style-name="T83"><text:span text:style-name="T83">-</text:span><text:span text:style-name="T83"/></text:p>
          </table:table-cell>
          <table:table-cell table:style-name="Table5.A1" office:value-type="string">
            <text:p text:style-name="P128" loext:marker-style-name="T83"><text:span text:style-name="T83">20%</text:span><text:span text:style-name="T83"/></text:p>
          </table:table-cell>
        </table:table-row>
      </table:table>
      <text:p text:style-name="P43" loext:marker-style-name="T83"/>
      <text:list text:continue-numbering="true" text:style-name="WWNum28">
        <text:list-item>
          <text:p text:style-name="P32" loext:marker-style-name="T83"><text:span text:style-name="T83">綠色金融科技獎—校園組</text:span><text:span text:style-name="T83"/></text:p>
        </text:list-item>
      </text:list>
      <table:table table:name="Table6" table:style-name="Table6">
        <table:table-column table:style-name="Table6.A"/>
        <table:table-column table:style-name="Table6.B" table:number-columns-repeated="2"/>
        <text:soft-page-break/>
        <table:table-row table:style-name="Table6.1">
          <table:table-cell table:style-name="Table6.A1" table:number-columns-spanned="3" office:value-type="string">
            <text:p text:style-name="P128" loext:marker-style-name="T33"><text:span text:style-name="T33">評審指標與比重：綠色金融科技獎—校園組</text:span><text:span text:style-name="T33"/></text:p>
          </table:table-cell>
          <table:covered-table-cell/>
          <table:covered-table-cell/>
        </table:table-row>
        <table:table-row table:style-name="Table6.1">
          <table:table-cell table:style-name="Table6.A1" office:value-type="string">
            <text:p text:style-name="P81" loext:marker-style-name="T31"/>
          </table:table-cell>
          <table:table-cell table:style-name="Table6.A1" office:value-type="string">
            <text:p text:style-name="P128" loext:marker-style-name="T31"><text:span text:style-name="T31">初賽</text:span><text:span text:style-name="T31"/></text:p>
          </table:table-cell>
          <table:table-cell table:style-name="Table6.C2" office:value-type="string">
            <text:p text:style-name="P128" loext:marker-style-name="T31"><text:span text:style-name="T31">決賽</text:span><text:span text:style-name="T31"/></text:p>
          </table:table-cell>
        </table:table-row>
        <table:table-row table:style-name="Table6.1">
          <table:table-cell table:style-name="Table6.A1" office:value-type="string">
            <text:p text:style-name="P128" loext:marker-style-name="T31"><text:span text:style-name="T31">產品與服務完整性</text:span><text:span text:style-name="T31"/></text:p>
          </table:table-cell>
          <table:table-cell table:style-name="Table6.A1" office:value-type="string">
            <text:p text:style-name="P128" loext:marker-style-name="T83"><text:span text:style-name="T83">30%</text:span><text:span text:style-name="T83"/></text:p>
          </table:table-cell>
          <table:table-cell table:style-name="Table6.A1" office:value-type="string">
            <text:p text:style-name="P128" loext:marker-style-name="T83"><text:span text:style-name="T83">25%</text:span><text:span text:style-name="T83"/></text:p>
          </table:table-cell>
        </table:table-row>
        <table:table-row table:style-name="Table6.1">
          <table:table-cell table:style-name="Table6.A1" office:value-type="string">
            <text:p text:style-name="P128" loext:marker-style-name="T31"><text:span text:style-name="T31">產品與服務創新性</text:span><text:span text:style-name="T31"/></text:p>
          </table:table-cell>
          <table:table-cell table:style-name="Table6.A1" office:value-type="string">
            <text:p text:style-name="P128" loext:marker-style-name="T83"><text:span text:style-name="T83">30%</text:span><text:span text:style-name="T83"/></text:p>
          </table:table-cell>
          <table:table-cell table:style-name="Table6.A1" office:value-type="string">
            <text:p text:style-name="P128" loext:marker-style-name="T83"><text:span text:style-name="T83">25%</text:span><text:span text:style-name="T83"/></text:p>
          </table:table-cell>
        </table:table-row>
        <table:table-row table:style-name="Table6.1">
          <table:table-cell table:style-name="Table6.A1" office:value-type="string">
            <text:p text:style-name="P128" loext:marker-style-name="T31"><text:span text:style-name="T31">市場競爭分析</text:span><text:span text:style-name="T31"/></text:p>
          </table:table-cell>
          <table:table-cell table:style-name="Table6.A1" office:value-type="string">
            <text:p text:style-name="P128" loext:marker-style-name="T83"><text:span text:style-name="T83">20%</text:span><text:span text:style-name="T83"/></text:p>
          </table:table-cell>
          <table:table-cell table:style-name="Table6.A1" office:value-type="string">
            <text:p text:style-name="P128" loext:marker-style-name="T83"><text:span text:style-name="T83">20%</text:span><text:span text:style-name="T83"/></text:p>
          </table:table-cell>
        </table:table-row>
        <table:table-row table:style-name="Table6.1">
          <table:table-cell table:style-name="Table6.A1" office:value-type="string">
            <text:p text:style-name="P128" loext:marker-style-name="T31"><text:span text:style-name="T31">技術成熟度</text:span><text:span text:style-name="T31"/></text:p>
          </table:table-cell>
          <table:table-cell table:style-name="Table6.A1" office:value-type="string">
            <text:p text:style-name="P128" loext:marker-style-name="T83"><text:span text:style-name="T83">20%</text:span><text:span text:style-name="T83"/></text:p>
          </table:table-cell>
          <table:table-cell table:style-name="Table6.A1" office:value-type="string">
            <text:p text:style-name="P128" loext:marker-style-name="T83"><text:span text:style-name="T83">20%</text:span><text:span text:style-name="T83"/></text:p>
          </table:table-cell>
        </table:table-row>
        <table:table-row table:style-name="Table6.1">
          <table:table-cell table:style-name="Table6.A1" office:value-type="string">
            <text:p text:style-name="P128" loext:marker-style-name="T31"><text:span text:style-name="T31">簡報能力</text:span><text:span text:style-name="T31"/></text:p>
          </table:table-cell>
          <table:table-cell table:style-name="Table6.A1" office:value-type="string">
            <text:p text:style-name="P128" loext:marker-style-name="T83"><text:span text:style-name="T83">-</text:span><text:span text:style-name="T83"/></text:p>
          </table:table-cell>
          <table:table-cell table:style-name="Table6.A1" office:value-type="string">
            <text:p text:style-name="P128" loext:marker-style-name="T83"><text:span text:style-name="T83">10%</text:span><text:span text:style-name="T83"/></text:p>
          </table:table-cell>
        </table:table-row>
      </table:table>
      <text:p text:style-name="P43" loext:marker-style-name="T83"/>
      <text:p text:style-name="P43" loext:marker-style-name="T83"/>
      <text:list text:continue-numbering="true" text:style-name="WWNum28">
        <text:list-item>
          <text:p text:style-name="P32" loext:marker-style-name="T83"><text:span text:style-name="T83">國際市場潛力獎</text:span><text:span text:style-name="T83"/></text:p>
        </text:list-item>
      </text:list>
      <table:table table:name="Table7" table:style-name="Table7">
        <table:table-column table:style-name="Table7.A"/>
        <table:table-column table:style-name="Table7.B" table:number-columns-repeated="2"/>
        <table:table-row table:style-name="Table7.1">
          <table:table-cell table:style-name="Table7.A1" table:number-columns-spanned="3" office:value-type="string">
            <text:p text:style-name="P128" loext:marker-style-name="T33"><text:span text:style-name="T33">評審指標與比重：國際市場潛力獎</text:span><text:span text:style-name="T33"/></text:p>
          </table:table-cell>
          <table:covered-table-cell/>
          <table:covered-table-cell/>
        </table:table-row>
        <table:table-row table:style-name="Table7.1">
          <table:table-cell table:style-name="Table7.A1" office:value-type="string">
            <text:p text:style-name="P81" loext:marker-style-name="T31"/>
          </table:table-cell>
          <table:table-cell table:style-name="Table7.A1" office:value-type="string">
            <text:p text:style-name="P128" loext:marker-style-name="T31"><text:span text:style-name="T31">初賽</text:span><text:span text:style-name="T31"/></text:p>
          </table:table-cell>
          <table:table-cell table:style-name="Table7.C2" office:value-type="string">
            <text:p text:style-name="P128" loext:marker-style-name="T31"><text:span text:style-name="T31">決賽</text:span><text:span text:style-name="T31"/></text:p>
          </table:table-cell>
        </table:table-row>
        <table:table-row table:style-name="Table7.1">
          <table:table-cell table:style-name="Table7.A1" office:value-type="string">
            <text:p text:style-name="P128" loext:marker-style-name="T31"><text:span text:style-name="T31">產品與服務完整性</text:span><text:span text:style-name="T31"/></text:p>
          </table:table-cell>
          <table:table-cell table:style-name="Table7.A1" office:value-type="string">
            <text:p text:style-name="P128" loext:marker-style-name="T31"><text:span text:style-name="T31">20%</text:span><text:span text:style-name="T31"/></text:p>
          </table:table-cell>
          <table:table-cell table:style-name="Table7.A1" office:value-type="string">
            <text:p text:style-name="P128" loext:marker-style-name="T31"><text:span text:style-name="T31">20%</text:span><text:span text:style-name="T31"/></text:p>
          </table:table-cell>
        </table:table-row>
        <table:table-row table:style-name="Table7.1">
          <table:table-cell table:style-name="Table7.A1" office:value-type="string">
            <text:p text:style-name="P128" loext:marker-style-name="T31"><text:span text:style-name="T31">商業與營運模式</text:span><text:span text:style-name="T31"/></text:p>
          </table:table-cell>
          <table:table-cell table:style-name="Table7.A1" office:value-type="string">
            <text:p text:style-name="P128" loext:marker-style-name="T31"><text:span text:style-name="T31">20%</text:span><text:span text:style-name="T31"/></text:p>
          </table:table-cell>
          <table:table-cell table:style-name="Table7.A1" office:value-type="string">
            <text:p text:style-name="P128" loext:marker-style-name="T31"><text:span text:style-name="T31">20%</text:span><text:span text:style-name="T31"/></text:p>
          </table:table-cell>
        </table:table-row>
        <table:table-row table:style-name="Table7.1">
          <table:table-cell table:style-name="Table7.A1" office:value-type="string">
            <text:p text:style-name="P128" loext:marker-style-name="T31"><text:span text:style-name="T31">市場競爭分析</text:span><text:span text:style-name="T31"/></text:p>
          </table:table-cell>
          <table:table-cell table:style-name="Table7.A1" office:value-type="string">
            <text:p text:style-name="P128" loext:marker-style-name="T31"><text:span text:style-name="T31">20%</text:span><text:span text:style-name="T31"/></text:p>
          </table:table-cell>
          <table:table-cell table:style-name="Table7.A1" office:value-type="string">
            <text:p text:style-name="P128" loext:marker-style-name="T31"><text:span text:style-name="T31">20%</text:span><text:span text:style-name="T31"/></text:p>
          </table:table-cell>
        </table:table-row>
        <table:table-row table:style-name="Table7.1">
          <table:table-cell table:style-name="Table7.A1" office:value-type="string">
            <text:p text:style-name="P128" loext:marker-style-name="T31"><text:span text:style-name="T31">國際市場發展性</text:span><text:span text:style-name="T31"/></text:p>
          </table:table-cell>
          <table:table-cell table:style-name="Table7.A1" office:value-type="string">
            <text:p text:style-name="P128" loext:marker-style-name="T31"><text:span text:style-name="T31">40%</text:span><text:span text:style-name="T31"/></text:p>
          </table:table-cell>
          <table:table-cell table:style-name="Table7.A1" office:value-type="string">
            <text:p text:style-name="P128" loext:marker-style-name="T31"><text:span text:style-name="T31">30%</text:span><text:span text:style-name="T31"/></text:p>
          </table:table-cell>
        </table:table-row>
        <table:table-row table:style-name="Table7.1">
          <table:table-cell table:style-name="Table7.A1" office:value-type="string">
            <text:p text:style-name="P128" loext:marker-style-name="T31"><text:span text:style-name="T31">簡報能力</text:span><text:span text:style-name="T31"/></text:p>
          </table:table-cell>
          <table:table-cell table:style-name="Table7.A1" office:value-type="string">
            <text:p text:style-name="P128" loext:marker-style-name="T31"><text:span text:style-name="T31">-</text:span><text:span text:style-name="T31"/></text:p>
          </table:table-cell>
          <table:table-cell table:style-name="Table7.A1" office:value-type="string">
            <text:p text:style-name="P128" loext:marker-style-name="T31"><text:span text:style-name="T31">10%</text:span><text:span text:style-name="T31"/></text:p>
          </table:table-cell>
        </table:table-row>
      </table:table>
      <text:p text:style-name="P114" loext:marker-style-name="T83"/>
      <text:list xml:id="list111439222142238" text:continue-list="list111438916548130" text:style-name="WWNum1">
        <text:list-item>
          <text:h text:style-name="P178" text:outline-level="1" loext:marker-style-name="T4"><text:bookmark-start text:name="_Toc102666350"/><text:bookmark-start text:name="_Toc162946528"/><text:span text:style-name="T4">獎勵辦法</text:span><text:bookmark-end text:name="_Toc102666350"/><text:bookmark-end text:name="_Toc162946528"/><text:span text:style-name="T4"/></text:h>
        </text:list-item>
      </text:list>
      <text:p text:style-name="P116" loext:marker-style-name="T83"><text:span text:style-name="T83">各獎項擇3組優勝團隊於2024台北金融科技展每隊頒發獎盃乙座，給予表揚肯定。另</text:span><text:bookmark-start text:name="_Hlk100673767"/><text:span text:style-name="T83">金融創新獎新創組、綠色金融科技獎新創組及國際市場潛力獎優勝團隊</text:span><text:bookmark-end text:name="_Hlk100673767"/><text:span text:style-name="T83">將可另外獲得：</text:span><text:span text:style-name="T83"/></text:p>
      <text:list xml:id="list2747822463" text:style-name="WWNum29">
        <text:list-item>
          <text:p text:style-name="P34" loext:marker-style-name="T83"><text:span text:style-name="T83">金融科技創新園區資源：免費進駐非固定座位1席12個月(2025/1/1-2025/12/31)，並於進駐期間享有以下輔導資源：</text:span><text:span text:style-name="T83"/></text:p>
        </text:list-item>
      </text:list>
      <text:list text:style-name="WWNum11">
        <text:list-item>
          <text:p text:style-name="P35" loext:marker-style-name="T83"><text:span text:style-name="T83">法規健檢</text:span><text:span text:style-name="T83"/></text:p>
        </text:list-item>
        <text:list-item>
          <text:p text:style-name="P35" loext:marker-style-name="T83"><text:span text:style-name="T83">資安健檢</text:span><text:span text:style-name="T83"/></text:p>
        </text:list-item>
        <text:list-item>
          <text:p text:style-name="P35" loext:marker-style-name="T83"><text:span text:style-name="T83">監理門診</text:span><text:span text:style-name="T83"/></text:p>
        </text:list-item>
        <text:list-item>
          <text:p text:style-name="P35" loext:marker-style-name="T83"><text:span text:style-name="T83">多元媒合：業務、創投媒合</text:span><text:span text:style-name="T83"/></text:p>
        </text:list-item>
        <text:list-item>
          <text:p text:style-name="P35" loext:marker-style-name="T83"><text:span text:style-name="T83">國際市場潛力獎優勝團隊限定：「國際市場潛力獎」3組優勝團隊將獲選為國際隊，由金融科技創新園區進行輔導。優勝團隊自得獎後至2025年12月底止，獲得國際輔導資源包含：國際業師輔導、國際市場落地輔導及國際展覽之差旅補助等。</text:span><text:span text:style-name="T83"/></text:p>
        </text:list-item>
      </text:list>
      <text:list text:continue-list="list2747822463" text:style-name="WWNum29">
        <text:list-item>
          <text:p text:style-name="P34" loext:marker-style-name="T83"><text:span text:style-name="T83">2024台北金融科技展</text:span><text:span text:style-name="T83"/></text:p>
        </text:list-item>
      </text:list>
      <text:list text:style-name="WWNum12">
        <text:list-item>
          <text:p text:style-name="P36" loext:marker-style-name="T83"><text:span text:style-name="T83">免費新創展攤1攤(聯合組隊獲獎者共同1攤)</text:span><text:span text:style-name="T83"/></text:p>
        </text:list-item>
        <text:list-item>
          <text:p text:style-name="P36" loext:marker-style-name="T83"><text:span text:style-name="T83">Demo發表1次</text:span><text:span text:style-name="T83"/></text:p>
        </text:list-item>
        <text:list-item>
          <text:p text:style-name="P36" loext:marker-style-name="T83"><text:span text:style-name="T83">多元媒合：業務、創投媒合</text:span><text:span text:style-name="T83"/></text:p>
        </text:list-item>
      </text:list>
      <text:p text:style-name="P118" loext:marker-style-name="T83"><text:span text:style-name="T83">※實際以2024台北金融科技展最終規劃為主</text:span><text:span text:style-name="T83"/></text:p>
      <text:p text:style-name="P114" loext:marker-style-name="T83"/>
      <text:p text:style-name="List_20_Paragraph" loext:marker-style-name="T83"><text:span text:style-name="T83">註：獎項由評審會議視參加者及作品水準議定，必要時大會保留以「從缺」或「增減名額」方式辦理。獎金或等值獎項將依《所得稅法》等相關規定，預先扣繳10%作為所得計算稅額用。</text:span><text:span text:style-name="T83"/></text:p>
      <text:list text:continue-list="list111439222142238" text:style-name="WWNum1">
        <text:list-item>
          <text:h text:style-name="P175" text:outline-level="1" loext:marker-style-name="T4"><text:bookmark-start text:name="_Toc102666351"/><text:bookmark-start text:name="_Toc162946529"/><text:span text:style-name="T4">活動時程</text:span><text:bookmark-end text:name="_Toc102666351"/><text:bookmark-end text:name="_Toc162946529"/><text:span text:style-name="T4"/></text:h>
        </text:list-item>
      </text:list>
      <table:table table:name="Table8" table:style-name="Table8">
        <table:table-column table:style-name="Table8.A"/>
        <table:table-column table:style-name="Table8.B"/>
        <table:table-header-rows>
          <table:table-row table:style-name="Table8.1">
            <table:table-cell table:style-name="Table8.A1" office:value-type="string">
              <text:p text:style-name="P128" loext:marker-style-name="T31"><text:span text:style-name="T31">時程</text:span><text:span text:style-name="T31"/></text:p>
            </table:table-cell>
            <table:table-cell table:style-name="Table8.A1" office:value-type="string">
              <text:p text:style-name="P128" loext:marker-style-name="T31"><text:span text:style-name="T31">項目</text:span><text:span text:style-name="T31"/></text:p>
            </table:table-cell>
          </table:table-row>
        </table:table-header-rows>
        <table:table-row table:style-name="Table8.1">
          <table:table-cell table:style-name="Table8.A2" office:value-type="string">
            <text:p text:style-name="P128" loext:marker-style-name="T31"><text:span text:style-name="T31">2024年8月2日(五)</text:span><text:span text:style-name="T31"/></text:p>
          </table:table-cell>
          <table:table-cell table:style-name="Table8.B2" office:value-type="string">
            <text:p text:style-name="P128" loext:marker-style-name="T31"><text:span text:style-name="T31">活動報名截止</text:span><text:span text:style-name="T31"/></text:p>
          </table:table-cell>
        </table:table-row>
        <table:table-row table:style-name="Table8.1">
          <table:table-cell table:style-name="Table8.A2" office:value-type="string">
            <text:p text:style-name="P128" loext:marker-style-name="T31"><text:span text:style-name="T31">2024年9月19日(四)</text:span><text:span text:style-name="T31"/></text:p>
          </table:table-cell>
          <table:table-cell table:style-name="Table8.B3" office:value-type="string">
            <text:p text:style-name="P128" loext:marker-style-name="T31"><text:span text:style-name="T31">第一階段初賽結果公告</text:span><text:span text:style-name="T31"/></text:p>
          </table:table-cell>
        </table:table-row>
        <table:table-row table:style-name="Table8.1">
          <table:table-cell table:style-name="Table8.A2" office:value-type="string">
            <text:p text:style-name="P128" loext:marker-style-name="T31"><text:span text:style-name="T31">2024年10月3日(四)</text:span><text:span text:style-name="T31"/></text:p>
          </table:table-cell>
          <table:table-cell table:style-name="Table8.B4" office:value-type="string">
            <text:p text:style-name="P128" loext:marker-style-name="T31"><text:span text:style-name="T31">決賽資料遞件截止</text:span><text:span text:style-name="T31"/></text:p>
          </table:table-cell>
        </table:table-row>
        <table:table-row table:style-name="Table8.1">
          <table:table-cell table:style-name="Table8.A2" office:value-type="string">
            <text:p text:style-name="P128" loext:marker-style-name="T31"><text:span text:style-name="T31">2024年10月17日(四)、2024年10月18日(五)</text:span><text:span text:style-name="T31"/></text:p>
          </table:table-cell>
          <table:table-cell table:style-name="Table8.B5" office:value-type="string">
            <text:p text:style-name="P128" loext:marker-style-name="T31"><text:span text:style-name="T31">第二階段決賽</text:span><text:span text:style-name="T31"/></text:p>
          </table:table-cell>
        </table:table-row>
        <table:table-row table:style-name="Table8.1">
          <table:table-cell table:style-name="Table8.A2" office:value-type="string">
            <text:p text:style-name="P128" loext:marker-style-name="T31"><text:span text:style-name="T31">2024年10月25日(五)</text:span><text:span text:style-name="T31"/></text:p>
          </table:table-cell>
          <table:table-cell table:style-name="Table8.B6" office:value-type="string">
            <text:p text:style-name="P128" loext:marker-style-name="T31"><text:span text:style-name="T31">台北金融科技獎獲獎團隊名單公告</text:span><text:span text:style-name="T31"/></text:p>
          </table:table-cell>
        </table:table-row>
        <table:table-row table:style-name="Table8.1">
          <table:table-cell table:style-name="Table8.A2" office:value-type="string">
            <text:p text:style-name="P128" loext:marker-style-name="T31"><text:span text:style-name="T31">2024年11月01日(五)、</text:span><text:span text:style-name="T31"/></text:p>
            <text:p text:style-name="P128" loext:marker-style-name="T31"><text:span text:style-name="T31">2024年11月02日(六)</text:span><text:span text:style-name="T31"/></text:p>
          </table:table-cell>
          <table:table-cell table:style-name="Table8.B7" office:value-type="string">
            <text:p text:style-name="P128" loext:marker-style-name="T31"><text:span text:style-name="T31">台北金融科技獎頒獎典禮及獲獎團隊Demo發表</text:span><text:span text:style-name="T31"/></text:p>
          </table:table-cell>
        </table:table-row>
      </table:table>
      <text:p text:style-name="P73" loext:marker-style-name="T7"/>
      <text:list xml:id="list111439327439976" text:continue-numbering="true" text:style-name="WWNum1">
        <text:list-item>
          <text:h text:style-name="P179" text:outline-level="1" loext:marker-style-name="T4"><text:bookmark-start text:name="_Toc162946530"/><text:span text:style-name="T4">智慧財產權聲明</text:span><text:bookmark-end text:name="_Toc162946530"/><text:span text:style-name="T4"/></text:h>
        </text:list-item>
      </text:list>
      <text:list text:style-name="WWNum30">
        <text:list-item>
          <text:p text:style-name="P37" loext:marker-style-name="T83"><text:span text:style-name="T83">參賽團隊之提案，其智慧財產權歸屬參賽團隊。</text:span><text:span text:style-name="T83"/></text:p>
        </text:list-item>
        <text:list-item>
          <text:p text:style-name="P37" loext:marker-style-name="T83"><text:span text:style-name="T83">參賽團隊擔保提供予本活動之參賽資訊，包括但不限於提案說明、技術、程式碼、圖文、簡報、影音及其他資料，均屬參賽者之原創或在報名之前已取得合法授權，或公開可取得的開放原始碼，並無侵害他人之智慧財產權、其他權利或違反法令之情事。若有第三者主張侵害智慧財產權或其他違法情事，均由參賽者負一切之法律責任，主辦單位亦保留取消參賽資格的權利。</text:span><text:span text:style-name="T83"/></text:p>
        </text:list-item>
        <text:list-item>
          <text:p text:style-name="P37" loext:marker-style-name="T83"><text:span text:style-name="T83">參賽團隊同意將其為參加本活動所提供之圖文、簡報、照片、影音及其他資料(包括但不限於參賽團隊成員之姓名、肖像等，但不包括參賽產出之程式、軟體、系統)，無償授權主辦單位或執行單位以不限區域、時間、次數及非營利之方式使用(包括但不限於印刷、展示、宣傳、報導、出版或公開)，或再授權第三人使用，並同意主辦單位或執行單位得改作、重製或編輯、公開播送、公開傳輸及行使其他著作權法上著作財產權人所得享有之一切權利於相關行銷媒體，且均不另予通知參賽團隊。參賽團隊及其成員同意對主辦單位及執行單位不行使著作人格權。</text:span><text:span text:style-name="T83"/></text:p>
        </text:list-item>
        <text:list-item>
          <text:p text:style-name="P37" loext:marker-style-name="T83"><text:span text:style-name="T83">參賽團隊同意無償授權主辦單位或執行單位得於本活動進行過程中，拍攝、錄影或請參賽團隊提供相關照片或動態影像，作為紀錄、宣傳推廣、行銷本活動或相關活動之用，並得以任何形式發表前述之相片或動態影像。</text:span><text:span text:style-name="T83"/></text:p>
        </text:list-item>
      </text:list>
      <text:p text:style-name="P112" loext:marker-style-name="T83"/>
      <text:p text:style-name="P113" loext:marker-style-name="T83"/>
      <text:list xml:id="list111438857465865" text:continue-list="list111439327439976" text:style-name="WWNum1">
        <text:list-item>
          <text:h text:style-name="P177" text:outline-level="1" loext:marker-style-name="T4"><text:bookmark-start text:name="_Toc102666354"/><text:bookmark-start text:name="_Toc162946531"/><text:span text:style-name="T4">注意事項</text:span><text:bookmark-end text:name="_Toc102666354"/><text:bookmark-end text:name="_Toc162946531"/><text:span text:style-name="T4"/></text:h>
        </text:list-item>
      </text:list>
      <text:list text:style-name="WWNum32">
        <text:list-item>
          <text:p text:style-name="P38" loext:marker-style-name="T83"><text:span text:style-name="T83">獎項由評審會議視參加者及作品水準議定，必要時得以「從缺」或「增減名額」辦理。</text:span><text:span text:style-name="T83"/></text:p>
        </text:list-item>
        <text:list-item>
          <text:p text:style-name="P38" loext:marker-style-name="T83"><text:span text:style-name="T83">主辦單位得自由免費運用參賽產品之實物、圖片及說明文字等相關資料，作為展覽、宣傳、攝影及出版等用途。基於宣傳需要，參賽者須出席主辦單位所舉辦之得獎發表場合，並須配合提供獲獎產品之詳細資料，作為公開展示與宣傳之用。</text:span><text:span text:style-name="T83"/></text:p>
        </text:list-item>
        <text:list-item>
          <text:p text:style-name="P38" loext:marker-style-name="T83"><text:span text:style-name="T83">主辦單位保留本活動競賽規則、評選作業與評選指標等最終修改及認定的權利。本辦法若有未訂事宜，得依相關法令及規定辦理，得隨時修正之。</text:span><text:span text:style-name="T83"/></text:p>
        </text:list-item>
        <text:list-item>
          <text:p text:style-name="P38" loext:marker-style-name="T83"><text:span text:style-name="T83">獎金或等值獎項將依《所得稅法》等相關規定，預先扣繳10%作為所得計算稅額用。</text:span><text:span text:style-name="T83"/></text:p>
        </text:list-item>
        <text:list-item>
          <text:p text:style-name="P38" loext:marker-style-name="T83"><text:span text:style-name="T83">參賽團隊於競賽期間，非法侵害他人營業秘密、智慧財產權或其他相關權利者，由團隊自行負責處理並自負一切法律責任。</text:span><text:bookmark-start text:name="_Hlk515524263"/><text:span text:style-name="T83">主辦單位與執行單位對此概不負責；若主辦或執行單位因此受有任何損害，得依法向參賽團隊請求所有損害金額，以及因此衍生之訴訟費用、律師費用與相關費用。</text:span><text:bookmark-end text:name="_Hlk515524263"/><text:span text:style-name="T83"/></text:p>
        </text:list-item>
        <text:list-item>
          <text:p text:style-name="P38" loext:marker-style-name="T83"><text:span text:style-name="T83">參賽團隊之研發成果歸受參賽團隊所有。但法令另有規定或契約另有約定者，不在此限。</text:span><text:span text:style-name="T83"/></text:p>
        </text:list-item>
        <text:list-item>
          <text:p text:style-name="P38" loext:marker-style-name="T83"><text:span text:style-name="T83">參賽團隊若有下列情況，執行單位得取消其參賽資格：</text:span><text:span text:style-name="T83"/></text:p>
        </text:list-item>
      </text:list>
      <text:list text:style-name="WWNum14">
        <text:list-item>
          <text:p text:style-name="P39" loext:marker-style-name="T83"><text:span text:style-name="T83">申請資料有不實或隱匿。</text:span><text:span text:style-name="T83"/></text:p>
        </text:list-item>
        <text:list-item>
          <text:p text:style-name="P39" loext:marker-style-name="T83"><text:span text:style-name="T83">團隊成員或營業項目涉及違法情事，經查屬實。</text:span><text:span text:style-name="T83"/></text:p>
        </text:list-item>
        <text:list-item>
          <text:p text:style-name="P39" loext:marker-style-name="T83"><text:span text:style-name="T83">其他重大事項。</text:span><text:span text:style-name="T83"/></text:p>
        </text:list-item>
      </text:list>
      <text:p text:style-name="P112" loext:marker-style-name="T83"/>
      <text:list text:continue-list="list111438857465865" text:style-name="WWNum1">
        <text:list-item>
          <text:h text:style-name="P175" text:outline-level="1" loext:marker-style-name="T4"><text:bookmark-start text:name="_Toc70008242"/><text:bookmark-start text:name="_Toc162946532"/><text:bookmark-start text:name="_Toc102666355"/><text:span text:style-name="T4">聯絡窗口</text:span><text:bookmark-end text:name="_Toc70008242"/><text:bookmark-end text:name="_Toc162946532"/><text:bookmark-end text:name="_Toc102666355"/><text:span text:style-name="T4"/></text:h>
        </text:list-item>
      </text:list>
      <text:p text:style-name="P40" loext:marker-style-name="T31"><text:span text:style-name="T31">金融科技創新園區</text:span><text:span text:style-name="T31"/></text:p>
      <text:p text:style-name="P40" loext:marker-style-name="T31"><text:span text:style-name="T31">地址：台北市中正區南海路1號13F(金融科技創新園區)</text:span><text:span text:style-name="T31"/></text:p>
      <text:p text:style-name="P40" loext:marker-style-name="T31"><text:span text:style-name="T31">窗口：賴先生</text:span><text:span text:style-name="T31"/></text:p>
      <text:p text:style-name="P40" loext:marker-style-name="T31"><text:span text:style-name="T31">電話：(02)2356-9691 </text:span><text:span text:style-name="T31"/></text:p>
      <text:p text:style-name="P40" loext:marker-style-name="T31"><text:span text:style-name="T31">Email：fintechspace@iii.org.tw</text:span><text:span text:style-name="T31"/></text:p>
      <text:p text:style-name="P40" loext:marker-style-name="T30"><text:span text:style-name="T31">官方網站：</text:span><text:a xlink:type="simple" xlink:href="https://www.fintechspace.com.tw/" text:style-name="Internet_20_link" text:visited-style-name="Visited_20_Internet_20_Link"><text:span text:style-name="Internet_20_link"><text:span text:style-name="T30">https://www.fintechspace.com.tw/</text:span></text:span></text:a></text:p>
      <text:h text:style-name="P180" text:outline-level="1" loext:marker-style-name="T4"><text:bookmark-start text:name="_Toc102666356"/><text:bookmark-start text:name="_Toc162946533"/><text:span text:style-name="T4">附件一、團隊報名表</text:span><text:bookmark-end text:name="_Toc102666356"/><text:bookmark-end text:name="_Toc162946533"/><text:span text:style-name="T4"/></text:h>
      <text:p text:style-name="P74" loext:marker-style-name="T6"><draw:frame draw:style-name="fr1" draw:name="Frame1" text:anchor-type="paragraph" svg:x="-0.0201in" svg:y="1.6339in" svg:width="6.7854in" draw:z-index="18" loext:may-break-between-pages="true"><draw:text-box fo:min-height="0in"><table:table table:name="Table9" table:style-name="Table9"><table:table-column table:style-name="Table9.A"/><table:table-column table:style-name="Table9.B"/><table:table-column table:style-name="Table9.C"/><table:table-column table:style-name="Table9.D"/><table:table-column table:style-name="Table9.E"/><table:table-column table:style-name="Table9.F"/><table:table-column table:style-name="Table9.G"/><table:table-row table:style-name="Table9.1"><table:table-cell table:style-name="Table9.A1" office:value-type="string"><text:p text:style-name="P123" loext:marker-style-name="T89"><text:span text:style-name="T89">報名</text:span></text:p><text:p text:style-name="P123" loext:marker-style-name="T89"><text:span text:style-name="T89">獎項</text:span></text:p></table:table-cell><table:table-cell table:style-name="Table9.B1" table:number-columns-spanned="6" office:value-type="string"><text:p text:style-name="P126" loext:marker-style-name="T90"><text:span text:style-name="T90">□金融創新獎—金融機構組 <text:s text:c="4"/>□金融創新獎—新創組 </text:span></text:p><text:p text:style-name="P126" loext:marker-style-name="T90"><text:span text:style-name="T90">□共創典範獎 <text:s text:c="16"/>□國際市場潛力獎</text:span></text:p><text:p text:style-name="P126" loext:marker-style-name="T90"><text:span text:style-name="T90">□綠色金融科技獎—金融機構組 □綠色金融科技獎—新創組 </text:span></text:p><text:p text:style-name="P126" loext:marker-style-name="T90"><text:span text:style-name="T90">□綠色金融科技獎—校園組</text:span></text:p></table:table-cell><table:covered-table-cell/><table:covered-table-cell/><table:covered-table-cell/><table:covered-table-cell/><table:covered-table-cell/></table:table-row><table:table-row table:style-name="Table9.2"><table:table-cell table:style-name="Table9.A1" table:number-rows-spanned="14" office:value-type="string"><text:p text:style-name="P123" loext:marker-style-name="T89"><text:span text:style-name="T89">基本</text:span></text:p><text:p text:style-name="P123" loext:marker-style-name="T89"><text:span text:style-name="T89">資料</text:span></text:p></table:table-cell><table:table-cell table:style-name="Table9.B2" office:value-type="string"><text:p text:style-name="P124" loext:marker-style-name="T90"><text:span text:style-name="T90">報名單位</text:span></text:p><text:p text:style-name="P124" loext:marker-style-name="T90"><text:span text:style-name="T90">(聯合組隊</text:span></text:p><text:p text:style-name="P124" loext:marker-style-name="T90"><text:span text:style-name="T90">得複選)</text:span></text:p></table:table-cell><table:table-cell table:style-name="Table9.C2" table:number-columns-spanned="5" office:value-type="string"><text:p text:style-name="P126" loext:marker-style-name="T90"><text:span text:style-name="T90">□金融機構 □金融科技公司 □科技公司 □電信公司 </text:span></text:p><text:p text:style-name="P126" loext:marker-style-name="T90"><text:span text:style-name="T90">□學研單位 □創投公司/私募基金 □天使投資人</text:span></text:p><text:p text:style-name="P126" loext:marker-style-name="T90"><text:span text:style-name="T90">□其他_________</text:span></text:p></table:table-cell><table:covered-table-cell/><table:covered-table-cell/><table:covered-table-cell/><table:covered-table-cell/></table:table-row><table:table-row table:style-name="Table9.2"><table:covered-table-cell table:style-name="Table9.A1"/><table:table-cell table:style-name="Table9.B3" office:value-type="string"><text:p text:style-name="P124" loext:marker-style-name="T90"><text:span text:style-name="T90">團隊名稱</text:span></text:p></table:table-cell><table:table-cell table:style-name="Table9.C3" table:number-columns-spanned="2" office:value-type="string"><text:p text:style-name="P136" loext:marker-style-name="T90"/></table:table-cell><table:covered-table-cell/><table:table-cell table:style-name="Table9.E3" office:value-type="string"><text:p text:style-name="P124" loext:marker-style-name="T90"><text:span text:style-name="T90">成員人數</text:span></text:p></table:table-cell><table:table-cell table:style-name="Table9.F3" table:number-columns-spanned="2" office:value-type="string"><text:p text:style-name="P136" loext:marker-style-name="T90"/></table:table-cell><table:covered-table-cell/></table:table-row><table:table-row table:style-name="Table9.4"><table:covered-table-cell table:style-name="Table9.A4"/><table:table-cell table:style-name="Table9.B4" office:value-type="string"><text:p text:style-name="P124" loext:marker-style-name="T90"><text:span text:style-name="T90">負責人</text:span></text:p></table:table-cell><table:table-cell table:style-name="Table9.C4" table:number-columns-spanned="2" office:value-type="string"><text:p text:style-name="P136" loext:marker-style-name="T90"/></table:table-cell><table:covered-table-cell/><table:table-cell table:style-name="Table9.E4" office:value-type="string"><text:p text:style-name="P124" loext:marker-style-name="T90"><text:span text:style-name="T90">單位/職稱</text:span></text:p></table:table-cell><table:table-cell table:style-name="Table9.F4" table:number-columns-spanned="2" office:value-type="string"><text:p text:style-name="P136" loext:marker-style-name="T90"/></table:table-cell><table:covered-table-cell/></table:table-row><table:table-row table:style-name="Table9.4"><table:covered-table-cell table:style-name="Table9.A4"/><table:table-cell table:style-name="Table9.B5" office:value-type="string"><text:p text:style-name="P124" loext:marker-style-name="T90"><text:span text:style-name="T90">通訊地址</text:span></text:p></table:table-cell><table:table-cell table:style-name="Table9.C5" table:number-columns-spanned="5" office:value-type="string"><text:p text:style-name="P119" loext:marker-style-name="T91"><text:span text:style-name="T95">【請確實填寫可收件地址】</text:span></text:p></table:table-cell><table:covered-table-cell/><table:covered-table-cell/><table:covered-table-cell/><table:covered-table-cell/></table:table-row><table:table-row table:style-name="Table9.6"><table:covered-table-cell table:style-name="Table9.A4"/><table:table-cell table:style-name="Table9.B6" table:number-rows-spanned="7" office:value-type="string"><text:p text:style-name="P124" loext:marker-style-name="T90"><text:span text:style-name="T90">團隊成員</text:span></text:p><text:p text:style-name="P126" loext:marker-style-name="T90"><text:span text:style-name="T90">(請指定代表人以聯絡)</text:span></text:p></table:table-cell><table:table-cell table:style-name="Table9.C6" table:number-columns-spanned="2" office:value-type="string"><text:p text:style-name="P124" loext:marker-style-name="T90"><text:span text:style-name="T90">姓名</text:span></text:p></table:table-cell><table:covered-table-cell/><table:table-cell table:style-name="Table9.E6" office:value-type="string"><text:p text:style-name="P124" loext:marker-style-name="T90"><text:span text:style-name="T90">所屬公司</text:span></text:p></table:table-cell><table:table-cell table:style-name="Table9.F6" office:value-type="string"><text:p text:style-name="P124" loext:marker-style-name="T90"><text:span text:style-name="T90">電話</text:span></text:p></table:table-cell><table:table-cell table:style-name="Table9.G6" office:value-type="string"><text:p text:style-name="P124" loext:marker-style-name="T90"><text:span text:style-name="T90">e-mail</text:span></text:p><text:p text:style-name="P124" loext:marker-style-name="T90"><text:span text:style-name="T90">(在職請留公司email)</text:span></text:p></table:table-cell></table:table-row><table:table-row table:style-name="Table9.7"><table:covered-table-cell table:style-name="Table9.A4"/><table:covered-table-cell table:style-name="Table9.B7"/><table:table-cell table:style-name="Table9.C7" office:value-type="string"><text:p text:style-name="P124" loext:marker-style-name="T90"><text:span text:style-name="T90">代表人</text:span></text:p></table:table-cell><table:table-cell table:style-name="Table9.D7" office:value-type="string"><text:p text:style-name="P136" loext:marker-style-name="T90"/></table:table-cell><table:table-cell table:style-name="Table9.E7" office:value-type="string"><text:p text:style-name="P136" loext:marker-style-name="T90"/></table:table-cell><table:table-cell table:style-name="Table9.F7" office:value-type="string"><text:p text:style-name="P136" loext:marker-style-name="T90"/></table:table-cell><table:table-cell table:style-name="Table9.G7" office:value-type="string"><text:p text:style-name="P136" loext:marker-style-name="T90"/></table:table-cell></table:table-row><table:table-row table:style-name="Table9.8"><table:covered-table-cell table:style-name="Table9.A4"/><table:covered-table-cell table:style-name="Table9.B8"/><table:table-cell table:style-name="Table9.C8" office:value-type="string"><text:p text:style-name="P124" loext:marker-style-name="T90"><text:span text:style-name="T90">成員</text:span></text:p></table:table-cell><table:table-cell table:style-name="Table9.D8" office:value-type="string"><text:p text:style-name="P136" loext:marker-style-name="T90"/></table:table-cell><table:table-cell table:style-name="Table9.E8" office:value-type="string"><text:p text:style-name="P136" loext:marker-style-name="T90"/></table:table-cell><table:table-cell table:style-name="Table9.F8" office:value-type="string"><text:p text:style-name="P136" loext:marker-style-name="T90"/></table:table-cell><table:table-cell table:style-name="Table9.G8" office:value-type="string"><text:p text:style-name="P136" loext:marker-style-name="T90"/></table:table-cell></table:table-row><table:table-row table:style-name="Table9.9"><table:covered-table-cell table:style-name="Table9.A4"/><table:covered-table-cell table:style-name="Table9.B9"/><table:table-cell table:style-name="Table9.C9" office:value-type="string"><text:p text:style-name="P124" loext:marker-style-name="T90"><text:span text:style-name="T90">成員</text:span></text:p></table:table-cell><table:table-cell table:style-name="Table9.D9" office:value-type="string"><text:p text:style-name="P136" loext:marker-style-name="T90"/></table:table-cell><table:table-cell table:style-name="Table9.E9" office:value-type="string"><text:p text:style-name="P136" loext:marker-style-name="T90"/></table:table-cell><table:table-cell table:style-name="Table9.F9" office:value-type="string"><text:p text:style-name="P136" loext:marker-style-name="T90"/></table:table-cell><table:table-cell table:style-name="Table9.G9" office:value-type="string"><text:p text:style-name="P136" loext:marker-style-name="T90"/></table:table-cell></table:table-row><table:table-row table:style-name="Table9.10"><table:covered-table-cell table:style-name="Table9.A4"/><table:covered-table-cell table:style-name="Table9.B10"/><table:table-cell table:style-name="Table9.C10" office:value-type="string"><text:p text:style-name="P124" loext:marker-style-name="T90"><text:span text:style-name="T90">成員</text:span></text:p></table:table-cell><table:table-cell table:style-name="Table9.D10" office:value-type="string"><text:p text:style-name="P136" loext:marker-style-name="T90"/></table:table-cell><table:table-cell table:style-name="Table9.E10" office:value-type="string"><text:p text:style-name="P136" loext:marker-style-name="T90"/></table:table-cell><table:table-cell table:style-name="Table9.F10" office:value-type="string"><text:p text:style-name="P136" loext:marker-style-name="T90"/></table:table-cell><table:table-cell table:style-name="Table9.G10" office:value-type="string"><text:p text:style-name="P136" loext:marker-style-name="T90"/></table:table-cell></table:table-row><table:table-row table:style-name="Table9.11"><table:covered-table-cell table:style-name="Table9.A4"/><table:covered-table-cell table:style-name="Table9.B11"/><table:table-cell table:style-name="Table9.C11" office:value-type="string"><text:p text:style-name="P124" loext:marker-style-name="T90"><text:span text:style-name="T90">成員</text:span></text:p></table:table-cell><table:table-cell table:style-name="Table9.D11" office:value-type="string"><text:p text:style-name="P136" loext:marker-style-name="T90"/></table:table-cell><table:table-cell table:style-name="Table9.E11" office:value-type="string"><text:p text:style-name="P136" loext:marker-style-name="T90"/></table:table-cell><table:table-cell table:style-name="Table9.F11" office:value-type="string"><text:p text:style-name="P136" loext:marker-style-name="T90"/></table:table-cell><table:table-cell table:style-name="Table9.G11" office:value-type="string"><text:p text:style-name="P136" loext:marker-style-name="T90"/></table:table-cell></table:table-row><table:table-row table:style-name="Table9.12"><table:covered-table-cell table:style-name="Table9.A4"/><table:covered-table-cell table:style-name="Table9.B12"/><table:table-cell table:style-name="Table9.C12" office:value-type="string"><text:p text:style-name="P124" loext:marker-style-name="T90"><text:span text:style-name="T90">成員</text:span></text:p></table:table-cell><table:table-cell table:style-name="Table9.D12" office:value-type="string"><text:p text:style-name="P136" loext:marker-style-name="T90"/></table:table-cell><table:table-cell table:style-name="Table9.E12" office:value-type="string"><text:p text:style-name="P136" loext:marker-style-name="T90"/></table:table-cell><table:table-cell table:style-name="Table9.F12" office:value-type="string"><text:p text:style-name="P136" loext:marker-style-name="T90"/></table:table-cell><table:table-cell table:style-name="Table9.G12" office:value-type="string"><text:p text:style-name="P136" loext:marker-style-name="T90"/></table:table-cell></table:table-row><table:table-row table:style-name="Table9.13"><table:covered-table-cell table:style-name="Table9.A1"/><table:table-cell table:style-name="Table9.B13" office:value-type="string"><text:p text:style-name="P124" loext:marker-style-name="T90"><text:span text:style-name="T90">核心技術</text:span></text:p></table:table-cell><table:table-cell table:style-name="Table9.C13" table:number-columns-spanned="5" office:value-type="string"><text:p text:style-name="P138" loext:marker-style-name="T95"/></table:table-cell><table:covered-table-cell/><table:covered-table-cell/><table:covered-table-cell/><table:covered-table-cell/></table:table-row><table:table-row table:style-name="Table9.14"><table:covered-table-cell table:style-name="Table9.A1"/><table:table-cell table:style-name="Table9.B14" office:value-type="string"><text:p text:style-name="P124" loext:marker-style-name="T90"><text:span text:style-name="T90">主力產品/服務簡要說明</text:span></text:p></table:table-cell><table:table-cell table:style-name="Table9.C14" table:number-columns-spanned="5" office:value-type="string"><text:p text:style-name="P119" loext:marker-style-name="T95"><text:span text:style-name="T95">【500字內】</text:span></text:p></table:table-cell><table:covered-table-cell/><table:covered-table-cell/><table:covered-table-cell/><table:covered-table-cell/></table:table-row><table:table-row table:style-name="Table9.15"><table:covered-table-cell table:style-name="Table9.A1"/><table:table-cell table:style-name="Table9.B15" office:value-type="string"><text:p text:style-name="P124" loext:marker-style-name="T90"><text:span text:style-name="T90">產品/服務上線時間</text:span></text:p></table:table-cell><table:table-cell table:style-name="Table9.C15" table:number-columns-spanned="5" office:value-type="string"><text:p text:style-name="P139" loext:marker-style-name="T95"><text:span text:style-name="T95">(請確實填寫上線時間，若有不實，將取消參賽資格)</text:span></text:p></table:table-cell><table:covered-table-cell/><table:covered-table-cell/><table:covered-table-cell/><table:covered-table-cell/></table:table-row><table:table-row table:style-name="Table9.16"><table:table-cell table:style-name="Table9.A1" office:value-type="string"><text:p text:style-name="P125" loext:marker-style-name="T89"><text:span text:style-name="T89">申請文件檢核</text:span></text:p></table:table-cell><table:table-cell table:style-name="Table9.B16" table:number-columns-spanned="6" office:value-type="string"><text:list xml:id="list1828711106" text:style-name="WWNum18"><text:list-item><text:p text:style-name="P41" loext:marker-style-name="T90"><text:span text:style-name="T90">團隊報名表（附件一(本份)）</text:span></text:p></text:list-item><text:list-item><text:p text:style-name="P41" loext:marker-style-name="T90"><text:span text:style-name="T90">2024台北金融科技獎提案計畫書（附件二）</text:span></text:p></text:list-item><text:list-item><text:p text:style-name="P41" loext:marker-style-name="T90"><text:span text:style-name="T90">個資同意書（附件三）</text:span></text:p></text:list-item><text:list-item><text:p text:style-name="P41" loext:marker-style-name="T89"><text:span text:style-name="T90">智慧財產權切結書（附件四）</text:span></text:p></text:list-item></text:list></table:table-cell><table:covered-table-cell/><table:covered-table-cell/><table:covered-table-cell/><table:covered-table-cell/><table:covered-table-cell/></table:table-row><table:table-row table:style-name="Table9.17"><table:table-cell table:style-name="Table9.A17" table:number-columns-spanned="7" office:value-type="string"><text:p text:style-name="P129" loext:marker-style-name="T31"><text:span text:style-name="T97">□</text:span><text:span text:style-name="T31">本團隊同意2024台北金融科技獎之辦法及各項規定，且授與主辦與執行單位以下權利：</text:span></text:p><text:list xml:id="list3006427550" text:style-name="WWNum20"><text:list-item><text:p text:style-name="P44" loext:marker-style-name="T31"><text:span text:style-name="T31">本團隊保證本參賽作品為自行創作，未侵害他人智慧財產權及著作權之情事。參賽作品若經人檢舉或告發涉及著作權、專利權及其他智慧財產之侵害且有具體事證者，願負法律責任，且同意取消參賽資格並繳回獎金及獎座。</text:span></text:p></text:list-item><text:list-item><text:p text:style-name="P44" loext:marker-style-name="T31"><text:span text:style-name="T31">本團隊同意提供相關個人資料(如:姓名、身分證字號、證件號碼、出生年月日、聯絡電話、E-mail、地址)，作為主辦單位及執行單位在專案執行期間執行業務的必要範圍內，用於金融科技競賽作業管理、通知聯繫、獎項頒發、活動訊息發布、問卷調查、相關統計分析等使用。當事人得依個資法第3條規定請求查閱與修改，如有更改個人資料、要求刪除資料、停止繼續使用，請於上班時間向執行單位承辦人員聯絡。</text:span></text:p></text:list-item><text:list-item><text:p text:style-name="P44" loext:marker-style-name="T31"><text:span text:style-name="T31">參賽作品與得獎作品之著作權皆歸屬於參賽者所有，參賽者同意主辦與執行單位於本競賽活動之業務在基於推廣本活動、展示成果及教育目的應用領域內，得為非營利性之無償使用，包括複製、分發、廣告、公開放映、廣播或以網際網路傳播參賽作品，並同意委由主辦與執行單位建立資料庫統合管理參賽作品</text:span></text:p></text:list-item></text:list><text:p text:style-name="P130" loext:marker-style-name="T31"><text:span text:style-name="T97">□</text:span><text:span text:style-name="T31">本團隊保證填報資料均與事實相符，否則願負一切法律責任。</text:span></text:p><text:p text:style-name="P131" loext:marker-style-name="T33"><text:span text:style-name="T33">立同意書人（團隊代表）：＿＿＿＿＿＿＿（親簽）</text:span></text:p><text:p text:style-name="P131" loext:marker-style-name="T33"><text:span text:style-name="T33">團隊成員：＿＿＿＿＿＿＿＿＿＿＿＿­­­­­­＿＿＿＿＿＿＿＿＿＿＿＿（親簽）</text:span></text:p></table:table-cell><table:covered-table-cell/><table:covered-table-cell/><table:covered-table-cell/><table:covered-table-cell/><table:covered-table-cell/><table:covered-table-cell/></table:table-row><table:table-row table:style-name="Table9.18"><table:table-cell table:style-name="Table9.A18" office:value-type="string"><text:p text:style-name="P124" loext:marker-style-name="T31"><text:span text:style-name="T31">簽署日期</text:span></text:p></table:table-cell><table:table-cell table:style-name="Table9.B18" table:number-columns-spanned="6" office:value-type="string"><text:p text:style-name="P127" loext:marker-style-name="T31"><text:span text:style-name="T31">中華民國　　年　　月　　日</text:span></text:p></table:table-cell><table:covered-table-cell/><table:covered-table-cell/><table:covered-table-cell/><table:covered-table-cell/><table:covered-table-cell/></table:table-row></table:table></draw:text-box></draw:frame></text:p>
      <text:p text:style-name="P76" loext:marker-style-name="T6"/>
      <text:p text:style-name="P75" loext:marker-style-name="T6"/>
      <text:p text:style-name="P75" loext:marker-style-name="T6"/>
      <text:p text:style-name="P87" loext:marker-style-name="T44"/>
      <text:h text:style-name="P181" text:outline-level="1" loext:marker-style-name="T92"><text:bookmark-start text:name="_Toc102666357"/><text:bookmark-start text:name="_Toc162946534"/><text:bookmark-start text:name="_Toc102994428"/><text:span text:style-name="T92">附件二、2024台北金融科技獎</text:span><text:bookmark-end text:name="_Toc102666357"/><text:bookmark-start text:name="_Toc101541791"/><text:bookmark-start text:name="_Toc101539998"/><text:bookmark-start text:name="_Toc101534338"/><text:span text:style-name="T92">提案</text:span><text:bookmark-end text:name="_Toc101541791"/><text:bookmark-end text:name="_Toc101539998"/><text:bookmark-end text:name="_Toc101534338"/><text:span text:style-name="T92">計畫書</text:span><text:bookmark-end text:name="_Toc162946534"/><text:bookmark-end text:name="_Toc102994428"/><text:span text:style-name="T92"/></text:h>
      <text:p text:style-name="P69" loext:marker-style-name="T17"/>
      <text:p text:style-name="P69" loext:marker-style-name="T17"/>
      <text:p text:style-name="P69" loext:marker-style-name="T17"/>
      <text:p text:style-name="P140" loext:marker-style-name="T8"><text:span text:style-name="T8">申請獎項：</text:span><text:span text:style-name="T98">□</text:span><text:span text:style-name="T8">金融創新獎—金融機構組</text:span></text:p>
      <text:p text:style-name="P141" loext:marker-style-name="T8"><text:span text:style-name="T98">□</text:span><text:span text:style-name="T8">金融創新獎—新創組</text:span></text:p>
      <text:p text:style-name="P141" loext:marker-style-name="T8"><text:span text:style-name="T98">□</text:span><text:span text:style-name="T8">共創典範獎</text:span></text:p>
      <text:p text:style-name="P141" loext:marker-style-name="T8"><text:span text:style-name="T98">□</text:span><text:span text:style-name="T8">綠色金融科技獎—金融機構組</text:span></text:p>
      <text:p text:style-name="P141" loext:marker-style-name="T8"><text:span text:style-name="T98">□</text:span><text:span text:style-name="T8">綠色金融科技獎—新創組</text:span></text:p>
      <text:p text:style-name="P141" loext:marker-style-name="T8"><text:span text:style-name="T98">□</text:span><text:span text:style-name="T8">綠色金融科技獎—校園組</text:span></text:p>
      <text:p text:style-name="P141" loext:marker-style-name="T8"><text:span text:style-name="T98">□</text:span><text:span text:style-name="T8">國際市場潛力獎</text:span></text:p>
      <text:p text:style-name="P78" loext:marker-style-name="T8"/>
      <text:p text:style-name="P140" loext:marker-style-name="T9"><text:span text:style-name="T8">提案名稱：</text:span><text:span text:style-name="T4">(提案服務/產品全名)</text:span></text:p>
      <text:p text:style-name="P140" loext:marker-style-name="T8"><text:span text:style-name="T8">團隊名稱：</text:span><text:span text:style-name="T4">(單位全銜)</text:span></text:p>
      <text:p text:style-name="P80" loext:marker-style-name="T8"/>
      <text:p text:style-name="P80" loext:marker-style-name="T8"/>
      <text:p text:style-name="P79" loext:marker-style-name="T8"/>
      <text:p text:style-name="P142" loext:marker-style-name="T8"><text:soft-page-break/><text:span text:style-name="T8">中華民國113年</text:span><text:span text:style-name="T99">○</text:span><text:span text:style-name="T8">月</text:span><text:span text:style-name="T99">○</text:span><text:span text:style-name="T8">日</text:span></text:p>
      <text:p text:style-name="P79" loext:marker-style-name="T8"/>
      <text:p text:style-name="P143" loext:marker-style-name="T23"><text:span text:style-name="T14">目錄(請加上頁碼)</text:span></text:p>
      <text:list text:style-name="WWNum22">
        <text:list-item>
          <text:p text:style-name="P120" loext:marker-style-name="T45"><text:span text:style-name="T45">產品及服務說明</text:span><text:span text:style-name="T45"/></text:p>
        </text:list-item>
      </text:list>
      <text:p text:style-name="P121" loext:marker-style-name="T45"><text:span text:style-name="T31">（請就提案之產品及服務進行說明，限制為2頁）</text:span><text:span text:style-name="T45"/></text:p>
      <text:list text:continue-numbering="true" text:style-name="WWNum22">
        <text:list-item>
          <text:p text:style-name="P120" loext:marker-style-name="T45"><text:span text:style-name="T45">目標市場與市場規模</text:span><text:span text:style-name="T45"/></text:p>
        </text:list-item>
      </text:list>
      <text:p text:style-name="P121" loext:marker-style-name="T45"><text:span text:style-name="T31">（請就上述之產品及服務進行其目標市場說明及市場規模評估說明，限制為2頁）</text:span><text:span text:style-name="T45"/></text:p>
      <text:list text:continue-numbering="true" text:style-name="WWNum22">
        <text:list-item>
          <text:p text:style-name="P120" loext:marker-style-name="T45"><text:span text:style-name="T45">技術或核心能力說明</text:span><text:span text:style-name="T45"/></text:p>
        </text:list-item>
      </text:list>
      <text:p text:style-name="P121" loext:marker-style-name="T45"><text:span text:style-name="T31">（請就提案之產品及服務進行其技術及核心能力做說明，限制為2頁）</text:span><text:span text:style-name="T45"/></text:p>
      <text:list text:continue-numbering="true" text:style-name="WWNum22">
        <text:list-item>
          <text:p text:style-name="P120" loext:marker-style-name="T45"><text:span text:style-name="T45">競爭力分析</text:span><text:span text:style-name="T45"/></text:p>
        </text:list-item>
      </text:list>
      <text:p text:style-name="P121" loext:marker-style-name="T45"><text:span text:style-name="T31">（請就提案之產品及服務進行競爭力說明優勢與機會，限制為2頁）</text:span><text:span text:style-name="T45"/></text:p>
      <text:list text:continue-numbering="true" text:style-name="WWNum22">
        <text:list-item>
          <text:p text:style-name="P120" loext:marker-style-name="T45"><text:span text:style-name="T45">營運及獲利模式</text:span><text:span text:style-name="T45"/></text:p>
        </text:list-item>
      </text:list>
      <text:p text:style-name="P121" loext:marker-style-name="T45"><text:span text:style-name="T31">（請簡述提案產品之營運及獲利模式，限制為2頁）</text:span><text:span text:style-name="T45"/></text:p>
      <text:list text:continue-numbering="true" text:style-name="WWNum22">
        <text:list-item>
          <text:p text:style-name="P120" loext:marker-style-name="T45"><text:span text:style-name="T45">產品及服務/技術之創新應用</text:span><text:span text:style-name="T45"/></text:p>
        </text:list-item>
      </text:list>
      <text:p text:style-name="P121" loext:marker-style-name="T45"><text:span text:style-name="T31">（請簡述提案產品/技術創新之處及實際商轉成功案例說明，限制為2頁）</text:span><text:span text:style-name="T45"/></text:p>
      <text:list text:continue-numbering="true" text:style-name="WWNum22">
        <text:list-item>
          <text:p text:style-name="P120" loext:marker-style-name="T45"><text:span text:style-name="T45">未來發展規劃</text:span><text:span text:style-name="T45"/></text:p>
        </text:list-item>
      </text:list>
      <text:p text:style-name="P121" loext:marker-style-name="T45"><text:span text:style-name="T31">（請簡述未來短中長期之發展規劃，限制為2頁）</text:span><text:span text:style-name="T45"/></text:p>
      <text:list xml:id="list111438841982297" text:continue-numbering="true" text:style-name="WWNum22">
        <text:list-item>
          <text:p text:style-name="P120" loext:marker-style-name="T45"><text:span text:style-name="T45">共創內容及成功關鍵</text:span><text:span text:style-name="T45"/></text:p>
        </text:list-item>
      </text:list>
      <text:p text:style-name="P121" loext:marker-style-name="T45"><text:span text:style-name="T31">（僅報名共創典範獎者須提供，請描述金融機構與金融科技公司合作內容及成功關鍵，限制為2頁）</text:span><text:span text:style-name="T45"/></text:p>
      <text:list text:continue-list="list111438841982297" text:style-name="WWNum40">
        <text:list-item>
          <text:p text:style-name="P122" loext:marker-style-name="T45"><text:span text:style-name="T45">其他附件</text:span><text:span text:style-name="T45"/></text:p>
        </text:list-item>
      </text:list>
      <text:p text:style-name="P121" loext:marker-style-name="T31"><text:span text:style-name="T31">（可提供有利於評分之佐證參考資料）</text:span><text:span text:style-name="T31"/></text:p>
      <text:p text:style-name="P82" loext:marker-style-name="T31"><text:soft-page-break/></text:p>
      <text:p text:style-name="P83" loext:marker-style-name="T31"/>
      <text:p text:style-name="P147" loext:marker-style-name="T35"><text:span text:style-name="T35">※注意事項：</text:span><text:span text:style-name="T35"/></text:p>
      <text:p text:style-name="P147" loext:marker-style-name="T39"><text:span text:style-name="T39">1.<text:tab/>本撰寫格式以Microsoft Word檔A4直向排版，須以中文：標楷體撰寫，英文：Time New Roman字型，字體大小14，段落：固定行高20pt；提案內容總頁數以20頁為限，並請標註頁碼。</text:span><text:span text:style-name="T39"/></text:p>
      <text:h text:style-name="P183" text:outline-level="1" loext:marker-style-name="T94"><text:bookmark-start text:name="_Toc102666358"/><text:bookmark-start text:name="_Toc162946535"/><text:bookmark-start text:name="_Toc102994429"/><text:span text:style-name="T94">附件三、個資同意書</text:span><text:bookmark-end text:name="_Toc102666358"/><text:bookmark-end text:name="_Toc162946535"/><text:bookmark-end text:name="_Toc102994429"/><text:span text:style-name="T94"/></text:h>
      <text:p text:style-name="P144" loext:marker-style-name="T47"><text:span text:style-name="T46">財團法人資訊工業策進會</text:span><text:span text:style-name="T47"/></text:p>
      <text:p text:style-name="P143" loext:marker-style-name="T46"><text:span text:style-name="T46">蒐集個人資料告知事項暨個人資料提供同意書</text:span><text:span text:style-name="T46"/></text:p>
      <text:p text:style-name="P150" loext:marker-style-name="T24"><text:span text:style-name="T24">版本：P</text:span><text:span text:style-name="T21">-CV23030224-1-DTRI</text:span></text:p>
      <text:p text:style-name="P151" loext:marker-style-name="T24"><text:span text:style-name="T53">財團法人資訊工業策進會(下稱本會)</text:span><text:span text:style-name="T25">為遵守</text:span><text:span text:style-name="T24">個人資料保護法令及本會個人資料保護政策、規章，於向您蒐集個人資料前，依法向您告知下列事項，敬請詳閱。</text:span></text:p>
      <text:list text:style-name="WWNum15">
        <text:list-item>
          <text:p text:style-name="P45" loext:marker-style-name="T24"><text:span text:style-name="T24">蒐集目的及類別</text:span><text:span text:style-name="T24"/></text:p>
        </text:list-item>
      </text:list>
      <text:p text:style-name="P52" loext:marker-style-name="T26"><text:span text:style-name="T21">本會因作為FinTechSpace執行團隊，並辦理或執行相關業務、活動、計畫、提供服務及供本會用於陳報主管機關或其他合於本會捐助章程所定業務、寄送本會</text:span><text:span text:style-name="T100">或產業相關活動訊息</text:span><text:span text:style-name="T21">之蒐集目的，而需獲取您下列個人資料類別：</text:span><text:span text:style-name="T26">姓名、電子郵遞地址(Email)、公司、部門、職稱、電話號碼。</text:span></text:p>
      <text:p text:style-name="P53" loext:marker-style-name="T58"><text:span text:style-name="T58">※您日後如不願再收到本會所寄送之行銷訊息，可於收到前述訊息時，直接點選訊息內拒絕接受之連結。</text:span><text:span text:style-name="T58"/></text:p>
      <text:list text:continue-numbering="true" text:style-name="WWNum15">
        <text:list-item>
          <text:p text:style-name="P45" loext:marker-style-name="T24"><text:span text:style-name="T24">個人資料利用之期間、地區、對象及方式</text:span><text:span text:style-name="T24"/></text:p>
        </text:list-item>
      </text:list>
      <text:p text:style-name="P152" loext:marker-style-name="T24"><text:span text:style-name="T24"><text:s text:c="4"/>除涉及國際業務或活動外，您的個人資料僅供本會於中華民國領域、在前述蒐集目的之必要範圍內，以合理方式利用至蒐集目的消失為止。</text:span><text:span text:style-name="T24"/></text:p>
      <text:list xml:id="list111439620327616" text:continue-numbering="true" text:style-name="WWNum15">
        <text:list-item>
          <text:p text:style-name="P45" loext:marker-style-name="T24"><text:span text:style-name="T24">當事人權利</text:span><text:span text:style-name="T24"/></text:p>
        </text:list-item>
      </text:list>
      <text:p text:style-name="P53" loext:marker-style-name="T24"><text:span text:style-name="T24">您可依前述業務、活動所定規則或依本會網站（https://www.iii.org.tw/）「個資當事人行使權利專頁」公告方式向本會行使下列權利：</text:span><text:span text:style-name="T24"/></text:p>
      <text:list text:style-name="WWNum16">
        <text:list-item>
          <text:p text:style-name="P46" loext:marker-style-name="T24"><text:span text:style-name="T24">查詢或請求閱覽。</text:span><text:span text:style-name="T24"/></text:p>
        </text:list-item>
        <text:list-item>
          <text:p text:style-name="P46" loext:marker-style-name="T24"><text:span text:style-name="T24">請求製給複製本。</text:span><text:span text:style-name="T24"/></text:p>
        </text:list-item>
        <text:list-item>
          <text:p text:style-name="P46" loext:marker-style-name="T24"><text:span text:style-name="T24">請求補充或更正。</text:span><text:span text:style-name="T24"/></text:p>
        </text:list-item>
        <text:list-item>
          <text:p text:style-name="P46" loext:marker-style-name="T24"><text:span text:style-name="T24">請求停止蒐集、處理及利用。</text:span><text:span text:style-name="T24"/></text:p>
        </text:list-item>
        <text:list-item>
          <text:p text:style-name="P46" loext:marker-style-name="T24"><text:span text:style-name="T24">請求刪除您的個人資料。</text:span><text:span text:style-name="T24"/></text:p>
        </text:list-item>
      </text:list>
      <text:list text:continue-list="list111439620327616" text:style-name="WWNum15">
        <text:list-item>
          <text:p text:style-name="P45" loext:marker-style-name="T24"><text:span text:style-name="T24">不提供個人資料之權益影響</text:span><text:span text:style-name="T24"/></text:p>
        </text:list-item>
      </text:list>
      <text:p text:style-name="P53" loext:marker-style-name="T24"><text:span text:style-name="T24">若您未提供正確或不提供個人資料，本會將無法為您提供蒐集目的之相關服務。</text:span><text:span text:style-name="T24"/></text:p>
      <text:list text:continue-numbering="true" text:style-name="WWNum15">
        <text:list-item>
          <text:p text:style-name="P45" loext:marker-style-name="T24"><text:span text:style-name="T24">您瞭解此一同意書符合個人資料保護法及相關法規之要求，且同意本會留存此同意書，供日後取出查驗。</text:span><text:span text:style-name="T24"/></text:p>
        </text:list-item>
      </text:list>
      <text:p text:style-name="P55" loext:marker-style-name="T34"><text:span text:style-name="T34">個人資料之同意提供：</text:span><text:span text:style-name="T34"/></text:p>
      <text:p text:style-name="P151" loext:marker-style-name="T24"><text:soft-page-break/><text:span text:style-name="T24">一、本人已充分獲知且已瞭解上述貴會告知事項。</text:span><text:span text:style-name="T24"/></text:p>
      <text:list text:style-name="WWNum17">
        <text:list-item>
          <text:p text:style-name="P47" loext:marker-style-name="T24"><text:span text:style-name="T24">本人同意貴會於所列蒐集目的之必要範圍內，蒐集、處理及利用本人之個人資料。</text:span><text:span text:style-name="T24"/></text:p>
        </text:list-item>
      </text:list>
      <text:p text:style-name="P151" loext:marker-style-name="T64"><text:span text:style-name="T64">立同意書人：</text:span><text:span text:style-name="T64"/></text:p>
      <text:h text:style-name="P184" text:outline-level="1" loext:marker-style-name="T24"><text:bookmark-start text:name="_Toc161756882"/><text:bookmark-start text:name="_Toc162946536"/><text:bookmark-start text:name="_Toc162278903"/><text:bookmark-start text:name="_Toc162266073"/><text:bookmark-start text:name="_Toc161765965"/><text:span text:style-name="T24">中華民國 <text:s/>年 <text:s/>月 <text:s/>日</text:span><text:bookmark-end text:name="_Toc161756882"/><text:bookmark-end text:name="_Toc162946536"/><text:bookmark-end text:name="_Toc162278903"/><text:bookmark-end text:name="_Toc162266073"/><text:bookmark-end text:name="_Toc161765965"/><text:span text:style-name="T24"/></text:h>
      <text:p text:style-name="P88" loext:marker-style-name="T22"/>
      <text:h text:style-name="P182" text:outline-level="1" loext:marker-style-name="T22"><text:bookmark-start text:name="_Toc102994430"/><text:bookmark-start text:name="_Toc162946537"/><text:span text:style-name="T94">附件四、智慧財產權切結書</text:span><text:bookmark-end text:name="_Toc102994430"/><text:bookmark-end text:name="_Toc162946537"/><text:span text:style-name="T4"/></text:h>
      <text:p text:style-name="P153" loext:marker-style-name="T22"><text:span text:style-name="T31">立書人</text:span><text:span text:style-name="T40"> <text:s text:c="4"/></text:span><text:span text:style-name="T31">，茲以</text:span><text:span text:style-name="T40"> <text:s text:c="2"/></text:span><text:span text:style-name="T96">（團隊名稱）</text:span><text:span text:style-name="T31">申請「2024台北金融科技獎」內容切結如下: </text:span></text:p>
      <text:list xml:id="list2792136086" text:style-name="WWNum19">
        <text:list-item>
          <text:p text:style-name="P155" loext:marker-style-name="T22"><text:span text:style-name="T31">立書人擔保申請書提供之內容絕無任何違反專利權、著作權法或其他智慧財產權之相關規定，若有涉及侵害他人專利權、著作權法或其他智慧財產權之情事，立書人願負一切法律責任並解決之。貴單位得以廢止參賽及獲獎資格，並將獎項全數繳回，特此聲明。</text:span><text:span text:style-name="T31"/></text:p>
        </text:list-item>
        <text:list-item>
          <text:p text:style-name="P156" loext:marker-style-name="T22"><text:span text:style-name="T31">本切結書內容，如有虛偽不實之情事，致使他人遭受損害，立書人願負完全責任。</text:span><text:span text:style-name="T31"/></text:p>
        </text:list-item>
      </text:list>
      <text:p text:style-name="P153" loext:marker-style-name="T65"><text:span text:style-name="T65">此致 2024台北金融科技獎活動小組</text:span><text:span text:style-name="T65"/></text:p>
      <text:p text:style-name="P89" loext:marker-style-name="T22"/>
      <text:p text:style-name="P148" loext:marker-style-name="T65"><text:span text:style-name="T65">立切結書人(簽章)：___________________________</text:span><text:span text:style-name="T65"/></text:p>
      <text:p text:style-name="P148" loext:marker-style-name="T65"><text:span text:style-name="T65">統一編號(身分證字號)：</text:span><text:span text:style-name="T65"/></text:p>
      <text:p text:style-name="P148" loext:marker-style-name="T65"><text:span text:style-name="T65">地址：</text:span><text:span text:style-name="T65"/></text:p>
      <text:p text:style-name="P148" loext:marker-style-name="T65"><text:span text:style-name="T65">聯絡電話：</text:span><text:span text:style-name="T65"/></text:p>
      <text:p text:style-name="P157" loext:marker-style-name="T22"><text:bookmark-start text:name="_Toc102666359"/><text:span text:style-name="T22">中華民國年月日</text:span><text:bookmark-end text:name="_Toc102666359"/><text:span text:style-name="T22"/></text:p>
      <text:p text:style-name="P90" loext:marker-style-name="T22"/>
      <text:h text:style-name="P10" text:outline-level="1" loext:marker-style-name="T11"><text:bookmark-start text:name="_Toc102945709"/><text:bookmark-start text:name="_Toc162946538"/><text:bookmark-start text:name="_Toc103033360"/><text:span text:style-name="T11">Attachment I. </text:span><text:span text:style-name="T12">Application</text:span><text:span text:style-name="T11"> form</text:span><text:bookmark-end text:name="_Toc102945709"/><text:bookmark-end text:name="_Toc162946538"/><text:bookmark-end text:name="_Toc103033360"/></text:h>
      <text:p text:style-name="P104" loext:marker-style-name="T69"><draw:frame draw:style-name="fr1" draw:name="Frame2" text:anchor-type="paragraph" svg:x="-0.0201in" svg:y="1.6339in" svg:width="6.7854in" draw:z-index="19" loext:may-break-between-pages="true"><draw:text-box fo:min-height="0in"><table:table table:name="Table10" table:style-name="Table10"><table:table-column table:style-name="Table10.A"/><table:table-column table:style-name="Table10.B"/><table:table-column table:style-name="Table10.C"/><table:table-column table:style-name="Table10.D"/><table:table-column table:style-name="Table10.E"/><table:table-column table:style-name="Table10.F"/><table:table-column table:style-name="Table10.G"/><table:table-column table:style-name="Table10.H"/><table:table-row table:style-name="Table10.1"><table:table-cell table:style-name="Table10.A1" office:value-type="string"><text:p text:style-name="P158" loext:marker-style-name="T56"><text:span text:style-name="T55">Applying Award</text:span></text:p></table:table-cell><table:table-cell table:style-name="Table10.B1" table:number-columns-spanned="7" office:value-type="string"><text:list text:style-name="WWNum34"><text:list-item><text:p text:style-name="P57" loext:marker-style-name="T68"><text:span text:style-name="T68">The Rising Star Award</text:span></text:p></text:list-item></text:list></table:table-cell><table:covered-table-cell/><table:covered-table-cell/><table:covered-table-cell/><table:covered-table-cell/><table:covered-table-cell/><table:covered-table-cell/></table:table-row><table:table-row table:style-name="Table10.2"><table:table-cell table:style-name="Table10.A1" table:number-rows-spanned="14" office:value-type="string"><text:p text:style-name="P158" loext:marker-style-name="T56"><text:span text:style-name="T55">Basic data</text:span></text:p></table:table-cell><table:table-cell table:style-name="Table10.B2" office:value-type="string"><text:p text:style-name="P159" loext:marker-style-name="T70"><text:span text:style-name="T68">Applicant unit</text:span></text:p></table:table-cell><table:table-cell table:style-name="Table10.C2" table:number-columns-spanned="6" office:value-type="string"><text:list text:style-name="WWNum33"><text:list-item><text:p text:style-name="P58" loext:marker-style-name="T68"><text:span text:style-name="T68">Financial institution </text:span></text:p></text:list-item><text:list-item><text:p text:style-name="P58" loext:marker-style-name="T68"><text:span text:style-name="T68">Fintech company</text:span></text:p></text:list-item><text:list-item><text:p text:style-name="P58" loext:marker-style-name="T68"><text:span text:style-name="T68">Tech Company</text:span></text:p></text:list-item><text:list-item><text:p text:style-name="P58" loext:marker-style-name="T70"><text:span text:style-name="T68">Telecommunication company </text:span></text:p></text:list-item><text:list-item><text:p text:style-name="P58" loext:marker-style-name="T68"><text:span text:style-name="T68">Academic/research unit</text:span></text:p></text:list-item><text:list-item><text:p text:style-name="P58" loext:marker-style-name="T73"><text:span text:style-name="T68">Other ______</text:span></text:p></text:list-item></text:list><text:p text:style-name="P164" loext:marker-style-name="T76"><text:span text:style-name="T74">※</text:span><text:span text:style-name="T77"> A joint team may mark multiple choices.</text:span></text:p></table:table-cell><table:covered-table-cell/><table:covered-table-cell/><table:covered-table-cell/><table:covered-table-cell/><table:covered-table-cell/></table:table-row><table:table-row table:style-name="Table10.2"><table:covered-table-cell table:style-name="Table10.A1"/><table:table-cell table:style-name="Table10.B3" office:value-type="string"><text:p text:style-name="P159" loext:marker-style-name="T68"><text:span text:style-name="T68">Company/</text:span></text:p><text:p text:style-name="P159" loext:marker-style-name="T70"><text:span text:style-name="T68">Team name</text:span></text:p></table:table-cell><table:table-cell table:style-name="Table10.C3" table:number-columns-spanned="3" office:value-type="string"><text:p text:style-name="P97" loext:marker-style-name="T70"/></table:table-cell><table:covered-table-cell/><table:covered-table-cell/><table:table-cell table:style-name="Table10.F3" office:value-type="string"><text:p text:style-name="P159" loext:marker-style-name="T70"><text:span text:style-name="T68">Number of Members</text:span></text:p></table:table-cell><table:table-cell table:style-name="Table10.G3" table:number-columns-spanned="2" office:value-type="string"><text:p text:style-name="P97" loext:marker-style-name="T70"/></table:table-cell><table:covered-table-cell/></table:table-row><table:table-row table:style-name="Table10.4"><table:covered-table-cell table:style-name="Table10.A4"/><table:table-cell table:style-name="Table10.B4" office:value-type="string"><text:p text:style-name="P159" loext:marker-style-name="T68"><text:span text:style-name="T68">Personnel</text:span></text:p><text:p text:style-name="P159" loext:marker-style-name="T70"><text:span text:style-name="T68">in charge</text:span></text:p></table:table-cell><table:table-cell table:style-name="Table10.C4" table:number-columns-spanned="3" office:value-type="string"><text:p text:style-name="P97" loext:marker-style-name="T70"/></table:table-cell><table:covered-table-cell/><table:covered-table-cell/><table:table-cell table:style-name="Table10.F4" office:value-type="string"><text:p text:style-name="P159" loext:marker-style-name="T70"><text:span text:style-name="T68">Unit/position</text:span></text:p></table:table-cell><table:table-cell table:style-name="Table10.G4" table:number-columns-spanned="2" office:value-type="string"><text:p text:style-name="P97" loext:marker-style-name="T70"/></table:table-cell><table:covered-table-cell/></table:table-row><table:table-row table:style-name="Table10.5"><table:covered-table-cell table:style-name="Table10.A4"/><table:table-cell table:style-name="Table10.B5" office:value-type="string"><text:p text:style-name="P159" loext:marker-style-name="T70"><text:span text:style-name="T68">Address</text:span></text:p></table:table-cell><table:table-cell table:style-name="Table10.C5" table:number-columns-spanned="6" office:value-type="string"><text:p text:style-name="P165" loext:marker-style-name="T75"><text:span text:style-name="T77">[Please provide a valid postal address]</text:span></text:p></table:table-cell><table:covered-table-cell/><table:covered-table-cell/><table:covered-table-cell/><table:covered-table-cell/><table:covered-table-cell/></table:table-row><table:table-row table:style-name="Table10.6"><table:covered-table-cell table:style-name="Table10.A4"/><table:table-cell table:style-name="Table10.B6" table:number-rows-spanned="7" office:value-type="string"><text:p text:style-name="P159" loext:marker-style-name="T70"><text:span text:style-name="T68">Team members</text:span></text:p><text:p text:style-name="P159" loext:marker-style-name="T70"><text:span text:style-name="T68">(A representative is required for contact purposes)</text:span></text:p></table:table-cell><table:table-cell table:style-name="Table10.C6" table:number-columns-spanned="3" office:value-type="string"><text:p text:style-name="P159" loext:marker-style-name="T70"><text:span text:style-name="T68">Name</text:span></text:p></table:table-cell><table:covered-table-cell/><table:covered-table-cell/><table:table-cell table:style-name="Table10.F6" office:value-type="string"><text:p text:style-name="P159" loext:marker-style-name="T70"><text:span text:style-name="T68">Representing company</text:span></text:p></table:table-cell><table:table-cell table:style-name="Table10.G6" office:value-type="string"><text:p text:style-name="P159" loext:marker-style-name="T70"><text:span text:style-name="T68">Phone number</text:span></text:p></table:table-cell><table:table-cell table:style-name="Table10.H6" office:value-type="string"><text:p text:style-name="P159" loext:marker-style-name="T70"><text:span text:style-name="T72">e-mail</text:span></text:p></table:table-cell></table:table-row><table:table-row table:style-name="Table10.7"><table:covered-table-cell table:style-name="Table10.A4"/><table:covered-table-cell table:style-name="Table10.B7"/><table:table-cell table:style-name="Table10.C7" table:number-columns-spanned="2" office:value-type="string"><text:p text:style-name="P160" loext:marker-style-name="T70"><text:span text:style-name="T68">Representative</text:span></text:p></table:table-cell><table:covered-table-cell/><table:table-cell table:style-name="Table10.E7" office:value-type="string"><text:p text:style-name="P97" loext:marker-style-name="T70"/></table:table-cell><table:table-cell table:style-name="Table10.F7" office:value-type="string"><text:p text:style-name="P97" loext:marker-style-name="T70"/></table:table-cell><table:table-cell table:style-name="Table10.G7" office:value-type="string"><text:p text:style-name="P97" loext:marker-style-name="T70"/></table:table-cell><table:table-cell table:style-name="Table10.H7" office:value-type="string"><text:p text:style-name="P97" loext:marker-style-name="T70"/></table:table-cell></table:table-row><table:table-row table:style-name="Table10.8"><table:covered-table-cell table:style-name="Table10.A4"/><table:covered-table-cell table:style-name="Table10.B8"/><table:table-cell table:style-name="Table10.C8" table:number-columns-spanned="2" office:value-type="string"><text:p text:style-name="P160" loext:marker-style-name="T70"><text:span text:style-name="T68">Member</text:span></text:p></table:table-cell><table:covered-table-cell/><table:table-cell table:style-name="Table10.E8" office:value-type="string"><text:p text:style-name="P97" loext:marker-style-name="T70"/></table:table-cell><table:table-cell table:style-name="Table10.F8" office:value-type="string"><text:p text:style-name="P97" loext:marker-style-name="T70"/></table:table-cell><table:table-cell table:style-name="Table10.G8" office:value-type="string"><text:p text:style-name="P97" loext:marker-style-name="T70"/></table:table-cell><table:table-cell table:style-name="Table10.H8" office:value-type="string"><text:p text:style-name="P97" loext:marker-style-name="T70"/></table:table-cell></table:table-row><table:table-row table:style-name="Table10.9"><table:covered-table-cell table:style-name="Table10.A4"/><table:covered-table-cell table:style-name="Table10.B9"/><table:table-cell table:style-name="Table10.C9" table:number-columns-spanned="2" office:value-type="string"><text:p text:style-name="P160" loext:marker-style-name="T70"><text:span text:style-name="T68">Member</text:span></text:p></table:table-cell><table:covered-table-cell/><table:table-cell table:style-name="Table10.E9" office:value-type="string"><text:p text:style-name="P97" loext:marker-style-name="T70"/></table:table-cell><table:table-cell table:style-name="Table10.F9" office:value-type="string"><text:p text:style-name="P97" loext:marker-style-name="T70"/></table:table-cell><table:table-cell table:style-name="Table10.G9" office:value-type="string"><text:p text:style-name="P97" loext:marker-style-name="T70"/></table:table-cell><table:table-cell table:style-name="Table10.H9" office:value-type="string"><text:p text:style-name="P97" loext:marker-style-name="T70"/></table:table-cell></table:table-row><table:table-row table:style-name="Table10.10"><table:covered-table-cell table:style-name="Table10.A4"/><table:covered-table-cell table:style-name="Table10.B10"/><table:table-cell table:style-name="Table10.C10" table:number-columns-spanned="2" office:value-type="string"><text:p text:style-name="P160" loext:marker-style-name="T70"><text:span text:style-name="T68">Member</text:span></text:p></table:table-cell><table:covered-table-cell/><table:table-cell table:style-name="Table10.E10" office:value-type="string"><text:p text:style-name="P97" loext:marker-style-name="T70"/></table:table-cell><table:table-cell table:style-name="Table10.F10" office:value-type="string"><text:p text:style-name="P97" loext:marker-style-name="T70"/></table:table-cell><table:table-cell table:style-name="Table10.G10" office:value-type="string"><text:p text:style-name="P97" loext:marker-style-name="T70"/></table:table-cell><table:table-cell table:style-name="Table10.H10" office:value-type="string"><text:p text:style-name="P97" loext:marker-style-name="T70"/></table:table-cell></table:table-row><table:table-row table:style-name="Table10.11"><table:covered-table-cell table:style-name="Table10.A4"/><table:covered-table-cell table:style-name="Table10.B11"/><table:table-cell table:style-name="Table10.C11" table:number-columns-spanned="2" office:value-type="string"><text:p text:style-name="P160" loext:marker-style-name="T70"><text:span text:style-name="T68">Member</text:span></text:p></table:table-cell><table:covered-table-cell/><table:table-cell table:style-name="Table10.E11" office:value-type="string"><text:p text:style-name="P97" loext:marker-style-name="T70"/></table:table-cell><table:table-cell table:style-name="Table10.F11" office:value-type="string"><text:p text:style-name="P97" loext:marker-style-name="T70"/></table:table-cell><table:table-cell table:style-name="Table10.G11" office:value-type="string"><text:p text:style-name="P97" loext:marker-style-name="T70"/></table:table-cell><table:table-cell table:style-name="Table10.H11" office:value-type="string"><text:p text:style-name="P97" loext:marker-style-name="T70"/></table:table-cell></table:table-row><table:table-row table:style-name="Table10.12"><table:covered-table-cell table:style-name="Table10.A4"/><table:covered-table-cell table:style-name="Table10.B12"/><table:table-cell table:style-name="Table10.C12" table:number-columns-spanned="2" office:value-type="string"><text:p text:style-name="P160" loext:marker-style-name="T70"><text:span text:style-name="T68">Member</text:span></text:p></table:table-cell><table:covered-table-cell/><table:table-cell table:style-name="Table10.E12" office:value-type="string"><text:p text:style-name="P97" loext:marker-style-name="T70"/></table:table-cell><table:table-cell table:style-name="Table10.F12" office:value-type="string"><text:p text:style-name="P97" loext:marker-style-name="T70"/></table:table-cell><table:table-cell table:style-name="Table10.G12" office:value-type="string"><text:p text:style-name="P97" loext:marker-style-name="T70"/></table:table-cell><table:table-cell table:style-name="Table10.H12" office:value-type="string"><text:p text:style-name="P97" loext:marker-style-name="T70"/></table:table-cell></table:table-row><table:table-row table:style-name="Table10.13"><table:covered-table-cell table:style-name="Table10.A1"/><table:table-cell table:style-name="Table10.B13" office:value-type="string"><text:p text:style-name="P159" loext:marker-style-name="T70"><text:span text:style-name="T68">Core technology</text:span></text:p></table:table-cell><table:table-cell table:style-name="Table10.C13" table:number-columns-spanned="6" office:value-type="string"><text:p text:style-name="P103" loext:marker-style-name="T77"/></table:table-cell><table:covered-table-cell/><table:covered-table-cell/><table:covered-table-cell/><table:covered-table-cell/><table:covered-table-cell/></table:table-row><table:table-row table:style-name="Table10.13"><table:covered-table-cell table:style-name="Table10.A1"/><table:table-cell table:style-name="Table10.B14" office:value-type="string"><text:p text:style-name="P159" loext:marker-style-name="T68"><text:span text:style-name="T78">Brief </text:span><text:span text:style-name="T68">description of the primary products/ services</text:span></text:p></table:table-cell><table:table-cell table:style-name="Table10.C14" table:number-columns-spanned="6" office:value-type="string"><text:p text:style-name="P165" loext:marker-style-name="T77"><text:span text:style-name="T77">【Within 500 words】</text:span></text:p></table:table-cell><table:covered-table-cell/><table:covered-table-cell/><table:covered-table-cell/><table:covered-table-cell/><table:covered-table-cell/></table:table-row><table:table-row table:style-name="Table10.15"><table:covered-table-cell table:style-name="Table10.A1"/><table:table-cell table:style-name="Table10.B15" office:value-type="string"><text:p text:style-name="P159" loext:marker-style-name="T70"><text:span text:style-name="T68">The launched time of the products/ services</text:span></text:p></table:table-cell><table:table-cell table:style-name="Table10.C15" table:number-columns-spanned="6" office:value-type="string"><text:p text:style-name="P99" loext:marker-style-name="T70"/></table:table-cell><table:covered-table-cell/><table:covered-table-cell/><table:covered-table-cell/><table:covered-table-cell/><table:covered-table-cell/></table:table-row><table:table-row table:style-name="Table10.16"><table:table-cell table:style-name="Table10.A1" office:value-type="string"><text:p text:style-name="P161" loext:marker-style-name="T56"><text:span text:style-name="T55">Application checklist</text:span></text:p></table:table-cell><table:table-cell table:style-name="Table10.B16" table:number-columns-spanned="7" office:value-type="string"><text:list text:continue-list="list1828711106" text:style-name="WWNum18"><text:list-item><text:p text:style-name="P59" loext:marker-style-name="T70"><text:span text:style-name="T68">Appendix I (this document): Application form </text:span></text:p></text:list-item><text:list-item><text:p text:style-name="P59" loext:marker-style-name="T70"><text:span text:style-name="T68">Appendix II: Proposal</text:span></text:p></text:list-item><text:list-item><text:p text:style-name="P59" loext:marker-style-name="T70"><text:span text:style-name="T68">Appendix III: Personal information consent letter </text:span></text:p></text:list-item><text:list-item><text:p text:style-name="P59" loext:marker-style-name="T56"><text:span text:style-name="T68">Appendix IV: Affidavit of intellectual property rights </text:span></text:p></text:list-item></text:list></table:table-cell><table:covered-table-cell/><table:covered-table-cell/><table:covered-table-cell/><table:covered-table-cell/><table:covered-table-cell/><table:covered-table-cell/></table:table-row><table:table-row table:style-name="Table10.2"><table:table-cell table:style-name="Table10.A17" table:number-columns-spanned="8" office:value-type="string"><text:list text:continue-numbering="true" text:style-name="WWNum18"><text:list-item><text:p text:style-name="P59" loext:marker-style-name="T70"><text:span text:style-name="T68">The applicant team consents to the Fintech Taipei Awards 2024’s measures, and also authorizes the organizers and executers with the below rights:</text:span></text:p></text:list-item></text:list><text:list text:continue-list="list3006427550" text:style-name="WWNum20"><text:list-item><text:p text:style-name="P60" loext:marker-style-name="T70"><text:span text:style-name="T68">The applicant guarantees that the entry work is its own creation, and has not, in any circumstance, infringed on others’ intellectual property claims and copyright claims. Should the competition entry work be tipped off or informed of involving copyright claims, patent claims and other forms of intellectual property rights infringement, complete with tangible facts, the team is willing to assume the legal liabilities, and also consent to be disqualified and to return the reward payout and trophy.</text:span></text:p></text:list-item><text:list-item><text:p text:style-name="P60" loext:marker-style-name="T70"><text:span text:style-name="T68">The team consents to supply relevant personal data (such as: the name, national identification card number, credential document number, date of birth, contact numbers, e-mail address, mailing address), within the necessary scope for the organizing unit and execution unit to render the services during the project execution period, for use in the fintech competition operation’s management, notification contact, award item conferring, event information announcement, questionnaire survey, relevant statistical analysis and related usages. A case party may cite Article 3 of the Personal Data Protection Act regulation for requesting perusing and making an amendment, and if changing the personal data, may request to delete the data, and cease to continue utilizing the data. Please contact the execution unit during office hours.</text:span></text:p></text:list-item><text:list-item><text:p text:style-name="P60" loext:marker-style-name="T71"><text:span text:style-name="T68">The competing work and the award-winning work’s copyrights shall remain the property of the event participants. The event participants consent that the organizing unit and execution unit may use the entries for non-profit purposes, including reproduction, distribution, advertising, public display, broadcast or Internet dissemination of the entries, and that the Organizing and the Executing units may establish a database to manage the entries in a centralized manner to promote the event, display the results, and for educational purposes.</text:span></text:p></text:list-item></text:list><text:p text:style-name="P100" loext:marker-style-name="T70"/><text:list text:style-name="WWNum35"><text:list-item><text:p text:style-name="P61" loext:marker-style-name="T70"><text:span text:style-name="T68">The applicant guarantees that every provided information is consistent with the facts, or else shall be willing to assume all legal liabilities. </text:span></text:p></text:list-item></text:list><text:p text:style-name="P99" loext:marker-style-name="T70"/><text:p text:style-name="P165" loext:marker-style-name="T56"><text:span text:style-name="T55">Consenting party (representative of the applicant): _______________ (sign in person)</text:span></text:p><text:p text:style-name="P95" loext:marker-style-name="T56"/><text:p text:style-name="P95" loext:marker-style-name="T56"/><text:p text:style-name="P95" loext:marker-style-name="T56"/><text:p text:style-name="P166" loext:marker-style-name="T55"><text:span text:style-name="T55">Team members: ____________________________________________ (sign in person)</text:span></text:p><text:p text:style-name="P96" loext:marker-style-name="T56"/></table:table-cell><table:covered-table-cell/><table:covered-table-cell/><table:covered-table-cell/><table:covered-table-cell/><table:covered-table-cell/><table:covered-table-cell/><table:covered-table-cell/></table:table-row><table:table-row table:style-name="Table10.18"><table:table-cell table:style-name="Table10.A18" table:number-columns-spanned="3" office:value-type="string"><text:p text:style-name="P164" loext:marker-style-name="T68"><text:span text:style-name="T68">Signature date </text:span></text:p><text:p text:style-name="P164" loext:marker-style-name="T70"><text:span text:style-name="T68">(YYYY/MM/DD)</text:span></text:p></table:table-cell><table:covered-table-cell/><table:covered-table-cell/><table:table-cell table:style-name="Table10.D18" table:number-columns-spanned="5" office:value-type="string"><text:p text:style-name="P159" loext:marker-style-name="T70"><text:span text:style-name="T68">/ <text:s text:c="18"/>/ </text:span></text:p></table:table-cell><table:covered-table-cell/><table:covered-table-cell/><table:covered-table-cell/><table:covered-table-cell/></table:table-row></table:table></draw:text-box></draw:frame></text:p>
      <text:p text:style-name="P77" loext:marker-style-name="T6"/>
      <text:p text:style-name="P75" loext:marker-style-name="T6"/>
      <text:p text:style-name="P75" loext:marker-style-name="T6"/>
      <text:p text:style-name="P87" loext:marker-style-name="T44"/>
      <text:h text:style-name="P11" text:outline-level="1" loext:marker-style-name="T79"><text:bookmark-start text:name="_Toc102945710"/><text:bookmark-start text:name="_Toc162946539"/><text:bookmark-start text:name="_Toc103033361"/><text:bookmark-start text:name="_Toc103013924"/><text:bookmark-start text:name="_Toc103010550"/><text:bookmark-start text:name="_Toc103010076"/><text:span text:style-name="T69">Attachment II. </text:span><text:bookmark-end text:name="_Toc102945710"/><text:span text:style-name="T69">Proposal</text:span><text:bookmark-end text:name="_Toc162946539"/><text:bookmark-end text:name="_Toc103033361"/><text:bookmark-end text:name="_Toc103013924"/><text:bookmark-end text:name="_Toc103010550"/><text:bookmark-end text:name="_Toc103010076"/></text:h>
      <text:p text:style-name="P69" loext:marker-style-name="T17"/>
      <text:p text:style-name="P69" loext:marker-style-name="T17"/>
      <text:p text:style-name="P69" loext:marker-style-name="T17"/>
      <text:p text:style-name="P69" loext:marker-style-name="T17"/>
      <text:p text:style-name="P164" loext:marker-style-name="T18"><text:span text:style-name="T18">Applied award: The Rising Star Award </text:span><text:span text:style-name="T18"/></text:p>
      <text:p text:style-name="P62" loext:marker-style-name="T18"/>
      <text:p text:style-name="P62" loext:marker-style-name="T18"/>
      <text:p text:style-name="P164" loext:marker-style-name="T18"><text:span text:style-name="T18">Applicant name:</text:span><text:span text:style-name="T18"/></text:p>
      <text:p text:style-name="P164" loext:marker-style-name="T19"><text:span text:style-name="T18">Proposal name:</text:span></text:p>
      <text:p text:style-name="P70" loext:marker-style-name="T19"/>
      <text:p text:style-name="P71" loext:marker-style-name="T18"/>
      <text:p text:style-name="P159" loext:marker-style-name="T19"><text:span text:style-name="T18">Date(YYYY/MM/DD):________________</text:span></text:p>
      <text:p text:style-name="P67" loext:marker-style-name="T16"/>
      <text:p text:style-name="P68" loext:marker-style-name="T16"/>
      <text:p text:style-name="P68" loext:marker-style-name="T16"/>
      <text:p text:style-name="P84" loext:marker-style-name="T36"/>
      <text:p text:style-name="P146" loext:marker-style-name="T5"><text:soft-page-break/><text:span text:style-name="T5">Content of proposal</text:span><text:span text:style-name="T5"/></text:p>
      <text:p text:style-name="P146" loext:marker-style-name="T50"><text:span text:style-name="T48">(Please add page number)</text:span></text:p>
      <text:list text:style-name="WWNum36">
        <text:list-item>
          <text:p text:style-name="P167" loext:marker-style-name="T51"><text:span text:style-name="T49">Description of products and services</text:span></text:p>
        </text:list-item>
      </text:list>
      <text:p text:style-name="P169" loext:marker-style-name="T51"><text:span text:style-name="T41">(Please describe the proposed products and services. The content of this paragraph should be limited in 2 pages.)</text:span></text:p>
      <text:list text:continue-numbering="true" text:style-name="WWNum36">
        <text:list-item>
          <text:p text:style-name="P167" loext:marker-style-name="T49"><text:span text:style-name="T49">Target market and market scale</text:span><text:span text:style-name="T49"/></text:p>
        </text:list-item>
      </text:list>
      <text:p text:style-name="P169" loext:marker-style-name="T41"><text:span text:style-name="T41">(Please describe the foresaid products and services on their target market and describe the market scale assessment. The content of this paragraph should be limited in 2 pages.)</text:span><text:span text:style-name="T41"/></text:p>
      <text:list text:continue-numbering="true" text:style-name="WWNum36">
        <text:list-item>
          <text:p text:style-name="P167" loext:marker-style-name="T49"><text:span text:style-name="T49">Description of the technology or core capability</text:span><text:span text:style-name="T49"/></text:p>
        </text:list-item>
      </text:list>
      <text:p text:style-name="P169" loext:marker-style-name="T41"><text:span text:style-name="T41">(Please describe the proposed products and services technology and core capability. The content of this paragraph should be limited in 2 pages.)</text:span><text:span text:style-name="T41"/></text:p>
      <text:list text:continue-numbering="true" text:style-name="WWNum36">
        <text:list-item>
          <text:p text:style-name="P167" loext:marker-style-name="T49"><text:span text:style-name="T49">Competitiveness analysis</text:span><text:span text:style-name="T49"/></text:p>
        </text:list-item>
      </text:list>
      <text:p text:style-name="P169" loext:marker-style-name="T41"><text:span text:style-name="T41">(Please describe the advantage and niche opportunity of the proposed products and services in terms of competitiveness. The content of this paragraph should be limited in 2 pages.)</text:span><text:span text:style-name="T41"/></text:p>
      <text:list text:continue-numbering="true" text:style-name="WWNum36">
        <text:list-item>
          <text:p text:style-name="P167" loext:marker-style-name="T49"><text:span text:style-name="T49">Operations and profitability mode</text:span><text:span text:style-name="T49"/></text:p>
        </text:list-item>
      </text:list>
      <text:p text:style-name="P169" loext:marker-style-name="T41"><text:span text:style-name="T41">(Please briefly describe the proposed product’s operations and profitability mode. The content of this paragraph should be limited in 2 pages.)</text:span><text:span text:style-name="T41"/></text:p>
      <text:list text:continue-numbering="true" text:style-name="WWNum36">
        <text:list-item>
          <text:p text:style-name="P167" loext:marker-style-name="T49"><text:span text:style-name="T49">Products and services/technology’s innovative application</text:span><text:span text:style-name="T49"/></text:p>
        </text:list-item>
      </text:list>
      <text:p text:style-name="P169" loext:marker-style-name="T41"><text:span text:style-name="T41">(Please briefly describe the proposed product/technology’s innovative initiative and describe the actual commercial operation of a successful case example. The content of this paragraph should be limited in 2 pages.)</text:span><text:span text:style-name="T41"/></text:p>
      <text:list text:continue-numbering="true" text:style-name="WWNum36">
        <text:list-item>
          <text:p text:style-name="P167" loext:marker-style-name="T49"><text:span text:style-name="T49">Future development planning</text:span><text:span text:style-name="T49"/></text:p>
        </text:list-item>
      </text:list>
      <text:p text:style-name="P169" loext:marker-style-name="T41"><text:span text:style-name="T41">(Please briefly describe the short-, mid- and long-term development planning in the future, which is limited to 1 page)</text:span><text:span text:style-name="T41"/></text:p>
      <text:p text:style-name="P105" loext:marker-style-name="T49"/>
      <text:list text:continue-numbering="true" text:style-name="WWNum36">
        <text:list-item>
          <text:p text:style-name="P167" loext:marker-style-name="T49"><text:span text:style-name="T49">Global development planning</text:span><text:span text:style-name="T49"/></text:p>
        </text:list-item>
      </text:list>
      <text:p text:style-name="P169" loext:marker-style-name="T41"><text:span text:style-name="T41">(Please briefly describe the intended target market for expansion, aforesaid target market’s analysis, target market’s business configuration and planning, past global expansion experience, including the parameters, business collaboration, description of actual past success examples. The content of this paragraph should be limited in 2 pages.)</text:span><text:span text:style-name="T41"/></text:p>
      <text:list text:continue-numbering="true" text:style-name="WWNum36">
        <text:list-item>
          <text:p text:style-name="P167" loext:marker-style-name="T49"><text:span text:style-name="T49">Other attachments</text:span><text:span text:style-name="T49"/></text:p>
        </text:list-item>
      </text:list>
      <text:p text:style-name="P169" loext:marker-style-name="T42"><text:span text:style-name="T41">(Any other supporting references are available to facilitate scoring.)</text:span></text:p>
      <text:p text:style-name="P85" loext:marker-style-name="T42"><text:soft-page-break/></text:p>
      <text:p text:style-name="P85" loext:marker-style-name="T42"/>
      <text:p text:style-name="P85" loext:marker-style-name="T42"/>
      <text:p text:style-name="P168" loext:marker-style-name="T38"><text:span text:style-name="T37">*Notes:</text:span></text:p>
      <text:h text:style-name="P11" text:outline-level="1" loext:marker-style-name="T10"><text:span text:style-name="T41">Please fill out the proposal in the following format: Microsoft Word file in A4 vertical layout; display in Times New Roman (</text:span><text:span text:style-name="T43">E</text:span><text:span text:style-name="T41">nglish)</text:span><text:span text:style-name="T43"> or</text:span><text:span text:style-name="T41"> in </text:span><text:span text:style-name="T32">標楷體</text:span><text:span text:style-name="T43"> (Mandarin).</text:span><text:span text:style-name="T41"> The font size should be in 14; paragraph should be in fixed lines of 20pt</text:span><text:span text:style-name="T43">. </text:span><text:span text:style-name="T41">The entire proposal should be </text:span><text:span text:style-name="T43">less </text:span><text:span text:style-name="T41">than 20 pages. Please </text:span><text:span text:style-name="T43">add</text:span><text:span text:style-name="T41"> the page numbers in the </text:span><text:span text:style-name="T43">footer</text:span><text:span text:style-name="T41">.</text:span><text:bookmark-start text:name="_Toc162946540"/><text:bookmark-start text:name="_Toc103033362"/><text:bookmark-start text:name="_Toc103013925"/><text:bookmark-start text:name="_Toc103010551"/><text:bookmark-start text:name="_Toc103010077"/><text:bookmark-start text:name="_Toc102945711"/></text:h>
      <text:p text:style-name="P162" loext:marker-style-name="T10"><text:span text:style-name="T10">Attachment III.</text:span><text:bookmark-end text:name="_Toc103013925"/><text:bookmark-end text:name="_Toc103010551"/><text:bookmark-end text:name="_Toc103010077"/><text:bookmark-end text:name="_Toc102945711"/><text:span text:style-name="T10"> Personal data consent letter</text:span><text:bookmark-end text:name="_Toc162946540"/><text:bookmark-end text:name="_Toc103033362"/><text:span text:style-name="T10"/></text:p>
      <text:p text:style-name="P145" loext:marker-style-name="T54"><text:span text:style-name="T13">Institute For Information Industry (III)</text:span><text:span text:style-name="T10"><text:line-break/></text:span><text:span text:style-name="T57">Notification and Letter of Consent for Collection, Processing and Use of Personal Information </text:span></text:p>
      <text:p text:style-name="P150" loext:marker-style-name="T24"><text:span text:style-name="T24">Version: P</text:span><text:span text:style-name="T21">- CV23030233-1-DTRI</text:span></text:p>
      <text:p text:style-name="P149" loext:marker-style-name="T61"><text:span text:style-name="T60">According to the R.O.C. Personal Information Protection Act and the internal policy/regulations of Institute for Information Industry (hereinafter referred to as “III”), III is obligated to make the following notification known to you before you provide personal information to III. Please read it carefully.</text:span></text:p>
      <text:list text:style-name="WWNum42">
        <text:list-item>
          <text:p text:style-name="P48" loext:marker-style-name="T62"><text:span text:style-name="T62">Purposes and Categories of Personal Information to be Collected</text:span><text:span text:style-name="T62"/></text:p>
        </text:list-item>
      </text:list>
      <text:p text:style-name="P49" loext:marker-style-name="T59"><text:span text:style-name="T59">As the executive team of FinTechSpace, III needs you to provide these categories of personal information:</text:span><text:span text:style-name="T63"> Personal name, job title, phone number, email address, company fax, birth date, company address</text:span><text:span text:style-name="T59"> for the purpose of carrying out III’s business, activity or project, the purpose of providing service, <text:s/>internal administrative management or reporting to the competent authority, the purpose complying with the Endowment, or the purpose of sending III’s or industry relevant information.</text:span></text:p>
      <text:p text:style-name="P49" loext:marker-style-name="T59"><text:span text:style-name="T59">Note: You may choose, at any time in the future, not to receive any promotional information from III by clicking the link provided in the promotional message.</text:span><text:span text:style-name="T59"/></text:p>
      <text:list text:continue-numbering="true" text:style-name="WWNum42">
        <text:list-item>
          <text:p text:style-name="P48" loext:marker-style-name="T62"><text:span text:style-name="T62">Time Period, Area, Target and Way of the Use of Personal Information</text:span><text:span text:style-name="T62"/></text:p>
        </text:list-item>
      </text:list>
      <text:p text:style-name="P54" loext:marker-style-name="T58"><text:span text:style-name="T58">Unless the purposes of use relating to international businesses or activities, your personal information will be used solely by III in a reasonable way in the territory of the Republic of China to the extent necessary to implement the purposes of collection until the purposes of collection prescribed above is fulfilled.</text:span><text:span text:style-name="T58"/></text:p>
      <text:list xml:id="list111437985736699" text:continue-numbering="true" text:style-name="WWNum42">
        <text:list-item>
          <text:p text:style-name="P48" loext:marker-style-name="T62"><text:span text:style-name="T62">Your Rights with regard to Personal Information Provided</text:span><text:span text:style-name="T62"/></text:p>
        </text:list-item>
      </text:list>
      <text:p text:style-name="P54" loext:marker-style-name="T58"><text:span text:style-name="T58">You may exercise the following rights in pursuant to the rules of the activities/project or by submitting your inquiry/request on our website (</text:span><text:bookmark-start text:name="EditArea2"/><text:a xlink:type="simple" xlink:href="http://www.iii.org.tw/" text:style-name="Internet_20_link" text:visited-style-name="Visited_20_Internet_20_Link"><text:span text:style-name="Internet_20_link"><text:span text:style-name="T58">https://www.iii.org.tw/</text:span></text:span></text:a><text:bookmark-end text:name="EditArea2"/><text:span text:style-name="T58">) at “Application for Exercising Rights with Regard to Personal Information” page:</text:span></text:p>
      <text:list text:style-name="WWNum43">
        <text:list-item>
          <text:p text:style-name="P50" loext:marker-style-name="T58"><text:span text:style-name="T58">any inquiry and request for a review of the personal information;</text:span><text:span text:style-name="T58"/></text:p>
        </text:list-item>
        <text:list-item>
          <text:p text:style-name="P50" loext:marker-style-name="T58"><text:span text:style-name="T58">any request to make duplications of the personal information;</text:span><text:span text:style-name="T58"/></text:p>
        </text:list-item>
        <text:list-item>
          <text:p text:style-name="P50" loext:marker-style-name="T58"><text:span text:style-name="T58">any request to supplement or correct the personal information;</text:span><text:span text:style-name="T58"/></text:p>
        </text:list-item>
        <text:list-item>
          <text:p text:style-name="P50" loext:marker-style-name="T58"><text:span text:style-name="T58">any request to discontinue collection, processing or use of the personal information; and</text:span><text:span text:style-name="T58"/></text:p>
        </text:list-item>
        <text:list-item>
          <text:p text:style-name="P50" loext:marker-style-name="T58"><text:span text:style-name="T58">any request to delete the personal information.</text:span><text:span text:style-name="T58"/></text:p>
        </text:list-item>
      </text:list>
      <text:list text:continue-list="list111437985736699" text:style-name="WWNum42">
        <text:list-item>
          <text:p text:style-name="P48" loext:marker-style-name="T62"><text:span text:style-name="T62">The Influence on Your Rights and Interests while You Choose not to Provide Your Personal Information</text:span><text:span text:style-name="T62"/></text:p>
        </text:list-item>
      </text:list>
      <text:p text:style-name="P54" loext:marker-style-name="T58"><text:span text:style-name="T58">If you provide incorrect personal information or choose not to provide your personal information to III, III may not be able to provide you with services relating to the purposes prescribed above.</text:span><text:span text:style-name="T58"/></text:p>
      <text:list text:continue-numbering="true" text:style-name="WWNum42">
        <text:list-item>
          <text:p text:style-name="P48" loext:marker-style-name="T58"><text:span text:style-name="T58">You understand that this document complies with the R.O.C. Personal Information Protection Act and relating regulations, and you agree that III keeps this document for further checking.</text:span><text:span text:style-name="T58"/></text:p>
        </text:list-item>
      </text:list>
      <text:p text:style-name="P56" loext:marker-style-name="T34"><text:span text:style-name="T34">The Consent to Provide Personal Information:</text:span><text:span text:style-name="T34"/></text:p>
      <text:list text:style-name="WWNum41">
        <text:list-item>
          <text:p text:style-name="P51" loext:marker-style-name="T58"><text:span text:style-name="T58">I have read and understood the above notification.</text:span><text:span text:style-name="T58"/></text:p>
        </text:list-item>
        <text:list-item>
          <text:p text:style-name="P51" loext:marker-style-name="T58"><text:soft-page-break/><text:span text:style-name="T58">I agreed that III may collect, process and use my personal information for the purposes of collection prescribed above.</text:span><text:span text:style-name="T58"/></text:p>
        </text:list-item>
      </text:list>
      <text:p text:style-name="P151" loext:marker-style-name="T58"><text:span text:style-name="T58">Signature: _____________________</text:span><text:span text:style-name="T58"/></text:p>
      <text:p text:style-name="P154" loext:marker-style-name="T41"><text:span text:style-name="T58">Date (MM/DD/YYYY):_____________________</text:span><text:span text:style-name="T32"/></text:p>
      <text:p text:style-name="P86" loext:marker-style-name="T41"/>
      <text:h text:style-name="P11" text:outline-level="1" loext:marker-style-name="T10"><text:bookmark-start text:name="_Toc102945712"/><text:bookmark-start text:name="_Toc162946541"/><text:bookmark-start text:name="_Toc103033363"/><text:bookmark-start text:name="_Toc103013926"/><text:bookmark-start text:name="_Toc103010552"/><text:bookmark-start text:name="_Toc103010078"/><text:span text:style-name="T10">Attachment IV. Affidavit of Intellectual Property Rights</text:span><text:bookmark-end text:name="_Toc102945712"/><text:bookmark-end text:name="_Toc162946541"/><text:bookmark-end text:name="_Toc103033363"/><text:bookmark-end text:name="_Toc103013926"/><text:bookmark-end text:name="_Toc103010552"/><text:bookmark-end text:name="_Toc103010078"/><text:span text:style-name="T10"/></text:h>
      <text:p text:style-name="P170" loext:marker-style-name="T70"><text:span text:style-name="T41">The applicant (the consenting party),_______________, who hereby apply Fintech Taipei Awards 2024 in the name of_____________________(the team name) with a tangible affidavit as follows:</text:span></text:p>
      <text:list text:continue-list="list2792136086" text:style-name="WWNum19">
        <text:list-item>
          <text:p text:style-name="P171" loext:marker-style-name="T70"><text:span text:style-name="T41">The consenting party guarantees that the content supplied in the application absolutely does not infringe on relevant regulations governing any patent claim, copyright claim or other forms of intellectual property claims. If found to infringe on others’ patent claims, copyright claims or any other forms of intellectual property claims, the consenting party is willing to take all legal liabilities and also be liable for resolving the issue. The consenting party may disqualify the participant and award receiving qualifications, and may also be recalled to all award items. This notice is hereby declared. </text:span></text:p>
        </text:list-item>
        <text:list-item>
          <text:p text:style-name="P172" loext:marker-style-name="T70"><text:span text:style-name="T41">If the content of the affidavit contains any circumstance of bogus, untrue statement to result in inflicting damages on others, the consenting party is willing to assume the absolute liability. </text:span></text:p>
        </text:list-item>
      </text:list>
      <text:p text:style-name="P170" loext:marker-style-name="T67"><text:span text:style-name="T66">The affidavit is hereby presented to Fintech Taipei Awards 2024. </text:span></text:p>
      <text:p text:style-name="P101" loext:marker-style-name="T70"/>
      <text:p text:style-name="P173" loext:marker-style-name="T67"><text:span text:style-name="T66">Consenting party (signature/endorsement):_____________________</text:span></text:p>
      <text:p text:style-name="P173" loext:marker-style-name="T67"><text:span text:style-name="T66">Uniformed taxpayer ID# (national ID card#):_____________________</text:span></text:p>
      <text:p text:style-name="P173" loext:marker-style-name="T67"><text:span text:style-name="T66">Address: _____________________</text:span></text:p>
      <text:p text:style-name="P173" loext:marker-style-name="T67"><text:span text:style-name="T66">Contact phone number: _____________________</text:span></text:p>
      <text:p text:style-name="P102" loext:marker-style-name="T70"/>
      <text:p text:style-name="P102" loext:marker-style-name="T70"/>
      <text:p text:style-name="P102" loext:marker-style-name="T70"/>
      <text:p text:style-name="P102" loext:marker-style-name="T70"/>
      <text:p text:style-name="P102" loext:marker-style-name="T70"/>
      <text:p text:style-name="P163" loext:marker-style-name="T70"><text:span text:style-name="T52">Date(YYYY/MM/DD):________________</text:span></text:p>
      <text:h text:style-name="P185" text:outline-level="1" loext:marker-style-name="T80"/>
      <text:p text:style-name="P91" loext:marker-style-name="T22"/>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BiauKai" svg:font-family="BiauKai" style:font-family-generic="roman" style:font-pitch="variable"/>
    <style:font-face style:name="BiauKai1" svg:font-family="BiauKai"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DejaVu Sans" svg:font-family="'DejaVu Sans'" style:font-family-generic="swiss"/>
    <style:font-face style:name="DejaVu Sans1" svg:font-family="'DejaVu San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Noto Sans CJK JP Regular" svg:font-family="'Noto Sans CJK JP Regular'" style:font-family-generic="roman" style:font-pitch="variable"/>
    <style:font-face style:name="Noto Sans CJK JP Regular1" svg:font-family="'Noto Sans CJK JP Regular'" style:font-family-generic="system" style:font-pitch="variable"/>
    <style:font-face style:name="Noto Sans CJK SC" svg:font-family="'Noto Sans CJK SC'" style:font-family-generic="system" style:font-pitch="variable"/>
    <style:font-face style:name="SimHei" svg:font-family="SimHei" style:font-family-generic="roman" style:font-pitch="variable"/>
    <style:font-face style:name="SimHei1" svg:font-family="SimHei" style:font-family-generic="system"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charset="x-symbol"/>
    <style:font-face style:name="新細明體" svg:font-family="新細明體"/>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0835in" style:contextual-spacing="false" fo:line-height="115%"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loext:linked-style-name="本文_20_字元" style:class="text">
      <style:text-properties style:font-name="Noto Sans CJK JP Regular" fo:font-family="'Noto Sans CJK JP Regular'" style:font-family-generic="roman" style:font-pitch="variable" fo:font-size="14pt" fo:language="zh" fo:country="TW" style:letter-kerning="false" style:font-name-asian="Noto Sans CJK JP Regular1" style:font-family-asian="'Noto Sans CJK JP Regular'" style:font-family-generic-asian="system" style:font-pitch-asian="variable" style:font-size-asian="14pt" style:font-name-complex="Noto Sans CJK JP Regular1" style:font-family-complex="'Noto Sans CJK JP Regular'" style:font-family-generic-complex="system" style:font-pitch-complex="variable" style:font-size-complex="14pt" style:language-complex="zh" style:country-complex="TW"/>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1252in" fo:margin-bottom="0.1252in" style:contextual-spacing="false" fo:line-height="300%" fo:keep-with-next="always"/>
      <style:text-properties style:font-name="Calibri Light" fo:font-family="'Calibri Light'"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F" style:font-family-generic-complex="system" style:font-pitch-complex="variable" style:font-size-complex="26pt" style:font-weight-complex="bold"/>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1665in" fo:margin-bottom="0in" style:contextual-spacing="false" fo:line-height="108%" fo:keep-together="always" fo:orphans="2" fo:widows="2"/>
      <style:text-properties fo:color="#2e74b5" loext:opacity="100%" fo:font-size="16pt" fo:font-weight="normal" style:letter-kerning="false" style:font-size-asian="16pt" style:font-weight-asian="normal" style:font-size-complex="16pt" style:font-weight-complex="normal">
        <loext:char-complex-color loext:theme-type="accent1" loext:color-type="theme">
          <loext:transformation loext:type="shade" loext:value="2509"/>
        </loext:char-complex-color>
      </style:text-properties>
    </style:style>
    <style:style style:name="Contents_20_1" style:display-name="Contents 1" style:family="paragraph" style:parent-style-name="Standard" style:next-style-name="Standard" style:auto-update="true" style:class="index">
      <style:paragraph-properties fo:margin-left="0.0835in" fo:margin-right="0.2984in" fo:margin-top="0in" fo:margin-bottom="0.0693in" style:contextual-spacing="false" fo:line-height="0.3193in" fo:text-align="justify" style:justify-single-word="false" fo:orphans="2" fo:widows="2">
        <style:tab-stops>
          <style:tab-stop style:position="0.5555in"/>
          <style:tab-stop style:position="6.4972in" style:type="right" style:leader-style="dotted" style:leader-text="."/>
        </style:tab-stops>
      </style:paragraph-properties>
      <style:text-properties style:font-name="BiauKai" fo:font-family="BiauKai" style:font-family-generic="roman" style:font-pitch="variable" fo:font-size="14pt" fo:font-weight="bold" style:letter-kerning="false" style:font-name-asian="BiauKai1" style:font-family-asian="BiauKai"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language-complex="zh" style:country-complex="TW" style:font-weight-complex="bold"/>
    </style:style>
    <style:style style:name="List_20_Paragraph" style:display-name="List Paragraph" style:family="paragraph" style:parent-style-name="Standard" loext:linked-style-name="清單段落_20_字元">
      <style:paragraph-properties fo:margin-left="0.3335in"/>
    </style:style>
    <style:style style:name="Balloon_20_Text" style:display-name="Balloon Text" style:family="paragraph" style:parent-style-name="Standard" loext:linked-style-name="註解方塊文字_20_字元">
      <style:paragraph-properties fo:margin-top="0in" fo:margin-bottom="0in" style:contextual-spacing="false" fo:line-height="100%"/>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Marginalia" style:family="paragraph" style:parent-style-name="Standard" loext:linked-style-name="註解文字_20_字元" style:class="text"/>
    <style:style style:name="annotation_20_subject" style:display-name="annotation subject" style:family="paragraph" style:parent-style-name="Marginalia" style:next-style-name="Marginalia" loext:linked-style-name="註解主旨_20_字元">
      <style:text-properties fo:font-weight="bold" style:font-weight-asian="bold" style:font-weight-complex="bold"/>
    </style:style>
    <style:style style:name="Revision" style:family="paragraph">
      <style:paragraph-properties fo:margin-top="0in" fo:margin-bottom="0in" style:contextual-spacing="false" fo:text-align="start" style:justify-single-word="false" fo:orphans="2" fo:widows="2" style:writing-mode="lr-tb"/>
    </style:style>
    <style:style style:name="Frame_20_contents" style:display-name="Frame contents" style:family="paragraph" style:parent-style-name="Standard" style:class="extra"/>
    <style:style style:name="Default_20_Paragraph_20_Font" style:display-name="Default Paragraph Font" style:family="text"/>
    <style:style style:name="標題_20_1_20_字元" style:display-name="標題 1 字元" style:family="text" style:parent-style-name="Default_20_Paragraph_20_Font" loext:linked-style-name="Heading_20_1">
      <style:text-properties style:font-name="Calibri Light" fo:font-family="'Calibri Light'"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F" style:font-family-generic-complex="system" style:font-pitch-complex="variable" style:font-size-complex="26pt" style:font-weight-complex="bold"/>
    </style:style>
    <style:style style:name="頁首_20_字元" style:display-name="頁首 字元" style:family="text" style:parent-style-name="Default_20_Paragraph_20_Font" loext:linked-style-name="Header">
      <style:text-properties fo:font-size="10pt" style:font-size-asian="10pt" style:font-size-complex="10pt"/>
    </style:style>
    <style:style style:name="頁尾_20_字元" style:display-name="頁尾 字元" style:family="text" style:parent-style-name="Default_20_Paragraph_20_Font" loext:linked-style-name="Footer">
      <style:text-properties fo:font-size="10pt" style:font-size-asian="10pt" style:font-size-complex="10pt"/>
    </style:style>
    <style:style style:name="本文_20_字元" style:display-name="本文 字元" style:family="text" style:parent-style-name="Default_20_Paragraph_20_Font">
      <style:text-properties style:font-name="Noto Sans CJK JP Regular" fo:font-family="'Noto Sans CJK JP Regular'" style:font-family-generic="roman" style:font-pitch="variable" fo:font-size="14pt" fo:language="zh" fo:country="TW" style:letter-kerning="false" style:font-name-asian="Noto Sans CJK JP Regular1" style:font-family-asian="'Noto Sans CJK JP Regular'" style:font-family-generic-asian="system" style:font-pitch-asian="variable" style:font-size-asian="14pt" style:font-name-complex="Noto Sans CJK JP Regular1" style:font-family-complex="'Noto Sans CJK JP Regular'" style:font-family-generic-complex="system" style:font-pitch-complex="variable" style:font-size-complex="14pt" style:language-complex="zh" style:country-complex="TW"/>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loext:char-complex-color loext:theme-type="hyperlink" loext:color-type="theme"/>
      </style:text-properties>
    </style:style>
    <style:style style:name="清單段落_20_字元" style:display-name="清單段落 字元" style:family="text" loext:linked-style-name="List_20_Paragraph"/>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loext:linked-style-name="Marginalia"/>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ListLabel_20_1" style:display-name="ListLabel 1" style:family="text">
      <style:text-properties fo:font-size="18pt" fo:font-weight="bold" style:letter-kerning="false" style:font-size-asian="18pt" style:font-weight-asian="bold" style:font-name-complex="Times New Roman1" style:font-family-complex="'Times New Roman'" style:font-family-generic-complex="system" style:font-pitch-complex="variable" style:font-size-complex="18pt"/>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normal" style:font-weight-asian="normal"/>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style:font-name-asian="新細明體1" style:font-family-asian="新細明體" style:font-family-generic-asian="system" style:font-pitch-asian="variable"/>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fo:font-size="16pt" fo:font-weight="bold" style:font-size-asian="16pt" style:font-weight-asian="bold" style:font-size-complex="20pt" style:font-weight-complex="bold"/>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style:font-name-asian="新細明體1" style:font-family-asian="新細明體" style:font-family-generic-asian="system" style:font-pitch-asian="variable"/>
    </style:style>
    <style:style style:name="ListLabel_20_290" style:display-name="ListLabel 290" style:family="text">
      <style:text-properties fo:font-size="11pt" style:font-name-asian="新細明體1" style:font-family-asian="新細明體" style:font-family-generic-asian="system" style:font-pitch-asian="variable" style:font-size-asian="11pt" style:font-name-complex="新細明體1" style:font-family-complex="新細明體" style:font-family-generic-complex="system" style:font-pitch-complex="variable"/>
    </style:style>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text-properties style:font-name-asian="新細明體1" style:font-family-asian="新細明體" style:font-family-generic-asian="system" style:font-pitch-asian="variable"/>
    </style:style>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style:font-name-asian="新細明體1" style:font-family-asian="新細明體" style:font-family-generic-asian="system" style:font-pitch-asian="variable"/>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text-properties fo:font-size="16pt" fo:font-weight="bold" style:font-size-asian="16pt" style:font-weight-asian="bold" style:font-size-complex="20pt" style:font-weight-complex="bold"/>
    </style:style>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text-properties fo:font-size="16pt" fo:font-weight="bold" style:font-size-asian="16pt" style:font-weight-asian="bold" style:font-size-complex="20pt" style:font-weight-complex="bold"/>
    </style:style>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text-properties fo:color="#000000" loext:opacity="100%"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dark1" loext:color-type="theme"/>
      </style:text-properties>
    </style:style>
    <style:style style:name="ListLabel_20_389" style:display-name="ListLabel 389" style:family="text">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style>
    <style:style style:name="ListLabel_20_390" style:display-name="ListLabel 390" style:family="text">
      <style:text-properties style:font-name="Times New Roman" fo:font-family="'Times New Roman'" style:font-family-generic="roman" style:font-pitch="variable" fo:font-size="11pt" style:font-name-asian="標楷體1" style:font-family-asian="標楷體" style:font-family-generic-asian="system" style:font-pitch-asian="variable" style:font-size-asian="11pt"/>
    </style:style>
    <style:style style:name="Index_20_Link" style:display-name="Index Link" style:family="text"/>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1%、" style:num-suffix="、" style:num-format="壹, 貳, 參, ...">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0.3335in" fo:margin-left="1in"/>
        </style:list-level-properties>
      </text:list-level-style-number>
      <text:list-level-style-number text:level="2" text:style-name="ListLabel_20_11" loext:num-list-format="%2%."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fo:text-indent="-0.3335in" fo:margin-left="1in"/>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fo:text-indent="-0.3335in" fo:margin-left="1in"/>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3335in" fo:margin-left="1.4161in"/>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3335in" fo:margin-left="1.7492in"/>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335in" fo:margin-left="2.0827in"/>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3335in" fo:margin-left="2.4161in"/>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3335in" fo:margin-left="2.7492in"/>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335in" fo:margin-left="3.0827in"/>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3335in" fo:margin-left="3.4161in"/>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3335in" fo:margin-left="3.7492in"/>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335in" fo:margin-left="4.082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3335in" fo:margin-left="1.4161in"/>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3335in" fo:margin-left="1.7492in"/>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335in" fo:margin-left="2.0827in"/>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3335in" fo:margin-left="2.4161in"/>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3335in" fo:margin-left="2.7492in"/>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335in" fo:margin-left="3.0827in"/>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3335in" fo:margin-left="3.4161in"/>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3335in" fo:margin-left="3.7492in"/>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335in" fo:margin-left="4.082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3335in" fo:margin-left="1.4161in"/>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3335in" fo:margin-left="1.7492in"/>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3335in" fo:margin-left="2.0827in"/>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3335in" fo:margin-left="2.4161in"/>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3335in" fo:margin-left="2.7492in"/>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3335in" fo:margin-left="3.0827in"/>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3335in" fo:margin-left="3.4161in"/>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3335in" fo:margin-left="3.7492in"/>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3335in" fo:margin-left="4.082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fo:text-indent="-0.3335in" fo:margin-left="1in"/>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3335in" fo:margin-left="1.4161in"/>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3335in" fo:margin-left="1.7492in"/>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3335in" fo:margin-left="2.0827in"/>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3335in" fo:margin-left="2.4161in"/>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3335in" fo:margin-left="2.7492in"/>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3335in" fo:margin-left="3.0827in"/>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3335in" fo:margin-left="3.4161in"/>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3335in" fo:margin-left="3.7492in"/>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3335in" fo:margin-left="4.082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3335in" fo:margin-left="1.4161in"/>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3335in" fo:margin-left="1.7492in"/>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3335in" fo:margin-left="2.0827in"/>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3335in" fo:margin-left="2.4161in"/>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3335in" fo:margin-left="2.7492in"/>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3335in" fo:margin-left="3.0827in"/>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3335in" fo:margin-left="3.4161in"/>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3335in" fo:margin-left="3.7492in"/>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3335in" fo:margin-left="4.082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91" loext:num-list-format="(%1%)" style:num-prefix="(" style:num-suffix=")" style:num-format="一, 二, 三, ...">
        <style:list-level-properties text:list-level-position-and-space-mode="label-alignment">
          <style:list-level-label-alignment text:label-followed-by="listtab" fo:text-indent="-0.3335in" fo:margin-left="1in"/>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100" loext:num-list-format="(%1%)" style:num-prefix="(" style:num-suffix=")" style:num-format="一, 二, 三, ...">
        <style:list-level-properties text:list-level-position-and-space-mode="label-alignment">
          <style:list-level-label-alignment text:label-followed-by="listtab" fo:text-indent="-0.3335in" fo:margin-left="1in"/>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9" loext:num-list-format="(%1%)" style:num-prefix="(" style:num-suffix=")" style:num-format="一, 二, 三, ...">
        <style:list-level-properties text:list-level-position-and-space-mode="label-alignment">
          <style:list-level-label-alignment text:label-followed-by="listtab" fo:text-indent="-0.3335in" fo:margin-left="1in"/>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18" loext:num-list-format="(%1%)" style:num-prefix="(" style:num-suffix=")" style:num-format="一, 二, 三, ...">
        <style:list-level-properties text:list-level-position-and-space-mode="label-alignment">
          <style:list-level-label-alignment text:label-followed-by="listtab" fo:text-indent="-0.3335in" fo:margin-left="1in"/>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27" loext:num-list-format="%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36" loext:num-list-format="(%1%)" style:num-prefix="(" style:num-suffix=")" style:num-format="一, 二, 三, ...">
        <style:list-level-properties text:list-level-position-and-space-mode="label-alignment">
          <style:list-level-label-alignment text:label-followed-by="listtab" fo:text-indent="-0.2709in" fo:margin-left="0.6043in"/>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145" loext:num-list-format="%1%、" style:num-suffix="、" style:num-format="一, 二, 三, ..." text:start-value="2">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fo:text-indent="-0.3335in" fo:margin-left="0.3335in"/>
        </style:list-level-properties>
        <style:text-properties style:font-name="新細明體"/>
      </text:list-level-style-bullet>
      <text:list-level-style-bullet text:level="2" text:style-name="ListLabel_20_155" loext:num-list-format=""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text:style-name="ListLabel_20_156"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text:style-name="ListLabel_20_158"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text:style-name="ListLabel_20_161"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164" loext:num-list-format="%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ListLabel_20_165" loext:num-list-format="%3%."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ListLabel_20_167" loext:num-list-format="%5%."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ListLabel_20_168" loext:num-list-format="%6%."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ListLabel_20_170" loext:num-list-format="%8%."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ListLabel_20_171" loext:num-list-format="%9%."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3335in" fo:margin-left="0.3335in"/>
        </style:list-level-properties>
      </text:list-level-style-number>
      <text:list-level-style-bullet text:level="2" text:style-name="ListLabel_20_173" loext:num-list-format=""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text:style-name="ListLabel_20_176"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text:style-name="ListLabel_20_179"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3335in" fo:margin-left="0.652in"/>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3335in" fo:margin-left="0.9854in"/>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3335in" fo:margin-left="1.3189in"/>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3335in" fo:margin-left="1.652in"/>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3335in" fo:margin-left="1.9854in"/>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3335in" fo:margin-left="2.3189in"/>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3335in" fo:margin-left="2.652in"/>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3335in" fo:margin-left="2.9854in"/>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3335in" fo:margin-left="3.318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190" loext:num-list-format="%1%、" style:num-suffix="、" style:num-format="壹, 貳, 參, ...">
        <style:list-level-properties text:list-level-position-and-space-mode="label-alignment">
          <style:list-level-label-alignment text:label-followed-by="listtab" fo:text-indent="-0.25in" fo:margin-left="0.5835in"/>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3335in" fo:margin-left="-0.1252in"/>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text:list-tab-stop-position="0.2083in" fo:text-indent="-0.3335in" fo:margin-left="0.2083in"/>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text:list-tab-stop-position="0.5417in" fo:text-indent="-0.3335in" fo:margin-left="0.5417in"/>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text:list-tab-stop-position="0.8752in" fo:text-indent="-0.3335in" fo:margin-left="0.8752in"/>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text:list-tab-stop-position="1.2083in" fo:text-indent="-0.3335in" fo:margin-left="1.2083in"/>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text:list-tab-stop-position="1.5417in" fo:text-indent="-0.3335in" fo:margin-left="1.5417in"/>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text:list-tab-stop-position="1.8752in" fo:text-indent="-0.3335in" fo:margin-left="1.8752in"/>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text:list-tab-stop-position="2.2083in" fo:text-indent="-0.3335in" fo:margin-left="2.20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text:style-name="ListLabel_20_199"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00" loext:num-list-format="%2%."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208"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217"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text:style-name="ListLabel_20_226" loext:num-list-format="%1%." style:num-suffix="." style:num-format="1">
        <style:list-level-properties text:list-level-position-and-space-mode="label-alignment">
          <style:list-level-label-alignment text:label-followed-by="listtab" fo:text-indent="-0.3335in" fo:margin-left="1.4161in"/>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3335in" fo:margin-left="1.7492in"/>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3335in" fo:margin-left="2.0827in"/>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3335in" fo:margin-left="2.4161in"/>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3335in" fo:margin-left="2.7492in"/>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3335in" fo:margin-left="3.0827in"/>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3335in" fo:margin-left="3.4161in"/>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3335in" fo:margin-left="3.7492in"/>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3335in" fo:margin-left="4.082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235"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244"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text:style-name="ListLabel_20_253"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number text:level="1" text:style-name="ListLabel_20_262"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text:style-name="ListLabel_20_271"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text:style-name="ListLabel_20_280"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289" loext:num-list-format="□" style:num-suffix="□" text:bullet-char="□">
        <style:list-level-properties text:list-level-position-and-space-mode="label-alignment">
          <style:list-level-label-alignment text:label-followed-by="listtab" fo:text-indent="-0.3335in" fo:margin-left="0.3335in"/>
        </style:list-level-properties>
        <style:text-properties style:font-name="新細明體"/>
      </text:list-level-style-bullet>
      <text:list-level-style-bullet text:level="2" text:style-name="ListLabel_20_290" loext:num-list-format="※" style:num-suffix="※" text:bullet-char="※">
        <style:list-level-properties text:list-level-position-and-space-mode="label-alignment">
          <style:list-level-label-alignment text:label-followed-by="listtab" fo:text-indent="-0.25in" fo:margin-left="0.5835in"/>
        </style:list-level-properties>
        <style:text-properties style:font-name="新細明體"/>
      </text:list-level-style-bullet>
      <text:list-level-style-bullet text:level="3" text:style-name="ListLabel_20_291"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text:style-name="ListLabel_20_292"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text:style-name="ListLabel_20_293"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text:style-name="ListLabel_20_294"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text:style-name="ListLabel_20_295"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text:style-name="ListLabel_20_296"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text:style-name="ListLabel_20_297"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298" loext:num-list-format="□" style:num-suffix="□" text:bullet-char="□">
        <style:list-level-properties text:list-level-position-and-space-mode="label-alignment">
          <style:list-level-label-alignment text:label-followed-by="listtab" fo:text-indent="-0.3335in" fo:margin-left="0.3335in"/>
        </style:list-level-properties>
        <style:text-properties style:font-name="新細明體"/>
      </text:list-level-style-bullet>
      <text:list-level-style-bullet text:level="2" text:style-name="ListLabel_20_299" loext:num-list-format=""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text:style-name="ListLabel_20_300"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text:style-name="ListLabel_20_301"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text:style-name="ListLabel_20_302"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text:style-name="ListLabel_20_303"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text:style-name="ListLabel_20_304"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text:style-name="ListLabel_20_305"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text:style-name="ListLabel_20_306"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307" loext:num-list-format="□" style:num-suffix="□" text:bullet-char="□">
        <style:list-level-properties text:list-level-position-and-space-mode="label-alignment">
          <style:list-level-label-alignment text:label-followed-by="listtab" fo:text-indent="-0.3335in" fo:margin-left="0.3335in"/>
        </style:list-level-properties>
        <style:text-properties style:font-name="新細明體"/>
      </text:list-level-style-bullet>
      <text:list-level-style-bullet text:level="2" text:style-name="ListLabel_20_308" loext:num-list-format=""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text:style-name="ListLabel_20_309"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text:style-name="ListLabel_20_310"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text:style-name="ListLabel_20_311"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text:style-name="ListLabel_20_312"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text:style-name="ListLabel_20_313"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text:style-name="ListLabel_20_314"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text:style-name="ListLabel_20_315"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number text:level="1" text:style-name="ListLabel_20_316" loext:num-list-format="%1%." style:num-suffix="." style:num-format="I">
        <style:list-level-properties text:list-level-position-and-space-mode="label-alignment">
          <style:list-level-label-alignment text:label-followed-by="space" fo:text-indent="0.5126in" fo:margin-left="-0.1972in"/>
        </style:list-level-properties>
      </text:list-level-style-number>
      <text:list-level-style-number text:level="2" text:style-name="ListLabel_20_317" loext:num-list-format="%2%、" style:num-suffix="、" style:num-format="甲, 乙, 丙, ...">
        <style:list-level-properties text:list-level-position-and-space-mode="label-alignment">
          <style:list-level-label-alignment text:label-followed-by="listtab" fo:text-indent="-0.3335in" fo:margin-left="-0.1252in"/>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text:list-tab-stop-position="0.2083in" fo:text-indent="-0.3335in" fo:margin-left="0.2083in"/>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text:list-tab-stop-position="0.5417in" fo:text-indent="-0.3335in" fo:margin-left="0.5417in"/>
        </style:list-level-properties>
      </text:list-level-style-number>
      <text:list-level-style-number text:level="5" text:style-name="ListLabel_20_320" loext:num-list-format="%5%、" style:num-suffix="、" style:num-format="甲, 乙, 丙, ...">
        <style:list-level-properties text:list-level-position-and-space-mode="label-alignment">
          <style:list-level-label-alignment text:label-followed-by="listtab" text:list-tab-stop-position="0.8752in" fo:text-indent="-0.3335in" fo:margin-left="0.8752in"/>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text:list-tab-stop-position="1.2083in" fo:text-indent="-0.3335in" fo:margin-left="1.2083in"/>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text:list-tab-stop-position="1.5417in" fo:text-indent="-0.3335in" fo:margin-left="1.5417in"/>
        </style:list-level-properties>
      </text:list-level-style-number>
      <text:list-level-style-number text:level="8" text:style-name="ListLabel_20_323" loext:num-list-format="%8%、" style:num-suffix="、" style:num-format="甲, 乙, 丙, ...">
        <style:list-level-properties text:list-level-position-and-space-mode="label-alignment">
          <style:list-level-label-alignment text:label-followed-by="listtab" text:list-tab-stop-position="1.8752in" fo:text-indent="-0.3335in" fo:margin-left="1.8752in"/>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text:list-tab-stop-position="2.2083in" fo:text-indent="-0.3335in" fo:margin-left="2.20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number text:level="1" text:style-name="ListLabel_20_325" loext:num-list-format="%1%." style:num-suffix="." style:num-format="I">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326"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27"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29"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32"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334" loext:num-list-format="%1%." style:num-suffix="." style:num-format="I">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335"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36"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38"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41"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343" loext:num-list-format="%1%." style:num-suffix="." style:num-format="i">
        <style:list-level-properties text:list-level-position-and-space-mode="label-alignment" fo:text-align="end">
          <style:list-level-label-alignment text:label-followed-by="listtab" fo:text-indent="-0.2709in" fo:margin-left="0.8846in"/>
        </style:list-level-properties>
      </text:list-level-style-number>
      <text:list-level-style-number text:level="2" text:style-name="ListLabel_20_344" loext:num-list-format="%2%、" style:num-suffix="、" style:num-format="甲, 乙, 丙, ...">
        <style:list-level-properties text:list-level-position-and-space-mode="label-alignment">
          <style:list-level-label-alignment text:label-followed-by="listtab" fo:text-indent="-0.3335in" fo:margin-left="1.2807in"/>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3335in" fo:margin-left="1.6138in"/>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fo:text-indent="-0.3335in" fo:margin-left="1.9472in"/>
        </style:list-level-properties>
      </text:list-level-style-number>
      <text:list-level-style-number text:level="5" text:style-name="ListLabel_20_347" loext:num-list-format="%5%、" style:num-suffix="、" style:num-format="甲, 乙, 丙, ...">
        <style:list-level-properties text:list-level-position-and-space-mode="label-alignment">
          <style:list-level-label-alignment text:label-followed-by="listtab" fo:text-indent="-0.3335in" fo:margin-left="2.2807in"/>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3335in" fo:margin-left="2.6138in"/>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3335in" fo:margin-left="2.9472in"/>
        </style:list-level-properties>
      </text:list-level-style-number>
      <text:list-level-style-number text:level="8" text:style-name="ListLabel_20_350" loext:num-list-format="%8%、" style:num-suffix="、" style:num-format="甲, 乙, 丙, ...">
        <style:list-level-properties text:list-level-position-and-space-mode="label-alignment">
          <style:list-level-label-alignment text:label-followed-by="listtab" fo:text-indent="-0.3335in" fo:margin-left="3.2807in"/>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3335in" fo:margin-left="3.613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text:style-name="ListLabel_20_352" loext:num-list-format="%1%、" style:num-suffix="、" style:num-format="壹, 貳, 參, ...">
        <style:list-level-properties text:list-level-position-and-space-mode="label-alignment">
          <style:list-level-label-alignment text:label-followed-by="nothing" fo:text-indent="0.2937in" fo:margin-left="0.0398in"/>
        </style:list-level-properties>
      </text:list-level-style-number>
      <text:list-level-style-number text:level="2" text:style-name="ListLabel_20_353"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54" loext:num-list-format="%3%." style:num-suffix="." style:num-format="i">
        <style:list-level-properties text:list-level-position-and-space-mode="label-alignment" fo:text-align="end">
          <style:list-level-label-alignment text:label-followed-by="listtab" text:list-tab-stop-position="0.2083in" fo:text-indent="-0.3335in" fo:margin-left="1in"/>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text:list-tab-stop-position="0.5417in" fo:text-indent="-0.3335in" fo:margin-left="1.3335in"/>
        </style:list-level-properties>
      </text:list-level-style-number>
      <text:list-level-style-number text:level="5" text:style-name="ListLabel_20_356" loext:num-list-format="%5%、" style:num-suffix="、" style:num-format="甲, 乙, 丙, ...">
        <style:list-level-properties text:list-level-position-and-space-mode="label-alignment">
          <style:list-level-label-alignment text:label-followed-by="listtab" text:list-tab-stop-position="0.8752in" fo:text-indent="-0.3335in" fo:margin-left="1.6665in"/>
        </style:list-level-properties>
      </text:list-level-style-number>
      <text:list-level-style-number text:level="6" text:style-name="ListLabel_20_357" loext:num-list-format="%6%." style:num-suffix="." style:num-format="i">
        <style:list-level-properties text:list-level-position-and-space-mode="label-alignment" fo:text-align="end">
          <style:list-level-label-alignment text:label-followed-by="listtab" text:list-tab-stop-position="1.2083in" fo:text-indent="-0.3335in" fo:margin-left="2in"/>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text:list-tab-stop-position="1.5417in" fo:text-indent="-0.3335in" fo:margin-left="2.3335in"/>
        </style:list-level-properties>
      </text:list-level-style-number>
      <text:list-level-style-number text:level="8" text:style-name="ListLabel_20_359" loext:num-list-format="%8%、" style:num-suffix="、" style:num-format="甲, 乙, 丙, ...">
        <style:list-level-properties text:list-level-position-and-space-mode="label-alignment">
          <style:list-level-label-alignment text:label-followed-by="listtab" text:list-tab-stop-position="1.8752in" fo:text-indent="-0.3335in" fo:margin-left="2.6665in"/>
        </style:list-level-properties>
      </text:list-level-style-number>
      <text:list-level-style-number text:level="9" text:style-name="ListLabel_20_360" loext:num-list-format="%9%." style:num-suffix="." style:num-format="i">
        <style:list-level-properties text:list-level-position-and-space-mode="label-alignment" fo:text-align="end">
          <style:list-level-label-alignment text:label-followed-by="listtab" text:list-tab-stop-position="2.208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text:style-name="ListLabel_20_361"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36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6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6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6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6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6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6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6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text:style-name="ListLabel_20_370"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371"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72"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73"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74"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75"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76"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77"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78"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text:style-name="ListLabel_20_379" loext:num-list-format="(%1%)" style:num-prefix="(" style:num-suffix=")" style:num-format="1">
        <style:list-level-properties text:list-level-position-and-space-mode="label-alignment">
          <style:list-level-label-alignment text:label-followed-by="listtab" fo:text-indent="-0.25in" fo:margin-left="0.5835in"/>
        </style:list-level-properties>
      </text:list-level-style-number>
      <text:list-level-style-number text:level="2" text:style-name="ListLabel_20_380"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text:style-name="ListLabel_20_381"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ListLabel_20_382"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ListLabel_20_383"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text:style-name="ListLabel_20_384"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ListLabel_20_385"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ListLabel_20_386"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text:style-name="ListLabel_20_387"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style style:name="MP2" style:family="paragraph">
      <loext:graphic-properties draw:fill="solid" draw:fill-color="#000000"/>
      <style:paragraph-properties fo:text-align="start"/>
      <style:text-properties fo:font-size="18pt"/>
    </style:style>
    <style:style style:name="MP3" style:family="paragraph" style:parent-style-name="Header">
      <style:paragraph-properties fo:text-align="end" style:justify-single-word="false"/>
    </style:style>
    <style:style style:name="Mgr1" style:family="graphic">
      <style:graphic-properties draw:stroke="solid" svg:stroke-width="0.0102in" svg:stroke-color="#000000" draw:stroke-linejoin="miter" draw:fill="solid" draw:fill-color="#000000" draw:textarea-vertical-align="top" draw:auto-grow-height="false" fo:min-height="0in" fo:min-width="2.7929in" fo:padding-top="0.0492in" fo:padding-bottom="0.0492in" fo:padding-left="0.0984in" fo:padding-right="0.0984in" fo:wrap-option="wrap" loext:decorative="false" fo:margin-left="0.0102in" fo:margin-right="0.0102in" fo:margin-top="0.0209in" fo:margin-bottom="0.0134in" style:run-through="foreground" style:vertical-pos="top" style:vertical-rel="baseline" style:horizontal-pos="from-left" style:horizontal-rel="paragraph" draw:wrap-influence-on-position="once-concurrent" loext:allow-overlap="true" style:flow-with-text="false"/>
    </style:style>
    <style:page-layout style:name="Mpm1">
      <style:page-layout-properties fo:page-width="8.2681in" fo:page-height="11.6929in" style:num-format="1" style:print-orientation="portrait" fo:margin-top="0.748in" fo:margin-bottom="0.2181in" fo:margin-left="0.748in" fo:margin-right="0.748in" style:writing-mode="lr-tb" style:layout-grid-color="#c0c0c0" style:layout-grid-lines="45" style:layout-grid-base-height="0.2264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299in" fo:margin-left="0in" fo:margin-right="0in" fo:margin-top="0.4902in" style:dynamic-spacing="true"/>
      </style:footer-style>
    </style:page-layout>
    <style:page-layout style:name="Mpm2">
      <style:page-layout-properties fo:page-width="8.2681in" fo:page-height="11.6929in" style:num-format="1" style:print-orientation="portrait" fo:margin-top="1in" fo:margin-bottom="0.4929in" fo:margin-left="0.75in" fo:margin-right="0.75in" style:writing-mode="lr-tb" style:layout-grid-color="#c0c0c0" style:layout-grid-lines="46" style:layout-grid-base-height="0.207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071in" fo:margin-left="0in" fo:margin-right="0in" fo:margin-top="0.4681in" style:dynamic-spacing="true"/>
      </style:footer-style>
    </style:page-layout>
    <style:page-layout style:name="Mpm3">
      <style:page-layout-properties fo:page-width="8.2681in" fo:page-height="11.6929in" style:num-format="1" style:print-orientation="portrait" fo:margin-top="1in" fo:margin-bottom="0.6937in" fo:margin-left="0.75in" fo:margin-right="0.75in" style:writing-mode="lr-tb" style:layout-grid-color="#c0c0c0" style:layout-grid-lines="46" style:layout-grid-base-height="0.207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3063in" fo:margin-left="0in" fo:margin-right="0in" fo:margin-top="0.2665in" style:dynamic-spacing="true"/>
      </style:footer-style>
    </style:page-layout>
    <style:page-layout style:name="Mpm4">
      <style:page-layout-properties fo:page-width="8.2681in" fo:page-height="11.6929in" style:num-format="1" style:print-orientation="portrait" fo:margin-top="0.4335in" fo:margin-bottom="0.689in" fo:margin-left="0.75in" fo:margin-right="0.75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5665in" fo:margin-left="0in" fo:margin-right="0in" fo:margin-bottom="0.5272in" style:dynamic-spacing="true"/>
      </style:header-style>
      <style:footer-style>
        <style:header-footer-properties fo:min-height="0.311in" fo:margin-left="0in" fo:margin-right="0in" fo:margin-top="0.271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draw:custom-shape text:anchor-type="as-char" draw:z-index="5" draw:name="流程圖: 決策 5" draw:style-name="Mgr1" draw:text-style-name="MP2" svg:width="5.9795in" svg:height="0.0598in"><text:p/><draw:enhanced-geometry draw:mirror-horizontal="false" draw:mirror-vertical="false" drawooo:sub-view-size="2 2" draw:text-areas="?f6 ?f7 ?f0 ?f1" svg:viewBox="0 0 0 0" draw:type="ooxml-flowChartDecision" draw:enhanced-path="M 0 1 L 1 0 2 1 1 2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text:p>
        <text:p text:style-name="MP1"><text:page-number text:select-page="current">6</text:page-number></text:p>
        <text:p text:style-name="MP1"/>
      </style:footer>
      <style:footer-first>
        <text:p text:style-name="Footer"/>
      </style:footer-first>
    </style:master-page>
    <style:master-page style:name="Converted1" style:page-layout-name="Mpm2" draw:style-name="Mdp1">
      <style:footer>
        <text:p text:style-name="MP1"><draw:custom-shape text:anchor-type="as-char" draw:z-index="12" draw:name="流程圖: 決策 1" draw:style-name="Mgr1" draw:text-style-name="MP2" svg:width="5.9795in" svg:height="0.0598in"><text:p/><draw:enhanced-geometry draw:mirror-horizontal="false" draw:mirror-vertical="false" drawooo:sub-view-size="2 2" draw:text-areas="?f6 ?f7 ?f0 ?f1" svg:viewBox="0 0 0 0" draw:type="ooxml-flowChartDecision" draw:enhanced-path="M 0 1 L 1 0 2 1 1 2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text:p>
        <text:p text:style-name="MP1"><text:page-number text:select-page="current">13</text:page-number></text:p>
        <text:p text:style-name="MP1"/>
      </style:footer>
    </style:master-page>
    <style:master-page style:name="Converted2" style:page-layout-name="Mpm3" draw:style-name="Mdp1">
      <style:footer>
        <text:p text:style-name="MP1"><draw:custom-shape text:anchor-type="as-char" draw:z-index="17" draw:name="流程圖: 決策 2" draw:style-name="Mgr1" draw:text-style-name="MP2" svg:width="5.9795in" svg:height="0.0598in"><text:p/><draw:enhanced-geometry draw:mirror-horizontal="false" draw:mirror-vertical="false" drawooo:sub-view-size="2 2" draw:text-areas="?f6 ?f7 ?f0 ?f1" svg:viewBox="0 0 0 0" draw:type="ooxml-flowChartDecision" draw:enhanced-path="M 0 1 L 1 0 2 1 1 2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text:p>
        <text:p text:style-name="MP1"><text:page-number text:select-page="current">18</text:page-number></text:p>
        <text:p text:style-name="MP1"/>
      </style:footer>
    </style:master-page>
    <style:master-page style:name="Converted3" style:page-layout-name="Mpm3" draw:style-name="Mdp1">
      <style:footer>
        <text:p text:style-name="MP1"><text:page-number text:select-page="current">19</text:page-number></text:p>
        <text:p text:style-name="MP1"/>
      </style:footer>
    </style:master-page>
    <style:master-page style:name="Converted4" style:page-layout-name="Mpm3" draw:style-name="Mdp1">
      <style:footer>
        <text:p text:style-name="MP1"><text:page-number text:select-page="current">22</text:page-number></text:p>
        <text:p text:style-name="MP1"/>
      </style:footer>
    </style:master-page>
    <style:master-page style:name="Converted5" style:page-layout-name="Mpm3" draw:style-name="Mdp1">
      <style:footer>
        <text:p text:style-name="MP1"><text:page-number text:select-page="current">25</text:page-number></text:p>
        <text:p text:style-name="MP1"/>
      </style:footer>
    </style:master-page>
    <style:master-page style:name="Converted6" style:page-layout-name="Mpm4" draw:style-name="Mdp1">
      <style:header>
        <text:p text:style-name="Header"/>
        <text:p text:style-name="MP3"/>
      </style:header>
      <style:footer>
        <text:p text:style-name="MP1"><text:page-number text:select-page="current">31</text:page-number></text:p>
        <text:p text:style-name="MP1"/>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陶芋安 Yu An, Tao</meta:initial-creator>
    <dc:creator>林子迦 Tzu Chia Lin</dc:creator>
    <meta:editing-cycles>5</meta:editing-cycles>
    <meta:print-date>2024-05-21T06:54:00</meta:print-date>
    <meta:creation-date>2024-06-26T07:16:00</meta:creation-date>
    <dc:date>2024-06-26T08:15:00</dc:date>
    <meta:editing-duration>PT10M</meta:editing-duration>
    <meta:generator>LibreOffice/24.2.7.2$Linux_X86_64 LibreOffice_project/420$Build-2</meta:generator>
    <meta:document-statistic meta:table-count="10" meta:image-count="0" meta:object-count="0" meta:page-count="32" meta:paragraph-count="529" meta:word-count="9442" meta:character-count="18905" meta:non-whitespace-character-count="17448"/>
    <meta:user-defined meta:name="AppVersion">16.0000</meta:user-defined>
    <meta:template xlink:type="simple" xlink:actuate="onRequest" xlink:title="Normal" xlink:href=""/>
  </office:meta>
</office:document-meta>
</file>